
<file path=META-INF/manifest.xml><?xml version="1.0" encoding="utf-8"?>
<manifest:manifest xmlns:manifest="urn:oasis:names:tc:opendocument:xmlns:manifest:1.0">
  <manifest:file-entry manifest:full-path="/" manifest:version="1.2" manifest:media-type="application/vnd.oasis.opendocument.spreadsheet"/>
  <manifest:file-entry manifest:full-path="Configurations2/statusbar/" manifest:media-type=""/>
  <manifest:file-entry manifest:full-path="Configurations2/accelerator/current.xml" manifest:media-type=""/>
  <manifest:file-entry manifest:full-path="Configurations2/accelerator/" manifest:media-type=""/>
  <manifest:file-entry manifest:full-path="Configurations2/floater/" manifest:media-type=""/>
  <manifest:file-entry manifest:full-path="Configurations2/popupmenu/" manifest:media-type=""/>
  <manifest:file-entry manifest:full-path="Configurations2/progressbar/" manifest:media-type=""/>
  <manifest:file-entry manifest:full-path="Configurations2/menubar/" manifest:media-type=""/>
  <manifest:file-entry manifest:full-path="Configurations2/toolbar/" manifest:media-type=""/>
  <manifest:file-entry manifest:full-path="Configurations2/images/Bitmaps/" manifest:media-type=""/>
  <manifest:file-entry manifest:full-path="Configurations2/images/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Thumbnails/thumbnail.png" manifest:media-type=""/>
  <manifest:file-entry manifest:full-path="Thumbnails/" manifest:media-type="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office:version="1.2" grddl:transformation="http://docs.oasis-open.org/office/1.2/xslt/odf2rdf.xsl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2.681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2.244cm" fo:break-before="auto" style:use-optimal-row-height="false"/>
    </style:style>
    <style:style style:name="ro3" style:family="table-row">
      <style:table-row-properties style:row-height="0.497cm" fo:break-before="auto" style:use-optimal-row-height="false"/>
    </style:style>
    <style:style style:name="ro4" style:family="table-row">
      <style:table-row-properties style:row-height="1.633cm" fo:break-before="auto" style:use-optimal-row-height="true"/>
    </style:style>
    <style:style style:name="ro5" style:family="table-row">
      <style:table-row-properties style:row-height="0.471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style:style style:name="ce1" style:family="table-cell" style:parent-style-name="Default">
      <style:table-cell-properties fo:wrap-option="wrap" style:vertical-align="top"/>
      <style:text-properties fo:font-weight="bold" style:font-weight-asian="bold" style:font-weight-complex="bold"/>
    </style:style>
    <style:style style:name="ce2" style:family="table-cell" style:parent-style-name="Default">
      <style:text-properties fo:font-weight="bold" style:font-weight-asian="bold" style:font-weight-complex="bold"/>
    </style:style>
    <style:style style:name="ce3" style:family="table-cell" style:parent-style-name="Default" style:data-style-name="N108"/>
    <style:style style:name="ce4" style:family="table-cell" style:parent-style-name="Default">
      <style:table-cell-properties fo:background-color="#ffffcc" fo:border="0.002cm solid #000000"/>
    </style:style>
    <style:style style:name="ce5" style:family="table-cell" style:parent-style-name="Default">
      <style:table-cell-properties fo:background-color="#ffffcc" fo:border="0.002cm solid #000000"/>
      <style:text-properties fo:font-style="italic" style:font-style-asian="italic" style:font-style-complex="italic"/>
    </style:style>
    <style:style style:name="ce6" style:family="table-cell" style:parent-style-name="Default">
      <style:text-properties fo:font-style="italic" fo:font-weight="bold" style:font-style-asian="italic" style:font-weight-asian="bold" style:font-style-complex="italic" style:font-weight-complex="bold"/>
    </style:style>
    <style:style style:name="ce7" style:family="table-cell" style:parent-style-name="Default" style:data-style-name="N2">
      <style:text-properties fo:font-weight="bold" style:font-weight-asian="bold" style:font-weight-complex="bold"/>
    </style:style>
    <style:style style:name="ce8" style:family="table-cell" style:parent-style-name="Default" style:data-style-name="N108">
      <style:text-properties fo:font-weight="bold" style:font-weight-asian="bold" style:font-weight-complex="bold"/>
    </style:style>
    <style:style style:name="ce9" style:family="table-cell" style:parent-style-name="Default" style:data-style-name="N108">
      <style:table-cell-properties fo:background-color="#e6e6e6" fo:border="0.002cm solid #000000"/>
    </style:style>
    <style:style style:name="ce10" style:family="table-cell" style:parent-style-name="Default">
      <style:text-properties fo:font-weight="normal" style:font-weight-asian="normal" style:font-weight-complex="normal"/>
    </style:style>
    <style:style style:name="ce11" style:family="table-cell" style:parent-style-name="Default" style:data-style-name="N109"/>
    <style:style style:name="ce12" style:family="table-cell" style:parent-style-name="Default">
      <style:table-cell-properties fo:background-color="#ffffcc" fo:border="0.002cm solid #000000"/>
      <style:text-properties fo:font-style="italic" fo:font-weight="bold" style:font-style-asian="italic" style:font-weight-asian="bold" style:font-style-complex="italic" style:font-weight-complex="bold"/>
    </style:style>
    <style:style style:name="ce13" style:family="table-cell" style:parent-style-name="Default" style:data-style-name="N2">
      <style:table-cell-properties fo:background-color="#ffffcc" fo:border="0.002cm solid #000000"/>
    </style:style>
    <style:style style:name="ce14" style:family="table-cell" style:parent-style-name="Default" style:data-style-name="N1"/>
    <style:style style:name="ce15" style:family="table-cell" style:parent-style-name="Default">
      <style:table-cell-properties style:text-align-source="fix" style:repeat-content="false" fo:wrap-option="wrap" style:vertical-align="middle"/>
      <style:paragraph-properties fo:text-align="center"/>
    </style:style>
    <style:style style:name="ce16" style:family="table-cell" style:parent-style-name="Default" style:data-style-name="N2"/>
    <style:style style:name="ce17" style:family="table-cell" style:parent-style-name="Default" style:data-style-name="N110"/>
    <style:style style:name="ta_extref" style:family="table">
      <style:table-properties table:display="false"/>
    </style:style>
    <style:style style:name="T1" style:family="text">
      <style:text-properties fo:font-style="italic" style:font-style-asian="italic" style:font-style-complex="italic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1" table:default-cell-style-name="Default"/>
        <table:table-column table:style-name="co1" table:default-cell-style-name="ce3"/>
        <table:table-column table:style-name="co1" table:number-columns-repeated="14" table:default-cell-style-name="Default"/>
        <table:table-row table:style-name="ro1" table:number-rows-repeated="3">
          <table:table-cell table:number-columns-repeated="3"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>
            <text:p>Calculate how much overlap is needed in petals.</text:p>
          </table:table-cell>
          <table:table-cell/>
          <table:table-cell table:style-name="Default"/>
          <table:table-cell table:number-columns-repeated="14"/>
        </table:table-row>
        <table:table-row table:style-name="ro1">
          <table:table-cell table:number-columns-repeated="3"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>
            <text:p>See LaTeX documents "hermeticEC" and "petalwafers"</text:p>
          </table:table-cell>
          <table:table-cell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>
            <text:p>Start with standard parametrisation of a helix.</text:p>
          </table:table-cell>
          <table:table-cell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>
            <text:p>I converted this to “ATLAS coordinates” where the z axis touches one edge of the helix.</text:p>
          </table:table-cell>
          <table:table-cell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>
            <text:p>(This is a shift of x = X – a; y = Y; z = Z)</text:p>
          </table:table-cell>
          <table:table-cell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>
            <text:p>a is the helix radius</text:p>
          </table:table-cell>
          <table:table-cell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>
            <text:p>Then write that in (r, phi, z) cyl coords.</text:p>
          </table:table-cell>
          <table:table-cell/>
          <table:table-cell table:style-name="Default"/>
          <table:table-cell table:number-columns-repeated="14"/>
        </table:table-row>
        <table:table-row table:style-name="ro1">
          <table:table-cell table:number-columns-repeated="3"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>
            <text:p>Then get phi = f(z)</text:p>
          </table:table-cell>
          <table:table-cell/>
          <table:table-cell table:style-name="Default"/>
          <table:table-cell table:number-columns-repeated="14"/>
        </table:table-row>
        <table:table-row table:style-name="ro1">
          <table:table-cell table:number-columns-repeated="3"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>
            <text:p>Then dPhi/dz by differentiating:</text:p>
          </table:table-cell>
          <table:table-cell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>
            <text:p>dPhi/dz = pi/p</text:p>
          </table:table-cell>
          <table:table-cell office:value-type="string">
            <text:p>Where p is the pitch of the helix</text:p>
          </table:table-cell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>
            <text:p>With p = 2pi a / tan(theta)</text:p>
          </table:table-cell>
          <table:table-cell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>
            <text:p>For stiff tracks passing a disc at (r_disc, z_disc), tan(theta) ~ r_disc/z_disc</text:p>
          </table:table-cell>
          <table:table-cell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>
            <text:p>This gives dPhi/dz =1/(2a) r_disc/z_disc</text:p>
          </table:table-cell>
          <table:table-cell/>
          <table:table-cell table:style-name="Default"/>
          <table:table-cell table:number-columns-repeated="14"/>
        </table:table-row>
        <table:table-row table:style-name="ro1">
          <table:table-cell table:number-columns-repeated="3"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>
            <text:p>Then the r phi change when a track travels del-z is r * del-z * dPhi/dz.</text:p>
          </table:table-cell>
          <table:table-cell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>
            <text:p>Each petal must grow by half this in each direction. </text:p>
          </table:table-cell>
          <table:table-cell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>
            <text:p>petalWafers needs the full extra angle of each wafer, so now (Nov 2012 on) this sheet calculates full widths throughout. Just copy the numbers in column L into the geom file.</text:p>
          </table:table-cell>
          <table:table-cell/>
          <table:table-cell table:style-name="Default"/>
          <table:table-cell table:number-columns-repeated="14"/>
        </table:table-row>
        <table:table-row table:style-name="ro1">
          <table:table-cell/>
          <table:table-cell table:style-name="ce4" office:value-type="string">
            <text:p>Input:</text:p>
          </table:table-cell>
          <table:table-cell table:style-name="ce4" table:number-columns-repeated="5"/>
          <table:table-cell table:number-columns-repeated="11"/>
        </table:table-row>
        <table:table-row table:style-name="ro1">
          <table:table-cell/>
          <table:table-cell table:style-name="ce4" table:number-columns-repeated="6"/>
          <table:table-cell table:number-columns-repeated="11"/>
        </table:table-row>
        <table:table-row table:style-name="ro1">
          <table:table-cell/>
          <table:table-cell table:style-name="ce5" office:value-type="string">
            <text:p>Pt</text:p>
          </table:table-cell>
          <table:table-cell table:style-name="ce4" office:value-type="string">
            <text:p>[GeV/c]</text:p>
          </table:table-cell>
          <table:table-cell table:style-name="ce9" office:value-type="float" office:value="1">
            <text:p>1.000</text:p>
          </table:table-cell>
          <table:table-cell table:style-name="ce4"/>
          <table:table-cell table:style-name="ce12" office:value-type="string">
            <text:p>a = </text:p>
          </table:table-cell>
          <table:table-cell table:style-name="ce13" table:formula="of:=[.D26]/0.3/[.D28]" office:value-type="float" office:value="1.66666666666667">
            <text:p>1.67</text:p>
          </table:table-cell>
          <table:table-cell table:number-columns-repeated="11"/>
        </table:table-row>
        <table:table-row table:style-name="ro1">
          <table:table-cell/>
          <table:table-cell table:style-name="ce5" office:value-type="string">
            <text:p>Del-z</text:p>
          </table:table-cell>
          <table:table-cell table:style-name="ce4" office:value-type="string">
            <text:p>[m]</text:p>
          </table:table-cell>
          <table:table-cell table:style-name="ce9" office:value-type="float" office:value="0.015">
            <text:p>0.015</text:p>
          </table:table-cell>
          <table:table-cell table:style-name="ce4" table:number-columns-repeated="3"/>
          <table:table-cell table:number-columns-repeated="11"/>
        </table:table-row>
        <table:table-row table:style-name="ro1">
          <table:table-cell/>
          <table:table-cell table:style-name="ce5" office:value-type="string">
            <text:p>B</text:p>
          </table:table-cell>
          <table:table-cell table:style-name="ce4" office:value-type="string">
            <text:p>[T]</text:p>
          </table:table-cell>
          <table:table-cell table:style-name="ce9" office:value-type="float" office:value="2">
            <text:p>2.000</text:p>
          </table:table-cell>
          <table:table-cell table:style-name="ce4" table:number-columns-repeated="3"/>
          <table:table-cell table:number-columns-repeated="11"/>
        </table:table-row>
        <table:table-row table:style-name="ro1">
          <table:table-cell/>
          <table:table-cell table:style-name="ce5" office:value-type="string">
            <text:p>Guard width</text:p>
          </table:table-cell>
          <table:table-cell table:style-name="ce4" office:value-type="string">
            <text:p>[mm]</text:p>
          </table:table-cell>
          <table:table-cell table:style-name="ce9" office:value-type="float" office:value="0.5">
            <text:p>0.500</text:p>
          </table:table-cell>
          <table:table-cell table:style-name="ce4" table:number-columns-repeated="3"/>
          <table:table-cell table:number-columns-repeated="11"/>
        </table:table-row>
        <table:table-row table:style-name="ro1">
          <table:table-cell/>
          <table:table-cell table:style-name="ce5" office:value-type="string">
            <text:p>Min sensor sep</text:p>
          </table:table-cell>
          <table:table-cell table:style-name="ce4" office:value-type="string">
            <text:p>[mm]</text:p>
          </table:table-cell>
          <table:table-cell table:style-name="ce9" office:value-type="float" office:value="0.5">
            <text:p>0.500</text:p>
          </table:table-cell>
          <table:table-cell table:style-name="ce4" table:number-columns-repeated="3"/>
          <table:table-cell table:number-columns-repeated="11"/>
        </table:table-row>
        <table:table-row table:style-name="ro1">
          <table:table-cell/>
          <table:table-cell table:style-name="ce5" office:value-type="string">
            <text:p>Stereo angle</text:p>
          </table:table-cell>
          <table:table-cell table:style-name="ce4" office:value-type="string">
            <text:p>[rad]</text:p>
          </table:table-cell>
          <table:table-cell table:style-name="ce9" office:value-type="float" office:value="0.02">
            <text:p>0.020</text:p>
          </table:table-cell>
          <table:table-cell table:style-name="ce4" office:value-type="string">
            <text:p>(Only used for Valencia style)</text:p>
          </table:table-cell>
          <table:table-cell table:style-name="ce4" table:number-columns-repeated="2"/>
          <table:table-cell table:number-columns-repeated="11"/>
        </table:table-row>
        <table:table-row table:style-name="ro1">
          <table:table-cell/>
          <table:table-cell table:style-name="ce5" office:value-type="string">
            <text:p>Start radius</text:p>
          </table:table-cell>
          <table:table-cell table:style-name="ce4" office:value-type="string">
            <text:p>[m]</text:p>
          </table:table-cell>
          <table:table-cell table:style-name="ce9" office:value-type="float" office:value="0.385">
            <text:p>0.385</text:p>
          </table:table-cell>
          <table:table-cell table:style-name="ce4" office:value-type="string">
            <text:p>(Only used for Valencia style)</text:p>
          </table:table-cell>
          <table:table-cell table:style-name="ce4" table:number-columns-repeated="2"/>
          <table:table-cell table:number-columns-repeated="11"/>
        </table:table-row>
        <table:table-row table:style-name="ro1">
          <table:table-cell table:number-columns-repeated="3"/>
          <table:table-cell table:style-name="ce10"/>
          <table:table-cell table:number-columns-repeated="14"/>
        </table:table-row>
        <table:table-row table:style-name="ro1">
          <table:table-cell table:number-columns-repeated="3"/>
          <table:table-cell table:style-name="ce2" office:value-type="string">
            <text:p><text:s/></text:p>
          </table:table-cell>
          <table:table-cell table:number-columns-repeated="14"/>
        </table:table-row>
        <table:table-row table:style-name="ro2">
          <table:table-cell table:style-name="ce1" office:value-type="string">
            <text:p>r_d * del z * dPhi/dz</text:p>
          </table:table-cell>
          <table:table-cell table:style-name="ce1" office:value-type="string">
            <text:p>Total R-phi change needed in a petal [mm]</text:p>
          </table:table-cell>
          <table:table-cell/>
          <table:table-cell table:style-name="Default"/>
          <table:table-cell table:number-columns-repeated="6"/>
          <table:table-cell table:style-name="ce1" office:value-type="string">
            <text:p>Extra <text:span text:style-name="T1">sensor</text:span> angle above 2pi/N needed [mrad]</text:p>
          </table:table-cell>
          <table:table-cell table:style-name="ce15" office:value-type="string" table:number-columns-spanned="7" table:number-rows-spanned="1">
            <text:p>Extra angle to give r-phi cover in mrad: just take table on left and divide by r to get an angle. This is halved where you have two sensors side by side on a petal.</text:p>
          </table:table-cell>
          <table:covered-table-cell table:number-columns-repeated="6"/>
        </table:table-row>
        <table:table-row table:style-name="ro3">
          <table:table-cell table:style-name="ce1" table:number-columns-repeated="2"/>
          <table:table-cell table:style-name="ce6" office:value-type="string">
            <text:p>z_d [m]</text:p>
          </table:table-cell>
          <table:table-cell table:style-name="ce2" office:value-type="float" office:value="1.41">
            <text:p>1.41</text:p>
          </table:table-cell>
          <table:table-cell table:style-name="ce2" office:value-type="float" office:value="1.476">
            <text:p>1.476</text:p>
          </table:table-cell>
          <table:table-cell table:style-name="ce2" office:value-type="float" office:value="1.744">
            <text:p>1.744</text:p>
          </table:table-cell>
          <table:table-cell table:style-name="ce2" office:value-type="float" office:value="2.141">
            <text:p>2.141</text:p>
          </table:table-cell>
          <table:table-cell table:style-name="ce2" office:value-type="float" office:value="2.791">
            <text:p>2.791</text:p>
          </table:table-cell>
          <table:table-cell table:style-name="ce8" office:value-type="float" office:value="3">
            <text:p>3.000</text:p>
          </table:table-cell>
          <table:table-cell/>
          <table:table-cell table:style-name="ce6" office:value-type="string">
            <text:p>z_d [m]</text:p>
          </table:table-cell>
          <table:table-cell table:style-name="ce2" office:value-type="float" office:value="1.41">
            <text:p>1.41</text:p>
          </table:table-cell>
          <table:table-cell table:style-name="ce2" office:value-type="float" office:value="1.476">
            <text:p>1.476</text:p>
          </table:table-cell>
          <table:table-cell table:style-name="ce2" office:value-type="float" office:value="1.744">
            <text:p>1.744</text:p>
          </table:table-cell>
          <table:table-cell table:style-name="ce2" office:value-type="float" office:value="2.141">
            <text:p>2.141</text:p>
          </table:table-cell>
          <table:table-cell table:style-name="ce2" office:value-type="float" office:value="2.791">
            <text:p>2.791</text:p>
          </table:table-cell>
          <table:table-cell table:style-name="ce8" office:value-type="float" office:value="3">
            <text:p>3.000</text:p>
          </table:table-cell>
          <table:table-cell table:style-name="ce2" office:value-type="string">
            <text:p><text:s/></text:p>
          </table:table-cell>
        </table:table-row>
        <table:table-row table:style-name="ro1">
          <table:table-cell/>
          <table:table-cell table:style-name="ce6" office:value-type="string">
            <text:p>r_d [m]</text:p>
          </table:table-cell>
          <table:table-cell/>
          <table:table-cell table:style-name="Default"/>
          <table:table-cell table:number-columns-repeated="6"/>
          <table:table-cell office:value-type="string">
            <text:p>N in ring</text:p>
          </table:table-cell>
          <table:table-cell table:style-name="ce2" office:value-type="string">
            <text:p><text:s/></text:p>
          </table:table-cell>
          <table:table-cell table:number-columns-repeated="5"/>
          <table:table-cell table:style-name="ce6" office:value-type="string">
            <text:p>r [m]</text:p>
          </table:table-cell>
        </table:table-row>
        <table:table-row table:style-name="ro1">
          <table:table-cell/>
          <table:table-cell table:style-name="ce7" office:value-type="float" office:value="0.3">
            <text:p>0.30</text:p>
          </table:table-cell>
          <table:table-cell/>
          <table:table-cell table:formula="of:=1000*[.$B38]*[.$D$27]*[.$B38]/[.D$36]/2/[.$G$26]" office:value-type="float" office:value="0.287234042553192">
            <text:p>0.287</text:p>
          </table:table-cell>
          <table:table-cell table:style-name="ce3" table:formula="of:=1000*[.$B38]*[.$D$27]*[.$B38]/[.E$36]/2/[.$G$26]" office:value-type="float" office:value="0.274390243902439">
            <text:p>0.274</text:p>
          </table:table-cell>
          <table:table-cell table:style-name="ce3" table:formula="of:=1000*[.$B38]*[.$D$27]*[.$B38]/[.F$36]/2/[.$G$26]" office:value-type="float" office:value="0.232224770642202">
            <text:p>0.232</text:p>
          </table:table-cell>
          <table:table-cell table:style-name="ce3" table:formula="of:=1000*[.$B38]*[.$D$27]*[.$B38]/[.G$36]/2/[.$G$26]" office:value-type="float" office:value="0.189163942083139">
            <text:p>0.189</text:p>
          </table:table-cell>
          <table:table-cell table:style-name="ce3" table:formula="of:=1000*[.$B38]*[.$D$27]*[.$B38]/[.H$36]/2/[.$G$26]" office:value-type="float" office:value="0.145109279828019">
            <text:p>0.145</text:p>
          </table:table-cell>
          <table:table-cell table:style-name="ce3" table:formula="of:=1000*[.$B38]*[.$D$27]*[.$B38]/[.I$36]/2/[.$G$26]" office:value-type="float" office:value="0.135">
            <text:p>0.135</text:p>
          </table:table-cell>
          <table:table-cell table:style-name="ce8" office:value-type="string">
            <text:p><text:s/></text:p>
          </table:table-cell>
          <table:table-cell table:style-name="ce14" office:value-type="float" office:value="32">
            <text:p>32</text:p>
          </table:table-cell>
          <table:table-cell table:style-name="ce16" table:formula="of:=[.D38]/[.$B38]*32/[.$K38]" office:value-type="float" office:value="0.957446808510639">
            <text:p>0.96</text:p>
          </table:table-cell>
          <table:table-cell table:style-name="ce16" table:formula="of:=[.E38]/[.$B38]*32/[.$K38]" office:value-type="float" office:value="0.914634146341464">
            <text:p>0.91</text:p>
          </table:table-cell>
          <table:table-cell table:style-name="ce16" table:formula="of:=[.F38]/[.$B38]*32/[.$K38]" office:value-type="float" office:value="0.77408256880734">
            <text:p>0.77</text:p>
          </table:table-cell>
          <table:table-cell table:style-name="ce16" table:formula="of:=[.G38]/[.$B38]*32/[.$K38]" office:value-type="float" office:value="0.630546473610463">
            <text:p>0.63</text:p>
          </table:table-cell>
          <table:table-cell table:style-name="ce16" table:formula="of:=[.H38]/[.$B38]*32/[.$K38]" office:value-type="float" office:value="0.483697599426729">
            <text:p>0.48</text:p>
          </table:table-cell>
          <table:table-cell table:style-name="ce16" table:formula="of:=[.I38]/[.$B38]*32/[.$K38]" office:value-type="float" office:value="0.45">
            <text:p>0.45</text:p>
          </table:table-cell>
          <table:table-cell table:style-name="ce7" office:value-type="float" office:value="0.3">
            <text:p>0.30</text:p>
          </table:table-cell>
        </table:table-row>
        <table:table-row table:style-name="ro1">
          <table:table-cell/>
          <table:table-cell table:style-name="ce7" office:value-type="float" office:value="0.35">
            <text:p>0.35</text:p>
          </table:table-cell>
          <table:table-cell/>
          <table:table-cell table:formula="of:=1000*[.$B39]*[.$D$27]*[.$B39]/[.D$36]/2/[.$G$26]" office:value-type="float" office:value="0.390957446808511">
            <text:p>0.391</text:p>
          </table:table-cell>
          <table:table-cell table:style-name="ce3" table:formula="of:=1000*[.$B39]*[.$D$27]*[.$B39]/[.E$36]/2/[.$G$26]" office:value-type="float" office:value="0.373475609756098">
            <text:p>0.373</text:p>
          </table:table-cell>
          <table:table-cell table:style-name="ce3" table:formula="of:=1000*[.$B39]*[.$D$27]*[.$B39]/[.F$36]/2/[.$G$26]" office:value-type="float" office:value="0.31608371559633">
            <text:p>0.316</text:p>
          </table:table-cell>
          <table:table-cell table:style-name="ce3" table:formula="of:=1000*[.$B39]*[.$D$27]*[.$B39]/[.G$36]/2/[.$G$26]" office:value-type="float" office:value="0.257473143390939">
            <text:p>0.257</text:p>
          </table:table-cell>
          <table:table-cell table:style-name="ce3" table:formula="of:=1000*[.$B39]*[.$D$27]*[.$B39]/[.H$36]/2/[.$G$26]" office:value-type="float" office:value="0.197509853099248">
            <text:p>0.198</text:p>
          </table:table-cell>
          <table:table-cell table:style-name="ce3" table:formula="of:=1000*[.$B39]*[.$D$27]*[.$B39]/[.I$36]/2/[.$G$26]" office:value-type="float" office:value="0.18375">
            <text:p>0.184</text:p>
          </table:table-cell>
          <table:table-cell table:style-name="ce3"/>
          <table:table-cell table:style-name="ce14" office:value-type="float" office:value="32">
            <text:p>32</text:p>
          </table:table-cell>
          <table:table-cell table:style-name="ce16" table:formula="of:=[.D39]/[.$B39]*32/[.$K39]" office:value-type="float" office:value="1.11702127659575">
            <text:p>1.12</text:p>
          </table:table-cell>
          <table:table-cell table:style-name="ce16" table:formula="of:=[.E39]/[.$B39]*32/[.$K39]" office:value-type="float" office:value="1.06707317073171">
            <text:p>1.07</text:p>
          </table:table-cell>
          <table:table-cell table:style-name="ce16" table:formula="of:=[.F39]/[.$B39]*32/[.$K39]" office:value-type="float" office:value="0.90309633027523">
            <text:p>0.90</text:p>
          </table:table-cell>
          <table:table-cell table:style-name="ce16" table:formula="of:=[.G39]/[.$B39]*32/[.$K39]" office:value-type="float" office:value="0.73563755254554">
            <text:p>0.74</text:p>
          </table:table-cell>
          <table:table-cell table:style-name="ce16" table:formula="of:=[.H39]/[.$B39]*32/[.$K39]" office:value-type="float" office:value="0.56431386599785">
            <text:p>0.56</text:p>
          </table:table-cell>
          <table:table-cell table:style-name="ce16" table:formula="of:=[.I39]/[.$B39]*32/[.$K39]" office:value-type="float" office:value="0.525">
            <text:p>0.53</text:p>
          </table:table-cell>
          <table:table-cell table:style-name="ce7" office:value-type="float" office:value="0.35">
            <text:p>0.35</text:p>
          </table:table-cell>
        </table:table-row>
        <table:table-row table:style-name="ro1">
          <table:table-cell/>
          <table:table-cell table:style-name="ce7" office:value-type="float" office:value="0.4">
            <text:p>0.40</text:p>
          </table:table-cell>
          <table:table-cell/>
          <table:table-cell table:formula="of:=1000*[.$B40]*[.$D$27]*[.$B40]/[.D$36]/2/[.$G$26]" office:value-type="float" office:value="0.510638297872341">
            <text:p>0.511</text:p>
          </table:table-cell>
          <table:table-cell table:style-name="ce3" table:formula="of:=1000*[.$B40]*[.$D$27]*[.$B40]/[.E$36]/2/[.$G$26]" office:value-type="float" office:value="0.487804878048781">
            <text:p>0.488</text:p>
          </table:table-cell>
          <table:table-cell table:style-name="ce3" table:formula="of:=1000*[.$B40]*[.$D$27]*[.$B40]/[.F$36]/2/[.$G$26]" office:value-type="float" office:value="0.412844036697248">
            <text:p>0.413</text:p>
          </table:table-cell>
          <table:table-cell table:style-name="ce3" table:formula="of:=1000*[.$B40]*[.$D$27]*[.$B40]/[.G$36]/2/[.$G$26]" office:value-type="float" office:value="0.336291452592247">
            <text:p>0.336</text:p>
          </table:table-cell>
          <table:table-cell table:style-name="ce3" table:formula="of:=1000*[.$B40]*[.$D$27]*[.$B40]/[.H$36]/2/[.$G$26]" office:value-type="float" office:value="0.257972053027589">
            <text:p>0.258</text:p>
          </table:table-cell>
          <table:table-cell table:style-name="ce3" table:formula="of:=1000*[.$B40]*[.$D$27]*[.$B40]/[.I$36]/2/[.$G$26]" office:value-type="float" office:value="0.24">
            <text:p>0.240</text:p>
          </table:table-cell>
          <table:table-cell table:style-name="ce3"/>
          <table:table-cell table:style-name="ce14" office:value-type="float" office:value="32">
            <text:p>32</text:p>
          </table:table-cell>
          <table:table-cell table:style-name="ce16" table:formula="of:=[.D40]/[.$B40]*32/[.$K40]" office:value-type="float" office:value="1.27659574468085">
            <text:p>1.28</text:p>
          </table:table-cell>
          <table:table-cell table:style-name="ce16" table:formula="of:=[.E40]/[.$B40]*32/[.$K40]" office:value-type="float" office:value="1.21951219512195">
            <text:p>1.22</text:p>
          </table:table-cell>
          <table:table-cell table:style-name="ce16" table:formula="of:=[.F40]/[.$B40]*32/[.$K40]" office:value-type="float" office:value="1.03211009174312">
            <text:p>1.03</text:p>
          </table:table-cell>
          <table:table-cell table:style-name="ce16" table:formula="of:=[.G40]/[.$B40]*32/[.$K40]" office:value-type="float" office:value="0.840728631480617">
            <text:p>0.84</text:p>
          </table:table-cell>
          <table:table-cell table:style-name="ce16" table:formula="of:=[.H40]/[.$B40]*32/[.$K40]" office:value-type="float" office:value="0.644930132568972">
            <text:p>0.64</text:p>
          </table:table-cell>
          <table:table-cell table:style-name="ce16" table:formula="of:=[.I40]/[.$B40]*32/[.$K40]" office:value-type="float" office:value="0.6">
            <text:p>0.60</text:p>
          </table:table-cell>
          <table:table-cell table:style-name="ce7" office:value-type="float" office:value="0.4">
            <text:p>0.40</text:p>
          </table:table-cell>
        </table:table-row>
        <table:table-row table:style-name="ro1">
          <table:table-cell/>
          <table:table-cell table:style-name="ce7" office:value-type="float" office:value="0.45">
            <text:p>0.45</text:p>
          </table:table-cell>
          <table:table-cell/>
          <table:table-cell table:formula="of:=1000*[.$B41]*[.$D$27]*[.$B41]/[.D$36]/2/[.$G$26]" office:value-type="float" office:value="0.646276595744681">
            <text:p>0.646</text:p>
          </table:table-cell>
          <table:table-cell table:style-name="ce3" table:formula="of:=1000*[.$B41]*[.$D$27]*[.$B41]/[.E$36]/2/[.$G$26]" office:value-type="float" office:value="0.617378048780488">
            <text:p>0.617</text:p>
          </table:table-cell>
          <table:table-cell table:style-name="ce3" table:formula="of:=1000*[.$B41]*[.$D$27]*[.$B41]/[.F$36]/2/[.$G$26]" office:value-type="float" office:value="0.522505733944954">
            <text:p>0.523</text:p>
          </table:table-cell>
          <table:table-cell table:style-name="ce3" table:formula="of:=1000*[.$B41]*[.$D$27]*[.$B41]/[.G$36]/2/[.$G$26]" office:value-type="float" office:value="0.425618869687062">
            <text:p>0.426</text:p>
          </table:table-cell>
          <table:table-cell table:style-name="ce3" table:formula="of:=1000*[.$B41]*[.$D$27]*[.$B41]/[.H$36]/2/[.$G$26]" office:value-type="float" office:value="0.326495879613042">
            <text:p>0.326</text:p>
          </table:table-cell>
          <table:table-cell table:style-name="ce3" table:formula="of:=1000*[.$B41]*[.$D$27]*[.$B41]/[.I$36]/2/[.$G$26]" office:value-type="float" office:value="0.30375">
            <text:p>0.304</text:p>
          </table:table-cell>
          <table:table-cell table:style-name="ce3"/>
          <table:table-cell table:style-name="ce14" office:value-type="float" office:value="32">
            <text:p>32</text:p>
          </table:table-cell>
          <table:table-cell table:style-name="ce16" table:formula="of:=[.D41]/[.$B41]*32/[.$K41]" office:value-type="float" office:value="1.43617021276596">
            <text:p>1.44</text:p>
          </table:table-cell>
          <table:table-cell table:style-name="ce16" table:formula="of:=[.E41]/[.$B41]*32/[.$K41]" office:value-type="float" office:value="1.3719512195122">
            <text:p>1.37</text:p>
          </table:table-cell>
          <table:table-cell table:style-name="ce16" table:formula="of:=[.F41]/[.$B41]*32/[.$K41]" office:value-type="float" office:value="1.16112385321101">
            <text:p>1.16</text:p>
          </table:table-cell>
          <table:table-cell table:style-name="ce16" table:formula="of:=[.G41]/[.$B41]*32/[.$K41]" office:value-type="float" office:value="0.945819710415694">
            <text:p>0.95</text:p>
          </table:table-cell>
          <table:table-cell table:style-name="ce16" table:formula="of:=[.H41]/[.$B41]*32/[.$K41]" office:value-type="float" office:value="0.725546399140093">
            <text:p>0.73</text:p>
          </table:table-cell>
          <table:table-cell table:style-name="ce16" table:formula="of:=[.I41]/[.$B41]*32/[.$K41]" office:value-type="float" office:value="0.675">
            <text:p>0.68</text:p>
          </table:table-cell>
          <table:table-cell table:style-name="ce7" office:value-type="float" office:value="0.45">
            <text:p>0.45</text:p>
          </table:table-cell>
        </table:table-row>
        <table:table-row table:style-name="ro1">
          <table:table-cell/>
          <table:table-cell table:style-name="ce7" office:value-type="float" office:value="0.5">
            <text:p>0.50</text:p>
          </table:table-cell>
          <table:table-cell/>
          <table:table-cell table:formula="of:=1000*[.$B42]*[.$D$27]*[.$B42]/[.D$36]/2/[.$G$26]" office:value-type="float" office:value="0.797872340425532">
            <text:p>0.798</text:p>
          </table:table-cell>
          <table:table-cell table:style-name="ce3" table:formula="of:=1000*[.$B42]*[.$D$27]*[.$B42]/[.E$36]/2/[.$G$26]" office:value-type="float" office:value="0.76219512195122">
            <text:p>0.762</text:p>
          </table:table-cell>
          <table:table-cell table:style-name="ce3" table:formula="of:=1000*[.$B42]*[.$D$27]*[.$B42]/[.F$36]/2/[.$G$26]" office:value-type="float" office:value="0.64506880733945">
            <text:p>0.645</text:p>
          </table:table-cell>
          <table:table-cell table:style-name="ce3" table:formula="of:=1000*[.$B42]*[.$D$27]*[.$B42]/[.G$36]/2/[.$G$26]" office:value-type="float" office:value="0.525455394675385">
            <text:p>0.525</text:p>
          </table:table-cell>
          <table:table-cell table:style-name="ce3" table:formula="of:=1000*[.$B42]*[.$D$27]*[.$B42]/[.H$36]/2/[.$G$26]" office:value-type="float" office:value="0.403081332855607">
            <text:p>0.403</text:p>
          </table:table-cell>
          <table:table-cell table:style-name="ce3" table:formula="of:=1000*[.$B42]*[.$D$27]*[.$B42]/[.I$36]/2/[.$G$26]" office:value-type="float" office:value="0.375">
            <text:p>0.375</text:p>
          </table:table-cell>
          <table:table-cell table:style-name="ce3"/>
          <table:table-cell table:style-name="ce14" office:value-type="float" office:value="32">
            <text:p>32</text:p>
          </table:table-cell>
          <table:table-cell table:style-name="ce16" table:formula="of:=[.D42]/[.$B42]*32/[.$K42]" office:value-type="float" office:value="1.59574468085106">
            <text:p>1.60</text:p>
          </table:table-cell>
          <table:table-cell table:style-name="ce16" table:formula="of:=[.E42]/[.$B42]*32/[.$K42]" office:value-type="float" office:value="1.52439024390244">
            <text:p>1.52</text:p>
          </table:table-cell>
          <table:table-cell table:style-name="ce16" table:formula="of:=[.F42]/[.$B42]*32/[.$K42]" office:value-type="float" office:value="1.2901376146789">
            <text:p>1.29</text:p>
          </table:table-cell>
          <table:table-cell table:style-name="ce16" table:formula="of:=[.G42]/[.$B42]*32/[.$K42]" office:value-type="float" office:value="1.05091078935077">
            <text:p>1.05</text:p>
          </table:table-cell>
          <table:table-cell table:style-name="ce16" table:formula="of:=[.H42]/[.$B42]*32/[.$K42]" office:value-type="float" office:value="0.806162665711215">
            <text:p>0.81</text:p>
          </table:table-cell>
          <table:table-cell table:style-name="ce16" table:formula="of:=[.I42]/[.$B42]*32/[.$K42]" office:value-type="float" office:value="0.75">
            <text:p>0.75</text:p>
          </table:table-cell>
          <table:table-cell table:style-name="ce7" office:value-type="float" office:value="0.5">
            <text:p>0.50</text:p>
          </table:table-cell>
        </table:table-row>
        <table:table-row table:style-name="ro1">
          <table:table-cell/>
          <table:table-cell table:style-name="ce7" office:value-type="float" office:value="0.55">
            <text:p>0.55</text:p>
          </table:table-cell>
          <table:table-cell/>
          <table:table-cell table:formula="of:=1000*[.$B43]*[.$D$27]*[.$B43]/[.D$36]/2/[.$G$26]" office:value-type="float" office:value="0.965425531914894">
            <text:p>0.965</text:p>
          </table:table-cell>
          <table:table-cell table:style-name="ce3" table:formula="of:=1000*[.$B43]*[.$D$27]*[.$B43]/[.E$36]/2/[.$G$26]" office:value-type="float" office:value="0.922256097560976">
            <text:p>0.922</text:p>
          </table:table-cell>
          <table:table-cell table:style-name="ce3" table:formula="of:=1000*[.$B43]*[.$D$27]*[.$B43]/[.F$36]/2/[.$G$26]" office:value-type="float" office:value="0.780533256880734">
            <text:p>0.781</text:p>
          </table:table-cell>
          <table:table-cell table:style-name="ce3" table:formula="of:=1000*[.$B43]*[.$D$27]*[.$B43]/[.G$36]/2/[.$G$26]" office:value-type="float" office:value="0.635801027557216">
            <text:p>0.636</text:p>
          </table:table-cell>
          <table:table-cell table:style-name="ce3" table:formula="of:=1000*[.$B43]*[.$D$27]*[.$B43]/[.H$36]/2/[.$G$26]" office:value-type="float" office:value="0.487728412755285">
            <text:p>0.488</text:p>
          </table:table-cell>
          <table:table-cell table:style-name="ce3" table:formula="of:=1000*[.$B43]*[.$D$27]*[.$B43]/[.I$36]/2/[.$G$26]" office:value-type="float" office:value="0.45375">
            <text:p>0.454</text:p>
          </table:table-cell>
          <table:table-cell table:style-name="ce3"/>
          <table:table-cell table:style-name="ce14" office:value-type="float" office:value="32">
            <text:p>32</text:p>
          </table:table-cell>
          <table:table-cell table:style-name="ce16" table:formula="of:=[.D43]/[.$B43]*32/[.$K43]" office:value-type="float" office:value="1.75531914893617">
            <text:p>1.76</text:p>
          </table:table-cell>
          <table:table-cell table:style-name="ce16" table:formula="of:=[.E43]/[.$B43]*32/[.$K43]" office:value-type="float" office:value="1.67682926829268">
            <text:p>1.68</text:p>
          </table:table-cell>
          <table:table-cell table:style-name="ce16" table:formula="of:=[.F43]/[.$B43]*32/[.$K43]" office:value-type="float" office:value="1.41915137614679">
            <text:p>1.42</text:p>
          </table:table-cell>
          <table:table-cell table:style-name="ce16" table:formula="of:=[.G43]/[.$B43]*32/[.$K43]" office:value-type="float" office:value="1.15600186828585">
            <text:p>1.16</text:p>
          </table:table-cell>
          <table:table-cell table:style-name="ce16" table:formula="of:=[.H43]/[.$B43]*32/[.$K43]" office:value-type="float" office:value="0.886778932282336">
            <text:p>0.89</text:p>
          </table:table-cell>
          <table:table-cell table:style-name="ce16" table:formula="of:=[.I43]/[.$B43]*32/[.$K43]" office:value-type="float" office:value="0.825">
            <text:p>0.83</text:p>
          </table:table-cell>
          <table:table-cell table:style-name="ce7" office:value-type="float" office:value="0.55">
            <text:p>0.55</text:p>
          </table:table-cell>
        </table:table-row>
        <table:table-row table:style-name="ro1">
          <table:table-cell/>
          <table:table-cell table:style-name="ce7" office:value-type="float" office:value="0.6">
            <text:p>0.60</text:p>
          </table:table-cell>
          <table:table-cell/>
          <table:table-cell table:formula="of:=1000*[.$B44]*[.$D$27]*[.$B44]/[.D$36]/2/[.$G$26]" office:value-type="float" office:value="1.14893617021277">
            <text:p>1.149</text:p>
          </table:table-cell>
          <table:table-cell table:style-name="ce3" table:formula="of:=1000*[.$B44]*[.$D$27]*[.$B44]/[.E$36]/2/[.$G$26]" office:value-type="float" office:value="1.09756097560976">
            <text:p>1.098</text:p>
          </table:table-cell>
          <table:table-cell table:style-name="ce3" table:formula="of:=1000*[.$B44]*[.$D$27]*[.$B44]/[.F$36]/2/[.$G$26]" office:value-type="float" office:value="0.928899082568808">
            <text:p>0.929</text:p>
          </table:table-cell>
          <table:table-cell table:style-name="ce3" table:formula="of:=1000*[.$B44]*[.$D$27]*[.$B44]/[.G$36]/2/[.$G$26]" office:value-type="float" office:value="0.756655768332555">
            <text:p>0.757</text:p>
          </table:table-cell>
          <table:table-cell table:style-name="ce3" table:formula="of:=1000*[.$B44]*[.$D$27]*[.$B44]/[.H$36]/2/[.$G$26]" office:value-type="float" office:value="0.580437119312075">
            <text:p>0.580</text:p>
          </table:table-cell>
          <table:table-cell table:style-name="ce3" table:formula="of:=1000*[.$B44]*[.$D$27]*[.$B44]/[.I$36]/2/[.$G$26]" office:value-type="float" office:value="0.54">
            <text:p>0.540</text:p>
          </table:table-cell>
          <table:table-cell table:style-name="ce3"/>
          <table:table-cell table:style-name="ce14" office:value-type="float" office:value="32">
            <text:p>32</text:p>
          </table:table-cell>
          <table:table-cell table:style-name="ce16" table:formula="of:=[.D44]/[.$B44]*32/[.$K44]" office:value-type="float" office:value="1.91489361702128">
            <text:p>1.91</text:p>
          </table:table-cell>
          <table:table-cell table:style-name="ce16" table:formula="of:=[.E44]/[.$B44]*32/[.$K44]" office:value-type="float" office:value="1.82926829268293">
            <text:p>1.83</text:p>
          </table:table-cell>
          <table:table-cell table:style-name="ce16" table:formula="of:=[.F44]/[.$B44]*32/[.$K44]" office:value-type="float" office:value="1.54816513761468">
            <text:p>1.55</text:p>
          </table:table-cell>
          <table:table-cell table:style-name="ce16" table:formula="of:=[.G44]/[.$B44]*32/[.$K44]" office:value-type="float" office:value="1.26109294722093">
            <text:p>1.26</text:p>
          </table:table-cell>
          <table:table-cell table:style-name="ce16" table:formula="of:=[.H44]/[.$B44]*32/[.$K44]" office:value-type="float" office:value="0.967395198853458">
            <text:p>0.97</text:p>
          </table:table-cell>
          <table:table-cell table:style-name="ce16" table:formula="of:=[.I44]/[.$B44]*32/[.$K44]" office:value-type="float" office:value="0.9">
            <text:p>0.90</text:p>
          </table:table-cell>
          <table:table-cell table:style-name="ce7" office:value-type="float" office:value="0.6">
            <text:p>0.60</text:p>
          </table:table-cell>
        </table:table-row>
        <table:table-row table:style-name="ro1">
          <table:table-cell/>
          <table:table-cell table:style-name="ce7" office:value-type="float" office:value="0.65">
            <text:p>0.65</text:p>
          </table:table-cell>
          <table:table-cell/>
          <table:table-cell table:formula="of:=1000*[.$B45]*[.$D$27]*[.$B45]/[.D$36]/2/[.$G$26]" office:value-type="float" office:value="1.34840425531915">
            <text:p>1.348</text:p>
          </table:table-cell>
          <table:table-cell table:style-name="ce3" table:formula="of:=1000*[.$B45]*[.$D$27]*[.$B45]/[.E$36]/2/[.$G$26]" office:value-type="float" office:value="1.28810975609756">
            <text:p>1.288</text:p>
          </table:table-cell>
          <table:table-cell table:style-name="ce3" table:formula="of:=1000*[.$B45]*[.$D$27]*[.$B45]/[.F$36]/2/[.$G$26]" office:value-type="float" office:value="1.09016628440367">
            <text:p>1.090</text:p>
          </table:table-cell>
          <table:table-cell table:style-name="ce3" table:formula="of:=1000*[.$B45]*[.$D$27]*[.$B45]/[.G$36]/2/[.$G$26]" office:value-type="float" office:value="0.888019617001401">
            <text:p>0.888</text:p>
          </table:table-cell>
          <table:table-cell table:style-name="ce3" table:formula="of:=1000*[.$B45]*[.$D$27]*[.$B45]/[.H$36]/2/[.$G$26]" office:value-type="float" office:value="0.681207452525976">
            <text:p>0.681</text:p>
          </table:table-cell>
          <table:table-cell table:style-name="ce3" table:formula="of:=1000*[.$B45]*[.$D$27]*[.$B45]/[.I$36]/2/[.$G$26]" office:value-type="float" office:value="0.63375">
            <text:p>0.634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6" table:formula="of:=[.D45]/[.$B45]*32/[.$K45]" office:value-type="float" office:value="1.03723404255319">
            <text:p>1.04</text:p>
          </table:table-cell>
          <table:table-cell table:style-name="ce16" table:formula="of:=[.E45]/[.$B45]*32/[.$K45]" office:value-type="float" office:value="0.990853658536585">
            <text:p>0.99</text:p>
          </table:table-cell>
          <table:table-cell table:style-name="ce16" table:formula="of:=[.F45]/[.$B45]*32/[.$K45]" office:value-type="float" office:value="0.838589449541285">
            <text:p>0.84</text:p>
          </table:table-cell>
          <table:table-cell table:style-name="ce16" table:formula="of:=[.G45]/[.$B45]*32/[.$K45]" office:value-type="float" office:value="0.683092013078001">
            <text:p>0.68</text:p>
          </table:table-cell>
          <table:table-cell table:style-name="ce16" table:formula="of:=[.H45]/[.$B45]*32/[.$K45]" office:value-type="float" office:value="0.52400573271229">
            <text:p>0.52</text:p>
          </table:table-cell>
          <table:table-cell table:style-name="ce16" table:formula="of:=[.I45]/[.$B45]*32/[.$K45]" office:value-type="float" office:value="0.4875">
            <text:p>0.49</text:p>
          </table:table-cell>
          <table:table-cell table:style-name="ce7" office:value-type="float" office:value="0.65">
            <text:p>0.65</text:p>
          </table:table-cell>
        </table:table-row>
        <table:table-row table:style-name="ro1">
          <table:table-cell/>
          <table:table-cell table:style-name="ce7" office:value-type="float" office:value="0.7">
            <text:p>0.70</text:p>
          </table:table-cell>
          <table:table-cell/>
          <table:table-cell table:formula="of:=1000*[.$B46]*[.$D$27]*[.$B46]/[.D$36]/2/[.$G$26]" office:value-type="float" office:value="1.56382978723404">
            <text:p>1.564</text:p>
          </table:table-cell>
          <table:table-cell table:style-name="ce3" table:formula="of:=1000*[.$B46]*[.$D$27]*[.$B46]/[.E$36]/2/[.$G$26]" office:value-type="float" office:value="1.49390243902439">
            <text:p>1.494</text:p>
          </table:table-cell>
          <table:table-cell table:style-name="ce3" table:formula="of:=1000*[.$B46]*[.$D$27]*[.$B46]/[.F$36]/2/[.$G$26]" office:value-type="float" office:value="1.26433486238532">
            <text:p>1.264</text:p>
          </table:table-cell>
          <table:table-cell table:style-name="ce3" table:formula="of:=1000*[.$B46]*[.$D$27]*[.$B46]/[.G$36]/2/[.$G$26]" office:value-type="float" office:value="1.02989257356376">
            <text:p>1.030</text:p>
          </table:table-cell>
          <table:table-cell table:style-name="ce3" table:formula="of:=1000*[.$B46]*[.$D$27]*[.$B46]/[.H$36]/2/[.$G$26]" office:value-type="float" office:value="0.790039412396991">
            <text:p>0.790</text:p>
          </table:table-cell>
          <table:table-cell table:style-name="ce3" table:formula="of:=1000*[.$B46]*[.$D$27]*[.$B46]/[.I$36]/2/[.$G$26]" office:value-type="float" office:value="0.735">
            <text:p>0.735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6" table:formula="of:=[.D46]/[.$B46]*32/[.$K46]" office:value-type="float" office:value="1.11702127659575">
            <text:p>1.12</text:p>
          </table:table-cell>
          <table:table-cell table:style-name="ce16" table:formula="of:=[.E46]/[.$B46]*32/[.$K46]" office:value-type="float" office:value="1.06707317073171">
            <text:p>1.07</text:p>
          </table:table-cell>
          <table:table-cell table:style-name="ce16" table:formula="of:=[.F46]/[.$B46]*32/[.$K46]" office:value-type="float" office:value="0.90309633027523">
            <text:p>0.90</text:p>
          </table:table-cell>
          <table:table-cell table:style-name="ce16" table:formula="of:=[.G46]/[.$B46]*32/[.$K46]" office:value-type="float" office:value="0.73563755254554">
            <text:p>0.74</text:p>
          </table:table-cell>
          <table:table-cell table:style-name="ce16" table:formula="of:=[.H46]/[.$B46]*32/[.$K46]" office:value-type="float" office:value="0.56431386599785">
            <text:p>0.56</text:p>
          </table:table-cell>
          <table:table-cell table:style-name="ce16" table:formula="of:=[.I46]/[.$B46]*32/[.$K46]" office:value-type="float" office:value="0.525">
            <text:p>0.53</text:p>
          </table:table-cell>
          <table:table-cell table:style-name="ce7" office:value-type="float" office:value="0.7">
            <text:p>0.70</text:p>
          </table:table-cell>
        </table:table-row>
        <table:table-row table:style-name="ro1">
          <table:table-cell/>
          <table:table-cell table:style-name="ce7" office:value-type="float" office:value="0.75">
            <text:p>0.75</text:p>
          </table:table-cell>
          <table:table-cell/>
          <table:table-cell table:formula="of:=1000*[.$B47]*[.$D$27]*[.$B47]/[.D$36]/2/[.$G$26]" office:value-type="float" office:value="1.79521276595745">
            <text:p>1.795</text:p>
          </table:table-cell>
          <table:table-cell table:style-name="ce3" table:formula="of:=1000*[.$B47]*[.$D$27]*[.$B47]/[.E$36]/2/[.$G$26]" office:value-type="float" office:value="1.71493902439024">
            <text:p>1.715</text:p>
          </table:table-cell>
          <table:table-cell table:style-name="ce3" table:formula="of:=1000*[.$B47]*[.$D$27]*[.$B47]/[.F$36]/2/[.$G$26]" office:value-type="float" office:value="1.45140481651376">
            <text:p>1.451</text:p>
          </table:table-cell>
          <table:table-cell table:style-name="ce3" table:formula="of:=1000*[.$B47]*[.$D$27]*[.$B47]/[.G$36]/2/[.$G$26]" office:value-type="float" office:value="1.18227463801962">
            <text:p>1.182</text:p>
          </table:table-cell>
          <table:table-cell table:style-name="ce3" table:formula="of:=1000*[.$B47]*[.$D$27]*[.$B47]/[.H$36]/2/[.$G$26]" office:value-type="float" office:value="0.906932998925117">
            <text:p>0.907</text:p>
          </table:table-cell>
          <table:table-cell table:style-name="ce3" table:formula="of:=1000*[.$B47]*[.$D$27]*[.$B47]/[.I$36]/2/[.$G$26]" office:value-type="float" office:value="0.84375">
            <text:p>0.844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6" table:formula="of:=[.D47]/[.$B47]*32/[.$K47]" office:value-type="float" office:value="1.1968085106383">
            <text:p>1.20</text:p>
          </table:table-cell>
          <table:table-cell table:style-name="ce16" table:formula="of:=[.E47]/[.$B47]*32/[.$K47]" office:value-type="float" office:value="1.14329268292683">
            <text:p>1.14</text:p>
          </table:table-cell>
          <table:table-cell table:style-name="ce16" table:formula="of:=[.F47]/[.$B47]*32/[.$K47]" office:value-type="float" office:value="0.967603211009175">
            <text:p>0.97</text:p>
          </table:table-cell>
          <table:table-cell table:style-name="ce16" table:formula="of:=[.G47]/[.$B47]*32/[.$K47]" office:value-type="float" office:value="0.788183092013078">
            <text:p>0.79</text:p>
          </table:table-cell>
          <table:table-cell table:style-name="ce16" table:formula="of:=[.H47]/[.$B47]*32/[.$K47]" office:value-type="float" office:value="0.604621999283411">
            <text:p>0.60</text:p>
          </table:table-cell>
          <table:table-cell table:style-name="ce16" table:formula="of:=[.I47]/[.$B47]*32/[.$K47]" office:value-type="float" office:value="0.5625">
            <text:p>0.56</text:p>
          </table:table-cell>
          <table:table-cell table:style-name="ce7" office:value-type="float" office:value="0.75">
            <text:p>0.75</text:p>
          </table:table-cell>
        </table:table-row>
        <table:table-row table:style-name="ro1">
          <table:table-cell/>
          <table:table-cell table:style-name="ce7" office:value-type="float" office:value="0.8">
            <text:p>0.80</text:p>
          </table:table-cell>
          <table:table-cell/>
          <table:table-cell table:formula="of:=1000*[.$B48]*[.$D$27]*[.$B48]/[.D$36]/2/[.$G$26]" office:value-type="float" office:value="2.04255319148936">
            <text:p>2.043</text:p>
          </table:table-cell>
          <table:table-cell table:style-name="ce3" table:formula="of:=1000*[.$B48]*[.$D$27]*[.$B48]/[.E$36]/2/[.$G$26]" office:value-type="float" office:value="1.95121951219512">
            <text:p>1.951</text:p>
          </table:table-cell>
          <table:table-cell table:style-name="ce3" table:formula="of:=1000*[.$B48]*[.$D$27]*[.$B48]/[.F$36]/2/[.$G$26]" office:value-type="float" office:value="1.65137614678899">
            <text:p>1.651</text:p>
          </table:table-cell>
          <table:table-cell table:style-name="ce3" table:formula="of:=1000*[.$B48]*[.$D$27]*[.$B48]/[.G$36]/2/[.$G$26]" office:value-type="float" office:value="1.34516581036899">
            <text:p>1.345</text:p>
          </table:table-cell>
          <table:table-cell table:style-name="ce3" table:formula="of:=1000*[.$B48]*[.$D$27]*[.$B48]/[.H$36]/2/[.$G$26]" office:value-type="float" office:value="1.03188821211036">
            <text:p>1.032</text:p>
          </table:table-cell>
          <table:table-cell table:style-name="ce3" table:formula="of:=1000*[.$B48]*[.$D$27]*[.$B48]/[.I$36]/2/[.$G$26]" office:value-type="float" office:value="0.96">
            <text:p>0.960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6" table:formula="of:=[.D48]/[.$B48]*32/[.$K48]" office:value-type="float" office:value="1.27659574468085">
            <text:p>1.28</text:p>
          </table:table-cell>
          <table:table-cell table:style-name="ce16" table:formula="of:=[.E48]/[.$B48]*32/[.$K48]" office:value-type="float" office:value="1.21951219512195">
            <text:p>1.22</text:p>
          </table:table-cell>
          <table:table-cell table:style-name="ce16" table:formula="of:=[.F48]/[.$B48]*32/[.$K48]" office:value-type="float" office:value="1.03211009174312">
            <text:p>1.03</text:p>
          </table:table-cell>
          <table:table-cell table:style-name="ce16" table:formula="of:=[.G48]/[.$B48]*32/[.$K48]" office:value-type="float" office:value="0.840728631480617">
            <text:p>0.84</text:p>
          </table:table-cell>
          <table:table-cell table:style-name="ce16" table:formula="of:=[.H48]/[.$B48]*32/[.$K48]" office:value-type="float" office:value="0.644930132568972">
            <text:p>0.64</text:p>
          </table:table-cell>
          <table:table-cell table:style-name="ce16" table:formula="of:=[.I48]/[.$B48]*32/[.$K48]" office:value-type="float" office:value="0.6">
            <text:p>0.60</text:p>
          </table:table-cell>
          <table:table-cell table:style-name="ce7" office:value-type="float" office:value="0.8">
            <text:p>0.80</text:p>
          </table:table-cell>
        </table:table-row>
        <table:table-row table:style-name="ro1">
          <table:table-cell/>
          <table:table-cell table:style-name="ce7" office:value-type="float" office:value="0.85">
            <text:p>0.85</text:p>
          </table:table-cell>
          <table:table-cell/>
          <table:table-cell table:formula="of:=1000*[.$B49]*[.$D$27]*[.$B49]/[.D$36]/2/[.$G$26]" office:value-type="float" office:value="2.30585106382979">
            <text:p>2.306</text:p>
          </table:table-cell>
          <table:table-cell table:style-name="ce3" table:formula="of:=1000*[.$B49]*[.$D$27]*[.$B49]/[.E$36]/2/[.$G$26]" office:value-type="float" office:value="2.20274390243902">
            <text:p>2.203</text:p>
          </table:table-cell>
          <table:table-cell table:style-name="ce3" table:formula="of:=1000*[.$B49]*[.$D$27]*[.$B49]/[.F$36]/2/[.$G$26]" office:value-type="float" office:value="1.86424885321101">
            <text:p>1.864</text:p>
          </table:table-cell>
          <table:table-cell table:style-name="ce3" table:formula="of:=1000*[.$B49]*[.$D$27]*[.$B49]/[.G$36]/2/[.$G$26]" office:value-type="float" office:value="1.51856609061186">
            <text:p>1.519</text:p>
          </table:table-cell>
          <table:table-cell table:style-name="ce3" table:formula="of:=1000*[.$B49]*[.$D$27]*[.$B49]/[.H$36]/2/[.$G$26]" office:value-type="float" office:value="1.16490505195271">
            <text:p>1.165</text:p>
          </table:table-cell>
          <table:table-cell table:style-name="ce3" table:formula="of:=1000*[.$B49]*[.$D$27]*[.$B49]/[.I$36]/2/[.$G$26]" office:value-type="float" office:value="1.08375">
            <text:p>1.084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6" table:formula="of:=[.D49]/[.$B49]*32/[.$K49]" office:value-type="float" office:value="1.3563829787234">
            <text:p>1.36</text:p>
          </table:table-cell>
          <table:table-cell table:style-name="ce16" table:formula="of:=[.E49]/[.$B49]*32/[.$K49]" office:value-type="float" office:value="1.29573170731707">
            <text:p>1.30</text:p>
          </table:table-cell>
          <table:table-cell table:style-name="ce16" table:formula="of:=[.F49]/[.$B49]*32/[.$K49]" office:value-type="float" office:value="1.09661697247706">
            <text:p>1.10</text:p>
          </table:table-cell>
          <table:table-cell table:style-name="ce16" table:formula="of:=[.G49]/[.$B49]*32/[.$K49]" office:value-type="float" office:value="0.893274170948155">
            <text:p>0.89</text:p>
          </table:table-cell>
          <table:table-cell table:style-name="ce16" table:formula="of:=[.H49]/[.$B49]*32/[.$K49]" office:value-type="float" office:value="0.685238265854532">
            <text:p>0.69</text:p>
          </table:table-cell>
          <table:table-cell table:style-name="ce16" table:formula="of:=[.I49]/[.$B49]*32/[.$K49]" office:value-type="float" office:value="0.6375">
            <text:p>0.64</text:p>
          </table:table-cell>
          <table:table-cell table:style-name="ce7" office:value-type="float" office:value="0.85">
            <text:p>0.85</text:p>
          </table:table-cell>
        </table:table-row>
        <table:table-row table:style-name="ro1">
          <table:table-cell/>
          <table:table-cell table:style-name="ce7" office:value-type="float" office:value="0.9">
            <text:p>0.90</text:p>
          </table:table-cell>
          <table:table-cell/>
          <table:table-cell table:formula="of:=1000*[.$B50]*[.$D$27]*[.$B50]/[.D$36]/2/[.$G$26]" office:value-type="float" office:value="2.58510638297872">
            <text:p>2.585</text:p>
          </table:table-cell>
          <table:table-cell table:style-name="ce3" table:formula="of:=1000*[.$B50]*[.$D$27]*[.$B50]/[.E$36]/2/[.$G$26]" office:value-type="float" office:value="2.46951219512195">
            <text:p>2.470</text:p>
          </table:table-cell>
          <table:table-cell table:style-name="ce3" table:formula="of:=1000*[.$B50]*[.$D$27]*[.$B50]/[.F$36]/2/[.$G$26]" office:value-type="float" office:value="2.09002293577982">
            <text:p>2.090</text:p>
          </table:table-cell>
          <table:table-cell table:style-name="ce3" table:formula="of:=1000*[.$B50]*[.$D$27]*[.$B50]/[.G$36]/2/[.$G$26]" office:value-type="float" office:value="1.70247547874825">
            <text:p>1.702</text:p>
          </table:table-cell>
          <table:table-cell table:style-name="ce3" table:formula="of:=1000*[.$B50]*[.$D$27]*[.$B50]/[.H$36]/2/[.$G$26]" office:value-type="float" office:value="1.30598351845217">
            <text:p>1.306</text:p>
          </table:table-cell>
          <table:table-cell table:style-name="ce3" table:formula="of:=1000*[.$B50]*[.$D$27]*[.$B50]/[.I$36]/2/[.$G$26]" office:value-type="float" office:value="1.215">
            <text:p>1.215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6" table:formula="of:=[.D50]/[.$B50]*32/[.$K50]" office:value-type="float" office:value="1.43617021276596">
            <text:p>1.44</text:p>
          </table:table-cell>
          <table:table-cell table:style-name="ce16" table:formula="of:=[.E50]/[.$B50]*32/[.$K50]" office:value-type="float" office:value="1.3719512195122">
            <text:p>1.37</text:p>
          </table:table-cell>
          <table:table-cell table:style-name="ce16" table:formula="of:=[.F50]/[.$B50]*32/[.$K50]" office:value-type="float" office:value="1.16112385321101">
            <text:p>1.16</text:p>
          </table:table-cell>
          <table:table-cell table:style-name="ce16" table:formula="of:=[.G50]/[.$B50]*32/[.$K50]" office:value-type="float" office:value="0.945819710415694">
            <text:p>0.95</text:p>
          </table:table-cell>
          <table:table-cell table:style-name="ce16" table:formula="of:=[.H50]/[.$B50]*32/[.$K50]" office:value-type="float" office:value="0.725546399140093">
            <text:p>0.73</text:p>
          </table:table-cell>
          <table:table-cell table:style-name="ce16" table:formula="of:=[.I50]/[.$B50]*32/[.$K50]" office:value-type="float" office:value="0.675">
            <text:p>0.68</text:p>
          </table:table-cell>
          <table:table-cell table:style-name="ce7" office:value-type="float" office:value="0.9">
            <text:p>0.90</text:p>
          </table:table-cell>
        </table:table-row>
        <table:table-row table:style-name="ro1">
          <table:table-cell/>
          <table:table-cell table:style-name="ce7" office:value-type="float" office:value="0.95">
            <text:p>0.95</text:p>
          </table:table-cell>
          <table:table-cell/>
          <table:table-cell table:formula="of:=1000*[.$B51]*[.$D$27]*[.$B51]/[.D$36]/2/[.$G$26]" office:value-type="float" office:value="2.88031914893617">
            <text:p>2.880</text:p>
          </table:table-cell>
          <table:table-cell table:style-name="ce3" table:formula="of:=1000*[.$B51]*[.$D$27]*[.$B51]/[.E$36]/2/[.$G$26]" office:value-type="float" office:value="2.7515243902439">
            <text:p>2.752</text:p>
          </table:table-cell>
          <table:table-cell table:style-name="ce3" table:formula="of:=1000*[.$B51]*[.$D$27]*[.$B51]/[.F$36]/2/[.$G$26]" office:value-type="float" office:value="2.32869839449541">
            <text:p>2.329</text:p>
          </table:table-cell>
          <table:table-cell table:style-name="ce3" table:formula="of:=1000*[.$B51]*[.$D$27]*[.$B51]/[.G$36]/2/[.$G$26]" office:value-type="float" office:value="1.89689397477814">
            <text:p>1.897</text:p>
          </table:table-cell>
          <table:table-cell table:style-name="ce3" table:formula="of:=1000*[.$B51]*[.$D$27]*[.$B51]/[.H$36]/2/[.$G$26]" office:value-type="float" office:value="1.45512361160874">
            <text:p>1.455</text:p>
          </table:table-cell>
          <table:table-cell table:style-name="ce3" table:formula="of:=1000*[.$B51]*[.$D$27]*[.$B51]/[.I$36]/2/[.$G$26]" office:value-type="float" office:value="1.35375">
            <text:p>1.354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6" table:formula="of:=[.D51]/[.$B51]*32/[.$K51]" office:value-type="float" office:value="1.51595744680851">
            <text:p>1.52</text:p>
          </table:table-cell>
          <table:table-cell table:style-name="ce16" table:formula="of:=[.E51]/[.$B51]*32/[.$K51]" office:value-type="float" office:value="1.44817073170732">
            <text:p>1.45</text:p>
          </table:table-cell>
          <table:table-cell table:style-name="ce16" table:formula="of:=[.F51]/[.$B51]*32/[.$K51]" office:value-type="float" office:value="1.22563073394495">
            <text:p>1.23</text:p>
          </table:table-cell>
          <table:table-cell table:style-name="ce16" table:formula="of:=[.G51]/[.$B51]*32/[.$K51]" office:value-type="float" office:value="0.998365249883232">
            <text:p>1.00</text:p>
          </table:table-cell>
          <table:table-cell table:style-name="ce16" table:formula="of:=[.H51]/[.$B51]*32/[.$K51]" office:value-type="float" office:value="0.765854532425654">
            <text:p>0.77</text:p>
          </table:table-cell>
          <table:table-cell table:style-name="ce16" table:formula="of:=[.I51]/[.$B51]*32/[.$K51]" office:value-type="float" office:value="0.7125">
            <text:p>0.71</text:p>
          </table:table-cell>
          <table:table-cell table:style-name="ce7" office:value-type="float" office:value="0.95">
            <text:p>0.95</text:p>
          </table:table-cell>
        </table:table-row>
        <table:table-row table:style-name="ro1">
          <table:table-cell/>
          <table:table-cell table:style-name="ce7" office:value-type="float" office:value="1">
            <text:p>1.00</text:p>
          </table:table-cell>
          <table:table-cell/>
          <table:table-cell table:formula="of:=1000*[.$B52]*[.$D$27]*[.$B52]/[.D$36]/2/[.$G$26]" office:value-type="float" office:value="3.19148936170213">
            <text:p>3.191</text:p>
          </table:table-cell>
          <table:table-cell table:style-name="ce3" table:formula="of:=1000*[.$B52]*[.$D$27]*[.$B52]/[.E$36]/2/[.$G$26]" office:value-type="float" office:value="3.04878048780488">
            <text:p>3.049</text:p>
          </table:table-cell>
          <table:table-cell table:style-name="ce3" table:formula="of:=1000*[.$B52]*[.$D$27]*[.$B52]/[.F$36]/2/[.$G$26]" office:value-type="float" office:value="2.5802752293578">
            <text:p>2.580</text:p>
          </table:table-cell>
          <table:table-cell table:style-name="ce3" table:formula="of:=1000*[.$B52]*[.$D$27]*[.$B52]/[.G$36]/2/[.$G$26]" office:value-type="float" office:value="2.10182157870154">
            <text:p>2.102</text:p>
          </table:table-cell>
          <table:table-cell table:style-name="ce3" table:formula="of:=1000*[.$B52]*[.$D$27]*[.$B52]/[.H$36]/2/[.$G$26]" office:value-type="float" office:value="1.61232533142243">
            <text:p>1.612</text:p>
          </table:table-cell>
          <table:table-cell table:style-name="ce3" table:formula="of:=1000*[.$B52]*[.$D$27]*[.$B52]/[.I$36]/2/[.$G$26]" office:value-type="float" office:value="1.5">
            <text:p>1.500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6" table:formula="of:=[.D52]/[.$B52]*32/[.$K52]" office:value-type="float" office:value="1.59574468085106">
            <text:p>1.60</text:p>
          </table:table-cell>
          <table:table-cell table:style-name="ce16" table:formula="of:=[.E52]/[.$B52]*32/[.$K52]" office:value-type="float" office:value="1.52439024390244">
            <text:p>1.52</text:p>
          </table:table-cell>
          <table:table-cell table:style-name="ce16" table:formula="of:=[.F52]/[.$B52]*32/[.$K52]" office:value-type="float" office:value="1.2901376146789">
            <text:p>1.29</text:p>
          </table:table-cell>
          <table:table-cell table:style-name="ce16" table:formula="of:=[.G52]/[.$B52]*32/[.$K52]" office:value-type="float" office:value="1.05091078935077">
            <text:p>1.05</text:p>
          </table:table-cell>
          <table:table-cell table:style-name="ce16" table:formula="of:=[.H52]/[.$B52]*32/[.$K52]" office:value-type="float" office:value="0.806162665711215">
            <text:p>0.81</text:p>
          </table:table-cell>
          <table:table-cell table:style-name="ce16" table:formula="of:=[.I52]/[.$B52]*32/[.$K52]" office:value-type="float" office:value="0.75">
            <text:p>0.75</text:p>
          </table:table-cell>
          <table:table-cell table:style-name="ce7" office:value-type="float" office:value="1">
            <text:p>1.00</text:p>
          </table:table-cell>
        </table:table-row>
        <table:table-row table:style-name="ro1">
          <table:table-cell table:number-columns-repeated="3"/>
          <table:table-cell table:style-name="Default"/>
          <table:table-cell table:number-columns-repeated="14"/>
        </table:table-row>
        <table:table-row table:style-name="ro1">
          <table:table-cell/>
          <table:table-cell table:style-name="ce2" office:value-type="string">
            <text:p>Pitch: [m]</text:p>
          </table:table-cell>
          <table:table-cell table:style-name="ce6" office:value-type="string">
            <text:p>z_d [m]</text:p>
          </table:table-cell>
          <table:table-cell table:style-name="ce2" office:value-type="float" office:value="1.376">
            <text:p>1.376</text:p>
          </table:table-cell>
          <table:table-cell table:style-name="ce2" office:value-type="float" office:value="1.476">
            <text:p>1.476</text:p>
          </table:table-cell>
          <table:table-cell table:style-name="ce2" office:value-type="float" office:value="1.744">
            <text:p>1.744</text:p>
          </table:table-cell>
          <table:table-cell table:style-name="ce2" office:value-type="float" office:value="2.141">
            <text:p>2.141</text:p>
          </table:table-cell>
          <table:table-cell table:style-name="ce2" office:value-type="float" office:value="2.791">
            <text:p>2.791</text:p>
          </table:table-cell>
          <table:table-cell table:style-name="ce2"/>
          <table:table-cell table:number-columns-repeated="9"/>
        </table:table-row>
        <table:table-row table:style-name="ro1">
          <table:table-cell/>
          <table:table-cell table:style-name="ce6" office:value-type="string">
            <text:p>r_d [m]</text:p>
          </table:table-cell>
          <table:table-cell/>
          <table:table-cell table:style-name="Default"/>
          <table:table-cell table:number-columns-repeated="14"/>
        </table:table-row>
        <table:table-row table:style-name="ro1">
          <table:table-cell/>
          <table:table-cell table:style-name="ce2" office:value-type="float" office:value="0.3">
            <text:p>0.3</text:p>
          </table:table-cell>
          <table:table-cell/>
          <table:table-cell table:style-name="ce11" table:formula="of:=2*PI()*[.$G$26]/([.$B56]/[.D$54])" office:value-type="float" office:value="48.0314610148839">
            <text:p>48.0</text:p>
          </table:table-cell>
          <table:table-cell table:style-name="ce11" table:formula="of:=2*PI()*[.$G$26]/([.$B56]/[.E$54])" office:value-type="float" office:value="51.5221195188726">
            <text:p>51.5</text:p>
          </table:table-cell>
          <table:table-cell table:style-name="ce11" table:formula="of:=2*PI()*[.$G$26]/([.$B56]/[.F$54])" office:value-type="float" office:value="60.8770843095622">
            <text:p>60.9</text:p>
          </table:table-cell>
          <table:table-cell table:style-name="ce11" table:formula="of:=2*PI()*[.$G$26]/([.$B56]/[.G$54])" office:value-type="float" office:value="74.7349985703972">
            <text:p>74.7</text:p>
          </table:table-cell>
          <table:table-cell table:style-name="ce11" table:formula="of:=2*PI()*[.$G$26]/([.$B56]/[.H$54])" office:value-type="float" office:value="97.4242788463235">
            <text:p>97.4</text:p>
          </table:table-cell>
          <table:table-cell table:style-name="ce11"/>
          <table:table-cell table:number-columns-repeated="9"/>
        </table:table-row>
        <table:table-row table:style-name="ro1">
          <table:table-cell/>
          <table:table-cell table:style-name="ce2" office:value-type="float" office:value="0.35">
            <text:p>0.35</text:p>
          </table:table-cell>
          <table:table-cell/>
          <table:table-cell table:style-name="ce11" table:formula="of:=2*PI()*[.$G$26]/([.$B57]/[.D$54])" office:value-type="float" office:value="41.1698237270434">
            <text:p>41.2</text:p>
          </table:table-cell>
          <table:table-cell table:style-name="ce11" table:formula="of:=2*PI()*[.$G$26]/([.$B57]/[.E$54])" office:value-type="float" office:value="44.1618167304622">
            <text:p>44.2</text:p>
          </table:table-cell>
          <table:table-cell table:style-name="ce11" table:formula="of:=2*PI()*[.$G$26]/([.$B57]/[.F$54])" office:value-type="float" office:value="52.1803579796247">
            <text:p>52.2</text:p>
          </table:table-cell>
          <table:table-cell table:style-name="ce11" table:formula="of:=2*PI()*[.$G$26]/([.$B57]/[.G$54])" office:value-type="float" office:value="64.0585702031976">
            <text:p>64.1</text:p>
          </table:table-cell>
          <table:table-cell table:style-name="ce11" table:formula="of:=2*PI()*[.$G$26]/([.$B57]/[.H$54])" office:value-type="float" office:value="83.5065247254201">
            <text:p>83.5</text:p>
          </table:table-cell>
          <table:table-cell table:style-name="ce11"/>
          <table:table-cell table:number-columns-repeated="9"/>
        </table:table-row>
        <table:table-row table:style-name="ro1">
          <table:table-cell/>
          <table:table-cell table:style-name="ce2" office:value-type="float" office:value="0.4">
            <text:p>0.4</text:p>
          </table:table-cell>
          <table:table-cell/>
          <table:table-cell table:style-name="ce11" table:formula="of:=2*PI()*[.$G$26]/([.$B58]/[.D$54])" office:value-type="float" office:value="36.0235957611629">
            <text:p>36.0</text:p>
          </table:table-cell>
          <table:table-cell table:style-name="ce11" table:formula="of:=2*PI()*[.$G$26]/([.$B58]/[.E$54])" office:value-type="float" office:value="38.6415896391544">
            <text:p>38.6</text:p>
          </table:table-cell>
          <table:table-cell table:style-name="ce11" table:formula="of:=2*PI()*[.$G$26]/([.$B58]/[.F$54])" office:value-type="float" office:value="45.6578132321717">
            <text:p>45.7</text:p>
          </table:table-cell>
          <table:table-cell table:style-name="ce11" table:formula="of:=2*PI()*[.$G$26]/([.$B58]/[.G$54])" office:value-type="float" office:value="56.0512489277979">
            <text:p>56.1</text:p>
          </table:table-cell>
          <table:table-cell table:style-name="ce11" table:formula="of:=2*PI()*[.$G$26]/([.$B58]/[.H$54])" office:value-type="float" office:value="73.0682091347426">
            <text:p>73.1</text:p>
          </table:table-cell>
          <table:table-cell table:style-name="ce11"/>
          <table:table-cell table:number-columns-repeated="9"/>
        </table:table-row>
        <table:table-row table:style-name="ro1">
          <table:table-cell/>
          <table:table-cell table:style-name="ce2" office:value-type="float" office:value="0.45">
            <text:p>0.45</text:p>
          </table:table-cell>
          <table:table-cell/>
          <table:table-cell table:style-name="ce11" table:formula="of:=2*PI()*[.$G$26]/([.$B59]/[.D$54])" office:value-type="float" office:value="32.0209740099226">
            <text:p>32.0</text:p>
          </table:table-cell>
          <table:table-cell table:style-name="ce11" table:formula="of:=2*PI()*[.$G$26]/([.$B59]/[.E$54])" office:value-type="float" office:value="34.3480796792484">
            <text:p>34.3</text:p>
          </table:table-cell>
          <table:table-cell table:style-name="ce11" table:formula="of:=2*PI()*[.$G$26]/([.$B59]/[.F$54])" office:value-type="float" office:value="40.5847228730415">
            <text:p>40.6</text:p>
          </table:table-cell>
          <table:table-cell table:style-name="ce11" table:formula="of:=2*PI()*[.$G$26]/([.$B59]/[.G$54])" office:value-type="float" office:value="49.8233323802648">
            <text:p>49.8</text:p>
          </table:table-cell>
          <table:table-cell table:style-name="ce11" table:formula="of:=2*PI()*[.$G$26]/([.$B59]/[.H$54])" office:value-type="float" office:value="64.9495192308823">
            <text:p>64.9</text:p>
          </table:table-cell>
          <table:table-cell table:style-name="ce11"/>
          <table:table-cell table:number-columns-repeated="9"/>
        </table:table-row>
        <table:table-row table:style-name="ro1">
          <table:table-cell/>
          <table:table-cell table:style-name="ce2" office:value-type="float" office:value="0.5">
            <text:p>0.5</text:p>
          </table:table-cell>
          <table:table-cell/>
          <table:table-cell table:style-name="ce11" table:formula="of:=2*PI()*[.$G$26]/([.$B60]/[.D$54])" office:value-type="float" office:value="28.8188766089304">
            <text:p>28.8</text:p>
          </table:table-cell>
          <table:table-cell table:style-name="ce11" table:formula="of:=2*PI()*[.$G$26]/([.$B60]/[.E$54])" office:value-type="float" office:value="30.9132717113236">
            <text:p>30.9</text:p>
          </table:table-cell>
          <table:table-cell table:style-name="ce11" table:formula="of:=2*PI()*[.$G$26]/([.$B60]/[.F$54])" office:value-type="float" office:value="36.5262505857373">
            <text:p>36.5</text:p>
          </table:table-cell>
          <table:table-cell table:style-name="ce11" table:formula="of:=2*PI()*[.$G$26]/([.$B60]/[.G$54])" office:value-type="float" office:value="44.8409991422383">
            <text:p>44.8</text:p>
          </table:table-cell>
          <table:table-cell table:style-name="ce11" table:formula="of:=2*PI()*[.$G$26]/([.$B60]/[.H$54])" office:value-type="float" office:value="58.4545673077941">
            <text:p>58.5</text:p>
          </table:table-cell>
          <table:table-cell table:style-name="ce11"/>
          <table:table-cell table:number-columns-repeated="9"/>
        </table:table-row>
        <table:table-row table:style-name="ro1">
          <table:table-cell/>
          <table:table-cell table:style-name="ce2" office:value-type="float" office:value="0.55">
            <text:p>0.55</text:p>
          </table:table-cell>
          <table:table-cell/>
          <table:table-cell table:style-name="ce11" table:formula="of:=2*PI()*[.$G$26]/([.$B61]/[.D$54])" office:value-type="float" office:value="26.1989787353912">
            <text:p>26.2</text:p>
          </table:table-cell>
          <table:table-cell table:style-name="ce11" table:formula="of:=2*PI()*[.$G$26]/([.$B61]/[.E$54])" office:value-type="float" office:value="28.1029742830214">
            <text:p>28.1</text:p>
          </table:table-cell>
          <table:table-cell table:style-name="ce11" table:formula="of:=2*PI()*[.$G$26]/([.$B61]/[.F$54])" office:value-type="float" office:value="33.2056823506703">
            <text:p>33.2</text:p>
          </table:table-cell>
          <table:table-cell table:style-name="ce11" table:formula="of:=2*PI()*[.$G$26]/([.$B61]/[.G$54])" office:value-type="float" office:value="40.7645446747621">
            <text:p>40.8</text:p>
          </table:table-cell>
          <table:table-cell table:style-name="ce11" table:formula="of:=2*PI()*[.$G$26]/([.$B61]/[.H$54])" office:value-type="float" office:value="53.1405157343582">
            <text:p>53.1</text:p>
          </table:table-cell>
          <table:table-cell table:style-name="ce11"/>
          <table:table-cell table:number-columns-repeated="9"/>
        </table:table-row>
        <table:table-row table:style-name="ro1">
          <table:table-cell/>
          <table:table-cell table:style-name="ce2" office:value-type="float" office:value="0.6">
            <text:p>0.6</text:p>
          </table:table-cell>
          <table:table-cell/>
          <table:table-cell table:style-name="ce11" table:formula="of:=2*PI()*[.$G$26]/([.$B62]/[.D$54])" office:value-type="float" office:value="24.015730507442">
            <text:p>24.0</text:p>
          </table:table-cell>
          <table:table-cell table:style-name="ce11" table:formula="of:=2*PI()*[.$G$26]/([.$B62]/[.E$54])" office:value-type="float" office:value="25.7610597594363">
            <text:p>25.8</text:p>
          </table:table-cell>
          <table:table-cell table:style-name="ce11" table:formula="of:=2*PI()*[.$G$26]/([.$B62]/[.F$54])" office:value-type="float" office:value="30.4385421547811">
            <text:p>30.4</text:p>
          </table:table-cell>
          <table:table-cell table:style-name="ce11" table:formula="of:=2*PI()*[.$G$26]/([.$B62]/[.G$54])" office:value-type="float" office:value="37.3674992851986">
            <text:p>37.4</text:p>
          </table:table-cell>
          <table:table-cell table:style-name="ce11" table:formula="of:=2*PI()*[.$G$26]/([.$B62]/[.H$54])" office:value-type="float" office:value="48.7121394231617">
            <text:p>48.7</text:p>
          </table:table-cell>
          <table:table-cell table:style-name="ce11"/>
          <table:table-cell table:number-columns-repeated="9"/>
        </table:table-row>
        <table:table-row table:style-name="ro1">
          <table:table-cell/>
          <table:table-cell table:style-name="ce2" office:value-type="float" office:value="0.65">
            <text:p>0.65</text:p>
          </table:table-cell>
          <table:table-cell/>
          <table:table-cell table:style-name="ce11" table:formula="of:=2*PI()*[.$G$26]/([.$B63]/[.D$54])" office:value-type="float" office:value="22.1683666222541">
            <text:p>22.2</text:p>
          </table:table-cell>
          <table:table-cell table:style-name="ce11" table:formula="of:=2*PI()*[.$G$26]/([.$B63]/[.E$54])" office:value-type="float" office:value="23.7794397779412">
            <text:p>23.8</text:p>
          </table:table-cell>
          <table:table-cell table:style-name="ce11" table:formula="of:=2*PI()*[.$G$26]/([.$B63]/[.F$54])" office:value-type="float" office:value="28.0971158351826">
            <text:p>28.1</text:p>
          </table:table-cell>
          <table:table-cell table:style-name="ce11" table:formula="of:=2*PI()*[.$G$26]/([.$B63]/[.G$54])" office:value-type="float" office:value="34.4930762632602">
            <text:p>34.5</text:p>
          </table:table-cell>
          <table:table-cell table:style-name="ce11" table:formula="of:=2*PI()*[.$G$26]/([.$B63]/[.H$54])" office:value-type="float" office:value="44.9650517752262">
            <text:p>45.0</text:p>
          </table:table-cell>
          <table:table-cell table:style-name="ce11"/>
          <table:table-cell table:number-columns-repeated="9"/>
        </table:table-row>
        <table:table-row table:style-name="ro1">
          <table:table-cell/>
          <table:table-cell table:style-name="ce2" office:value-type="float" office:value="0.7">
            <text:p>0.7</text:p>
          </table:table-cell>
          <table:table-cell/>
          <table:table-cell table:style-name="ce11" table:formula="of:=2*PI()*[.$G$26]/([.$B64]/[.D$54])" office:value-type="float" office:value="20.5849118635217">
            <text:p>20.6</text:p>
          </table:table-cell>
          <table:table-cell table:style-name="ce11" table:formula="of:=2*PI()*[.$G$26]/([.$B64]/[.E$54])" office:value-type="float" office:value="22.0809083652311">
            <text:p>22.1</text:p>
          </table:table-cell>
          <table:table-cell table:style-name="ce11" table:formula="of:=2*PI()*[.$G$26]/([.$B64]/[.F$54])" office:value-type="float" office:value="26.0901789898124">
            <text:p>26.1</text:p>
          </table:table-cell>
          <table:table-cell table:style-name="ce11" table:formula="of:=2*PI()*[.$G$26]/([.$B64]/[.G$54])" office:value-type="float" office:value="32.0292851015988">
            <text:p>32.0</text:p>
          </table:table-cell>
          <table:table-cell table:style-name="ce11" table:formula="of:=2*PI()*[.$G$26]/([.$B64]/[.H$54])" office:value-type="float" office:value="41.75326236271">
            <text:p>41.8</text:p>
          </table:table-cell>
          <table:table-cell table:style-name="ce11"/>
          <table:table-cell table:number-columns-repeated="9"/>
        </table:table-row>
        <table:table-row table:style-name="ro1">
          <table:table-cell/>
          <table:table-cell table:style-name="ce2" office:value-type="float" office:value="0.75">
            <text:p>0.75</text:p>
          </table:table-cell>
          <table:table-cell/>
          <table:table-cell table:style-name="ce11" table:formula="of:=2*PI()*[.$G$26]/([.$B65]/[.D$54])" office:value-type="float" office:value="19.2125844059536">
            <text:p>19.2</text:p>
          </table:table-cell>
          <table:table-cell table:style-name="ce11" table:formula="of:=2*PI()*[.$G$26]/([.$B65]/[.E$54])" office:value-type="float" office:value="20.608847807549">
            <text:p>20.6</text:p>
          </table:table-cell>
          <table:table-cell table:style-name="ce11" table:formula="of:=2*PI()*[.$G$26]/([.$B65]/[.F$54])" office:value-type="float" office:value="24.3508337238249">
            <text:p>24.4</text:p>
          </table:table-cell>
          <table:table-cell table:style-name="ce11" table:formula="of:=2*PI()*[.$G$26]/([.$B65]/[.G$54])" office:value-type="float" office:value="29.8939994281589">
            <text:p>29.9</text:p>
          </table:table-cell>
          <table:table-cell table:style-name="ce11" table:formula="of:=2*PI()*[.$G$26]/([.$B65]/[.H$54])" office:value-type="float" office:value="38.9697115385294">
            <text:p>39.0</text:p>
          </table:table-cell>
          <table:table-cell table:style-name="ce11"/>
          <table:table-cell table:number-columns-repeated="9"/>
        </table:table-row>
        <table:table-row table:style-name="ro1">
          <table:table-cell/>
          <table:table-cell table:style-name="ce2" office:value-type="float" office:value="0.8">
            <text:p>0.8</text:p>
          </table:table-cell>
          <table:table-cell/>
          <table:table-cell table:style-name="ce11" table:formula="of:=2*PI()*[.$G$26]/([.$B66]/[.D$54])" office:value-type="float" office:value="18.0117978805815">
            <text:p>18.0</text:p>
          </table:table-cell>
          <table:table-cell table:style-name="ce11" table:formula="of:=2*PI()*[.$G$26]/([.$B66]/[.E$54])" office:value-type="float" office:value="19.3207948195772">
            <text:p>19.3</text:p>
          </table:table-cell>
          <table:table-cell table:style-name="ce11" table:formula="of:=2*PI()*[.$G$26]/([.$B66]/[.F$54])" office:value-type="float" office:value="22.8289066160858">
            <text:p>22.8</text:p>
          </table:table-cell>
          <table:table-cell table:style-name="ce11" table:formula="of:=2*PI()*[.$G$26]/([.$B66]/[.G$54])" office:value-type="float" office:value="28.0256244638989">
            <text:p>28.0</text:p>
          </table:table-cell>
          <table:table-cell table:style-name="ce11" table:formula="of:=2*PI()*[.$G$26]/([.$B66]/[.H$54])" office:value-type="float" office:value="36.5341045673713">
            <text:p>36.5</text:p>
          </table:table-cell>
          <table:table-cell table:style-name="ce11"/>
          <table:table-cell table:number-columns-repeated="9"/>
        </table:table-row>
        <table:table-row table:style-name="ro1">
          <table:table-cell/>
          <table:table-cell table:style-name="ce2" office:value-type="float" office:value="0.85">
            <text:p>0.85</text:p>
          </table:table-cell>
          <table:table-cell/>
          <table:table-cell table:style-name="ce11" table:formula="of:=2*PI()*[.$G$26]/([.$B67]/[.D$54])" office:value-type="float" office:value="16.9522803581943">
            <text:p>17.0</text:p>
          </table:table-cell>
          <table:table-cell table:style-name="ce11" table:formula="of:=2*PI()*[.$G$26]/([.$B67]/[.E$54])" office:value-type="float" office:value="18.1842774772492">
            <text:p>18.2</text:p>
          </table:table-cell>
          <table:table-cell table:style-name="ce11" table:formula="of:=2*PI()*[.$G$26]/([.$B67]/[.F$54])" office:value-type="float" office:value="21.4860297563161">
            <text:p>21.5</text:p>
          </table:table-cell>
          <table:table-cell table:style-name="ce11" table:formula="of:=2*PI()*[.$G$26]/([.$B67]/[.G$54])" office:value-type="float" office:value="26.3770583189637">
            <text:p>26.4</text:p>
          </table:table-cell>
          <table:table-cell table:style-name="ce11" table:formula="of:=2*PI()*[.$G$26]/([.$B67]/[.H$54])" office:value-type="float" office:value="34.38503959282">
            <text:p>34.4</text:p>
          </table:table-cell>
          <table:table-cell table:style-name="ce11"/>
          <table:table-cell table:number-columns-repeated="9"/>
        </table:table-row>
        <table:table-row table:style-name="ro1">
          <table:table-cell/>
          <table:table-cell table:style-name="ce2" office:value-type="float" office:value="0.9">
            <text:p>0.9</text:p>
          </table:table-cell>
          <table:table-cell/>
          <table:table-cell table:style-name="ce11" table:formula="of:=2*PI()*[.$G$26]/([.$B68]/[.D$54])" office:value-type="float" office:value="16.0104870049613">
            <text:p>16.0</text:p>
          </table:table-cell>
          <table:table-cell table:style-name="ce11" table:formula="of:=2*PI()*[.$G$26]/([.$B68]/[.E$54])" office:value-type="float" office:value="17.1740398396242">
            <text:p>17.2</text:p>
          </table:table-cell>
          <table:table-cell table:style-name="ce11" table:formula="of:=2*PI()*[.$G$26]/([.$B68]/[.F$54])" office:value-type="float" office:value="20.2923614365207">
            <text:p>20.3</text:p>
          </table:table-cell>
          <table:table-cell table:style-name="ce11" table:formula="of:=2*PI()*[.$G$26]/([.$B68]/[.G$54])" office:value-type="float" office:value="24.9116661901324">
            <text:p>24.9</text:p>
          </table:table-cell>
          <table:table-cell table:style-name="ce11" table:formula="of:=2*PI()*[.$G$26]/([.$B68]/[.H$54])" office:value-type="float" office:value="32.4747596154411">
            <text:p>32.5</text:p>
          </table:table-cell>
          <table:table-cell table:style-name="ce11"/>
          <table:table-cell table:number-columns-repeated="9"/>
        </table:table-row>
        <table:table-row table:style-name="ro1">
          <table:table-cell/>
          <table:table-cell table:style-name="ce2" office:value-type="float" office:value="0.95">
            <text:p>0.95</text:p>
          </table:table-cell>
          <table:table-cell/>
          <table:table-cell table:style-name="ce11" table:formula="of:=2*PI()*[.$G$26]/([.$B69]/[.D$54])" office:value-type="float" office:value="15.1678297941739">
            <text:p>15.2</text:p>
          </table:table-cell>
          <table:table-cell table:style-name="ce11" table:formula="of:=2*PI()*[.$G$26]/([.$B69]/[.E$54])" office:value-type="float" office:value="16.2701430059598">
            <text:p>16.3</text:p>
          </table:table-cell>
          <table:table-cell table:style-name="ce11" table:formula="of:=2*PI()*[.$G$26]/([.$B69]/[.F$54])" office:value-type="float" office:value="19.224342413546">
            <text:p>19.2</text:p>
          </table:table-cell>
          <table:table-cell table:style-name="ce11" table:formula="of:=2*PI()*[.$G$26]/([.$B69]/[.G$54])" office:value-type="float" office:value="23.6005258643359">
            <text:p>23.6</text:p>
          </table:table-cell>
          <table:table-cell table:style-name="ce11" table:formula="of:=2*PI()*[.$G$26]/([.$B69]/[.H$54])" office:value-type="float" office:value="30.7655617409443">
            <text:p>30.8</text:p>
          </table:table-cell>
          <table:table-cell table:style-name="ce11"/>
          <table:table-cell table:number-columns-repeated="9"/>
        </table:table-row>
        <table:table-row table:style-name="ro1">
          <table:table-cell/>
          <table:table-cell table:style-name="ce2" office:value-type="float" office:value="1">
            <text:p>1</text:p>
          </table:table-cell>
          <table:table-cell/>
          <table:table-cell table:style-name="ce11" table:formula="of:=2*PI()*[.$G$26]/([.$B70]/[.D$54])" office:value-type="float" office:value="14.4094383044652">
            <text:p>14.4</text:p>
          </table:table-cell>
          <table:table-cell table:style-name="ce11" table:formula="of:=2*PI()*[.$G$26]/([.$B70]/[.E$54])" office:value-type="float" office:value="15.4566358556618">
            <text:p>15.5</text:p>
          </table:table-cell>
          <table:table-cell table:style-name="ce11" table:formula="of:=2*PI()*[.$G$26]/([.$B70]/[.F$54])" office:value-type="float" office:value="18.2631252928687">
            <text:p>18.3</text:p>
          </table:table-cell>
          <table:table-cell table:style-name="ce11" table:formula="of:=2*PI()*[.$G$26]/([.$B70]/[.G$54])" office:value-type="float" office:value="22.4204995711192">
            <text:p>22.4</text:p>
          </table:table-cell>
          <table:table-cell table:style-name="ce11" table:formula="of:=2*PI()*[.$G$26]/([.$B70]/[.H$54])" office:value-type="float" office:value="29.227283653897">
            <text:p>29.2</text:p>
          </table:table-cell>
          <table:table-cell table:style-name="ce11"/>
          <table:table-cell table:number-columns-repeated="9"/>
        </table:table-row>
        <table:table-row table:style-name="ro1">
          <table:table-cell table:style-name="ce2" office:value-type="string">
            <text:p>The other way:</text:p>
          </table:table-cell>
          <table:table-cell table:number-columns-repeated="2"/>
          <table:table-cell table:style-name="Default"/>
          <table:table-cell table:number-columns-repeated="14"/>
        </table:table-row>
        <table:table-row table:style-name="ro2">
          <table:table-cell table:style-name="ce1" office:value-type="string">
            <text:p>r_d sin(r_d del-z / 2a z_d)</text:p>
          </table:table-cell>
          <table:table-cell table:style-name="ce1" office:value-type="string">
            <text:p>Total R-phi change needed in a petal [mm]</text:p>
          </table:table-cell>
          <table:table-cell/>
          <table:table-cell table:style-name="Default"/>
          <table:table-cell table:number-columns-repeated="6"/>
          <table:table-cell table:style-name="ce1" office:value-type="string">
            <text:p>Extra <text:span text:style-name="T1">sensor</text:span> angle above 2pi/N needed [mrad]</text:p>
          </table:table-cell>
          <table:table-cell table:style-name="ce15" office:value-type="string" table:number-columns-spanned="7" table:number-rows-spanned="1">
            <text:p>Extra angle to give r-phi cover in mrad: just take table on left and divide by r to get an angle. If you have two sensors side by side ona a petal, each has to only provide half this again.</text:p>
          </table:table-cell>
          <table:covered-table-cell table:number-columns-repeated="6"/>
        </table:table-row>
        <table:table-row table:style-name="ro3">
          <table:table-cell table:style-name="ce1" table:number-columns-repeated="2"/>
          <table:table-cell table:style-name="ce6" office:value-type="string">
            <text:p>z_d [m]</text:p>
          </table:table-cell>
          <table:table-cell table:style-name="ce2" office:value-type="float" office:value="1.41">
            <text:p>1.41</text:p>
          </table:table-cell>
          <table:table-cell table:style-name="ce2" office:value-type="float" office:value="1.476">
            <text:p>1.476</text:p>
          </table:table-cell>
          <table:table-cell table:style-name="ce2" office:value-type="float" office:value="1.744">
            <text:p>1.744</text:p>
          </table:table-cell>
          <table:table-cell table:style-name="ce2" office:value-type="float" office:value="2.141">
            <text:p>2.141</text:p>
          </table:table-cell>
          <table:table-cell table:style-name="ce2" office:value-type="float" office:value="2.791">
            <text:p>2.791</text:p>
          </table:table-cell>
          <table:table-cell table:style-name="ce8" office:value-type="float" office:value="3">
            <text:p>3.000</text:p>
          </table:table-cell>
          <table:table-cell/>
          <table:table-cell table:style-name="ce6" office:value-type="string">
            <text:p>z_d [m]</text:p>
          </table:table-cell>
          <table:table-cell table:style-name="ce2" office:value-type="float" office:value="1.41">
            <text:p>1.41</text:p>
          </table:table-cell>
          <table:table-cell table:style-name="ce2" office:value-type="float" office:value="1.476">
            <text:p>1.476</text:p>
          </table:table-cell>
          <table:table-cell table:style-name="ce2" office:value-type="float" office:value="1.744">
            <text:p>1.744</text:p>
          </table:table-cell>
          <table:table-cell table:style-name="ce2" office:value-type="float" office:value="2.141">
            <text:p>2.141</text:p>
          </table:table-cell>
          <table:table-cell table:style-name="ce2" office:value-type="float" office:value="2.791">
            <text:p>2.791</text:p>
          </table:table-cell>
          <table:table-cell table:style-name="ce8" office:value-type="float" office:value="3">
            <text:p>3.000</text:p>
          </table:table-cell>
          <table:table-cell table:style-name="ce2" office:value-type="string">
            <text:p><text:s/></text:p>
          </table:table-cell>
        </table:table-row>
        <table:table-row table:style-name="ro1">
          <table:table-cell/>
          <table:table-cell table:style-name="ce6" office:value-type="string">
            <text:p>r_d [m]</text:p>
          </table:table-cell>
          <table:table-cell/>
          <table:table-cell table:style-name="Default"/>
          <table:table-cell table:number-columns-repeated="6"/>
          <table:table-cell office:value-type="string">
            <text:p>N in ring</text:p>
          </table:table-cell>
          <table:table-cell table:style-name="ce2" office:value-type="string">
            <text:p><text:s/></text:p>
          </table:table-cell>
          <table:table-cell table:number-columns-repeated="5"/>
          <table:table-cell table:style-name="ce6" office:value-type="string">
            <text:p>r [m]</text:p>
          </table:table-cell>
        </table:table-row>
        <table:table-row table:style-name="ro1">
          <table:table-cell/>
          <table:table-cell table:style-name="ce7" office:value-type="float" office:value="0.3">
            <text:p>0.30</text:p>
          </table:table-cell>
          <table:table-cell/>
          <table:table-cell table:formula="of:=1000*[.$B75]*SIN([.$D$27]*[.$B75]/(2*[.D$73]*[.$G$26]))" office:value-type="float" office:value="0.287233998668409">
            <text:p>0.287</text:p>
          </table:table-cell>
          <table:table-cell table:style-name="ce3" table:formula="of:=1000*[.$B75]*SIN([.$D$27]*[.$B75]/(2*[.E$73]*[.$G$26]))" office:value-type="float" office:value="0.274390205645324">
            <text:p>0.274</text:p>
          </table:table-cell>
          <table:table-cell table:style-name="ce3" table:formula="of:=1000*[.$B75]*SIN([.$D$27]*[.$B75]/(2*[.F$73]*[.$G$26]))" office:value-type="float" office:value="0.232224747450541">
            <text:p>0.232</text:p>
          </table:table-cell>
          <table:table-cell table:style-name="ce3" table:formula="of:=1000*[.$B75]*SIN([.$D$27]*[.$B75]/(2*[.G$73]*[.$G$26]))" office:value-type="float" office:value="0.189163929548227">
            <text:p>0.189</text:p>
          </table:table-cell>
          <table:table-cell table:style-name="ce3" table:formula="of:=1000*[.$B75]*SIN([.$D$27]*[.$B75]/(2*[.H$73]*[.$G$26]))" office:value-type="float" office:value="0.145109274169643">
            <text:p>0.145</text:p>
          </table:table-cell>
          <table:table-cell table:style-name="ce3" table:formula="of:=1000*[.$B75]*SIN([.$D$27]*[.$B75]/(2*[.I$73]*[.$G$26]))" office:value-type="float" office:value="0.13499999544375">
            <text:p>0.135</text:p>
          </table:table-cell>
          <table:table-cell table:style-name="ce8" office:value-type="string">
            <text:p><text:s/></text:p>
          </table:table-cell>
          <table:table-cell table:style-name="ce14" office:value-type="float" office:value="32">
            <text:p>32</text:p>
          </table:table-cell>
          <table:table-cell table:style-name="ce16" table:formula="of:=[.D75]/[.$B75]*32/[.$K75]" office:value-type="float" office:value="0.95744666222803">
            <text:p>0.96</text:p>
          </table:table-cell>
          <table:table-cell table:style-name="ce16" table:formula="of:=[.E75]/[.$B75]*32/[.$K75]" office:value-type="float" office:value="0.914634018817746">
            <text:p>0.91</text:p>
          </table:table-cell>
          <table:table-cell table:style-name="ce16" table:formula="of:=[.F75]/[.$B75]*32/[.$K75]" office:value-type="float" office:value="0.774082491501803">
            <text:p>0.77</text:p>
          </table:table-cell>
          <table:table-cell table:style-name="ce16" table:formula="of:=[.G75]/[.$B75]*32/[.$K75]" office:value-type="float" office:value="0.630546431827422">
            <text:p>0.63</text:p>
          </table:table-cell>
          <table:table-cell table:style-name="ce16" table:formula="of:=[.H75]/[.$B75]*32/[.$K75]" office:value-type="float" office:value="0.483697580565476">
            <text:p>0.48</text:p>
          </table:table-cell>
          <table:table-cell table:style-name="ce16" table:formula="of:=[.I75]/[.$B75]*32/[.$K75]" office:value-type="float" office:value="0.4499999848125">
            <text:p>0.45</text:p>
          </table:table-cell>
          <table:table-cell table:style-name="ce7" office:value-type="float" office:value="0.3">
            <text:p>0.30</text:p>
          </table:table-cell>
        </table:table-row>
        <table:table-row table:style-name="ro1">
          <table:table-cell/>
          <table:table-cell table:style-name="ce7" office:value-type="float" office:value="0.35">
            <text:p>0.35</text:p>
          </table:table-cell>
          <table:table-cell/>
          <table:table-cell table:formula="of:=1000*[.$B76]*SIN([.$D$27]*[.$B76]/(2*[.D$73]*[.$G$26]))" office:value-type="float" office:value="0.390957365506534">
            <text:p>0.391</text:p>
          </table:table-cell>
          <table:table-cell table:style-name="ce3" table:formula="of:=1000*[.$B76]*SIN([.$D$27]*[.$B76]/(2*[.E$73]*[.$G$26]))" office:value-type="float" office:value="0.37347553888007">
            <text:p>0.373</text:p>
          </table:table-cell>
          <table:table-cell table:style-name="ce3" table:formula="of:=1000*[.$B76]*SIN([.$D$27]*[.$B76]/(2*[.F$73]*[.$G$26]))" office:value-type="float" office:value="0.316083672630916">
            <text:p>0.316</text:p>
          </table:table-cell>
          <table:table-cell table:style-name="ce3" table:formula="of:=1000*[.$B76]*SIN([.$D$27]*[.$B76]/(2*[.G$73]*[.$G$26]))" office:value-type="float" office:value="0.257473120168467">
            <text:p>0.257</text:p>
          </table:table-cell>
          <table:table-cell table:style-name="ce3" table:formula="of:=1000*[.$B76]*SIN([.$D$27]*[.$B76]/(2*[.H$73]*[.$G$26]))" office:value-type="float" office:value="0.197509842616408">
            <text:p>0.198</text:p>
          </table:table-cell>
          <table:table-cell table:style-name="ce3" table:formula="of:=1000*[.$B76]*SIN([.$D$27]*[.$B76]/(2*[.I$73]*[.$G$26]))" office:value-type="float" office:value="0.183749991558985">
            <text:p>0.184</text:p>
          </table:table-cell>
          <table:table-cell table:style-name="ce3"/>
          <table:table-cell table:style-name="ce14" office:value-type="float" office:value="32">
            <text:p>32</text:p>
          </table:table-cell>
          <table:table-cell table:style-name="ce16" table:formula="of:=[.D76]/[.$B76]*32/[.$K76]" office:value-type="float" office:value="1.11702104430438">
            <text:p>1.12</text:p>
          </table:table-cell>
          <table:table-cell table:style-name="ce16" table:formula="of:=[.E76]/[.$B76]*32/[.$K76]" office:value-type="float" office:value="1.06707296822877">
            <text:p>1.07</text:p>
          </table:table-cell>
          <table:table-cell table:style-name="ce16" table:formula="of:=[.F76]/[.$B76]*32/[.$K76]" office:value-type="float" office:value="0.903096207516902">
            <text:p>0.90</text:p>
          </table:table-cell>
          <table:table-cell table:style-name="ce16" table:formula="of:=[.G76]/[.$B76]*32/[.$K76]" office:value-type="float" office:value="0.735637486195619">
            <text:p>0.74</text:p>
          </table:table-cell>
          <table:table-cell table:style-name="ce16" table:formula="of:=[.H76]/[.$B76]*32/[.$K76]" office:value-type="float" office:value="0.564313836046879">
            <text:p>0.56</text:p>
          </table:table-cell>
          <table:table-cell table:style-name="ce16" table:formula="of:=[.I76]/[.$B76]*32/[.$K76]" office:value-type="float" office:value="0.524999975882813">
            <text:p>0.52</text:p>
          </table:table-cell>
          <table:table-cell table:style-name="ce7" office:value-type="float" office:value="0.35">
            <text:p>0.35</text:p>
          </table:table-cell>
        </table:table-row>
        <table:table-row table:style-name="ro1">
          <table:table-cell/>
          <table:table-cell table:style-name="ce7" office:value-type="float" office:value="0.4">
            <text:p>0.40</text:p>
          </table:table-cell>
          <table:table-cell/>
          <table:table-cell table:formula="of:=1000*[.$B77]*SIN([.$D$27]*[.$B77]/(2*[.D$73]*[.$G$26]))" office:value-type="float" office:value="0.510638159174761">
            <text:p>0.511</text:p>
          </table:table-cell>
          <table:table-cell table:style-name="ce3" table:formula="of:=1000*[.$B77]*SIN([.$D$27]*[.$B77]/(2*[.E$73]*[.$G$26]))" office:value-type="float" office:value="0.487804757137408">
            <text:p>0.488</text:p>
          </table:table-cell>
          <table:table-cell table:style-name="ce3" table:formula="of:=1000*[.$B77]*SIN([.$D$27]*[.$B77]/(2*[.F$73]*[.$G$26]))" office:value-type="float" office:value="0.412843963400148">
            <text:p>0.413</text:p>
          </table:table-cell>
          <table:table-cell table:style-name="ce3" table:formula="of:=1000*[.$B77]*SIN([.$D$27]*[.$B77]/(2*[.G$73]*[.$G$26]))" office:value-type="float" office:value="0.336291412975734">
            <text:p>0.336</text:p>
          </table:table-cell>
          <table:table-cell table:style-name="ce3" table:formula="of:=1000*[.$B77]*SIN([.$D$27]*[.$B77]/(2*[.H$73]*[.$G$26]))" office:value-type="float" office:value="0.257972035144327">
            <text:p>0.258</text:p>
          </table:table-cell>
          <table:table-cell table:style-name="ce3" table:formula="of:=1000*[.$B77]*SIN([.$D$27]*[.$B77]/(2*[.I$73]*[.$G$26]))" office:value-type="float" office:value="0.2399999856">
            <text:p>0.240</text:p>
          </table:table-cell>
          <table:table-cell table:style-name="ce3"/>
          <table:table-cell table:style-name="ce14" office:value-type="float" office:value="32">
            <text:p>32</text:p>
          </table:table-cell>
          <table:table-cell table:style-name="ce16" table:formula="of:=[.D77]/[.$B77]*32/[.$K77]" office:value-type="float" office:value="1.2765953979369">
            <text:p>1.28</text:p>
          </table:table-cell>
          <table:table-cell table:style-name="ce16" table:formula="of:=[.E77]/[.$B77]*32/[.$K77]" office:value-type="float" office:value="1.21951189284352">
            <text:p>1.22</text:p>
          </table:table-cell>
          <table:table-cell table:style-name="ce16" table:formula="of:=[.F77]/[.$B77]*32/[.$K77]" office:value-type="float" office:value="1.03210990850037">
            <text:p>1.03</text:p>
          </table:table-cell>
          <table:table-cell table:style-name="ce16" table:formula="of:=[.G77]/[.$B77]*32/[.$K77]" office:value-type="float" office:value="0.840728532439336">
            <text:p>0.84</text:p>
          </table:table-cell>
          <table:table-cell table:style-name="ce16" table:formula="of:=[.H77]/[.$B77]*32/[.$K77]" office:value-type="float" office:value="0.644930087860817">
            <text:p>0.64</text:p>
          </table:table-cell>
          <table:table-cell table:style-name="ce16" table:formula="of:=[.I77]/[.$B77]*32/[.$K77]" office:value-type="float" office:value="0.599999964000001">
            <text:p>0.60</text:p>
          </table:table-cell>
          <table:table-cell table:style-name="ce7" office:value-type="float" office:value="0.4">
            <text:p>0.40</text:p>
          </table:table-cell>
        </table:table-row>
        <table:table-row table:style-name="ro1">
          <table:table-cell/>
          <table:table-cell table:style-name="ce7" office:value-type="float" office:value="0.45">
            <text:p>0.45</text:p>
          </table:table-cell>
          <table:table-cell/>
          <table:table-cell table:formula="of:=1000*[.$B78]*SIN([.$D$27]*[.$B78]/(2*[.D$73]*[.$G$26]))" office:value-type="float" office:value="0.646276373577981">
            <text:p>0.646</text:p>
          </table:table-cell>
          <table:table-cell table:style-name="ce3" table:formula="of:=1000*[.$B78]*SIN([.$D$27]*[.$B78]/(2*[.E$73]*[.$G$26]))" office:value-type="float" office:value="0.617377855103852">
            <text:p>0.617</text:p>
          </table:table-cell>
          <table:table-cell table:style-name="ce3" table:formula="of:=1000*[.$B78]*SIN([.$D$27]*[.$B78]/(2*[.F$73]*[.$G$26]))" office:value-type="float" office:value="0.522505616537174">
            <text:p>0.523</text:p>
          </table:table-cell>
          <table:table-cell table:style-name="ce3" table:formula="of:=1000*[.$B78]*SIN([.$D$27]*[.$B78]/(2*[.G$73]*[.$G$26]))" office:value-type="float" office:value="0.42561880622907">
            <text:p>0.426</text:p>
          </table:table-cell>
          <table:table-cell table:style-name="ce3" table:formula="of:=1000*[.$B78]*SIN([.$D$27]*[.$B78]/(2*[.H$73]*[.$G$26]))" office:value-type="float" office:value="0.326495850967514">
            <text:p>0.326</text:p>
          </table:table-cell>
          <table:table-cell table:style-name="ce3" table:formula="of:=1000*[.$B78]*SIN([.$D$27]*[.$B78]/(2*[.I$73]*[.$G$26]))" office:value-type="float" office:value="0.303749976933985">
            <text:p>0.304</text:p>
          </table:table-cell>
          <table:table-cell table:style-name="ce3"/>
          <table:table-cell table:style-name="ce14" office:value-type="float" office:value="32">
            <text:p>32</text:p>
          </table:table-cell>
          <table:table-cell table:style-name="ce16" table:formula="of:=[.D78]/[.$B78]*32/[.$K78]" office:value-type="float" office:value="1.43616971906218">
            <text:p>1.44</text:p>
          </table:table-cell>
          <table:table-cell table:style-name="ce16" table:formula="of:=[.E78]/[.$B78]*32/[.$K78]" office:value-type="float" office:value="1.37195078911967">
            <text:p>1.37</text:p>
          </table:table-cell>
          <table:table-cell table:style-name="ce16" table:formula="of:=[.F78]/[.$B78]*32/[.$K78]" office:value-type="float" office:value="1.16112359230483">
            <text:p>1.16</text:p>
          </table:table-cell>
          <table:table-cell table:style-name="ce16" table:formula="of:=[.G78]/[.$B78]*32/[.$K78]" office:value-type="float" office:value="0.945819569397934">
            <text:p>0.95</text:p>
          </table:table-cell>
          <table:table-cell table:style-name="ce16" table:formula="of:=[.H78]/[.$B78]*32/[.$K78]" office:value-type="float" office:value="0.725546335483365">
            <text:p>0.73</text:p>
          </table:table-cell>
          <table:table-cell table:style-name="ce16" table:formula="of:=[.I78]/[.$B78]*32/[.$K78]" office:value-type="float" office:value="0.674999948742189">
            <text:p>0.67</text:p>
          </table:table-cell>
          <table:table-cell table:style-name="ce7" office:value-type="float" office:value="0.45">
            <text:p>0.45</text:p>
          </table:table-cell>
        </table:table-row>
        <table:table-row table:style-name="ro1">
          <table:table-cell/>
          <table:table-cell table:style-name="ce7" office:value-type="float" office:value="0.5">
            <text:p>0.50</text:p>
          </table:table-cell>
          <table:table-cell/>
          <table:table-cell table:formula="of:=1000*[.$B79]*SIN([.$D$27]*[.$B79]/(2*[.D$73]*[.$G$26]))" office:value-type="float" office:value="0.797872001808409">
            <text:p>0.798</text:p>
          </table:table-cell>
          <table:table-cell table:style-name="ce3" table:formula="of:=1000*[.$B79]*SIN([.$D$27]*[.$B79]/(2*[.E$73]*[.$G$26]))" office:value-type="float" office:value="0.762194826757451">
            <text:p>0.762</text:p>
          </table:table-cell>
          <table:table-cell table:style-name="ce3" table:formula="of:=1000*[.$B79]*SIN([.$D$27]*[.$B79]/(2*[.F$73]*[.$G$26]))" office:value-type="float" office:value="0.645068628391457">
            <text:p>0.645</text:p>
          </table:table-cell>
          <table:table-cell table:style-name="ce3" table:formula="of:=1000*[.$B79]*SIN([.$D$27]*[.$B79]/(2*[.G$73]*[.$G$26]))" office:value-type="float" office:value="0.525455297955387">
            <text:p>0.525</text:p>
          </table:table-cell>
          <table:table-cell table:style-name="ce3" table:formula="of:=1000*[.$B79]*SIN([.$D$27]*[.$B79]/(2*[.H$73]*[.$G$26]))" office:value-type="float" office:value="0.4030812891953">
            <text:p>0.403</text:p>
          </table:table-cell>
          <table:table-cell table:style-name="ce3" table:formula="of:=1000*[.$B79]*SIN([.$D$27]*[.$B79]/(2*[.I$73]*[.$G$26]))" office:value-type="float" office:value="0.374999964843751">
            <text:p>0.375</text:p>
          </table:table-cell>
          <table:table-cell table:style-name="ce3"/>
          <table:table-cell table:style-name="ce14" office:value-type="float" office:value="32">
            <text:p>32</text:p>
          </table:table-cell>
          <table:table-cell table:style-name="ce16" table:formula="of:=[.D79]/[.$B79]*32/[.$K79]" office:value-type="float" office:value="1.59574400361682">
            <text:p>1.60</text:p>
          </table:table-cell>
          <table:table-cell table:style-name="ce16" table:formula="of:=[.E79]/[.$B79]*32/[.$K79]" office:value-type="float" office:value="1.5243896535149">
            <text:p>1.52</text:p>
          </table:table-cell>
          <table:table-cell table:style-name="ce16" table:formula="of:=[.F79]/[.$B79]*32/[.$K79]" office:value-type="float" office:value="1.29013725678291">
            <text:p>1.29</text:p>
          </table:table-cell>
          <table:table-cell table:style-name="ce16" table:formula="of:=[.G79]/[.$B79]*32/[.$K79]" office:value-type="float" office:value="1.05091059591077">
            <text:p>1.05</text:p>
          </table:table-cell>
          <table:table-cell table:style-name="ce16" table:formula="of:=[.H79]/[.$B79]*32/[.$K79]" office:value-type="float" office:value="0.806162578390601">
            <text:p>0.81</text:p>
          </table:table-cell>
          <table:table-cell table:style-name="ce16" table:formula="of:=[.I79]/[.$B79]*32/[.$K79]" office:value-type="float" office:value="0.749999929687502">
            <text:p>0.75</text:p>
          </table:table-cell>
          <table:table-cell table:style-name="ce7" office:value-type="float" office:value="0.5">
            <text:p>0.50</text:p>
          </table:table-cell>
        </table:table-row>
        <table:table-row table:style-name="ro1">
          <table:table-cell/>
          <table:table-cell table:style-name="ce7" office:value-type="float" office:value="0.55">
            <text:p>0.55</text:p>
          </table:table-cell>
          <table:table-cell/>
          <table:table-cell table:formula="of:=1000*[.$B80]*SIN([.$D$27]*[.$B80]/(2*[.D$73]*[.$G$26]))" office:value-type="float" office:value="0.965425036145578">
            <text:p>0.965</text:p>
          </table:table-cell>
          <table:table-cell table:style-name="ce3" table:formula="of:=1000*[.$B80]*SIN([.$D$27]*[.$B80]/(2*[.E$73]*[.$G$26]))" office:value-type="float" office:value="0.92225566536779">
            <text:p>0.922</text:p>
          </table:table-cell>
          <table:table-cell table:style-name="ce3" table:formula="of:=1000*[.$B80]*SIN([.$D$27]*[.$B80]/(2*[.F$73]*[.$G$26]))" office:value-type="float" office:value="0.780532994882983">
            <text:p>0.781</text:p>
          </table:table-cell>
          <table:table-cell table:style-name="ce3" table:formula="of:=1000*[.$B80]*SIN([.$D$27]*[.$B80]/(2*[.G$73]*[.$G$26]))" office:value-type="float" office:value="0.635800885949468">
            <text:p>0.636</text:p>
          </table:table-cell>
          <table:table-cell table:style-name="ce3" table:formula="of:=1000*[.$B80]*SIN([.$D$27]*[.$B80]/(2*[.H$73]*[.$G$26]))" office:value-type="float" office:value="0.48772834883223">
            <text:p>0.488</text:p>
          </table:table-cell>
          <table:table-cell table:style-name="ce3" table:formula="of:=1000*[.$B80]*SIN([.$D$27]*[.$B80]/(2*[.I$73]*[.$G$26]))" office:value-type="float" office:value="0.453749948527736">
            <text:p>0.454</text:p>
          </table:table-cell>
          <table:table-cell table:style-name="ce3"/>
          <table:table-cell table:style-name="ce14" office:value-type="float" office:value="32">
            <text:p>32</text:p>
          </table:table-cell>
          <table:table-cell table:style-name="ce16" table:formula="of:=[.D80]/[.$B80]*32/[.$K80]" office:value-type="float" office:value="1.75531824753741">
            <text:p>1.76</text:p>
          </table:table-cell>
          <table:table-cell table:style-name="ce16" table:formula="of:=[.E80]/[.$B80]*32/[.$K80]" office:value-type="float" office:value="1.67682848248689">
            <text:p>1.68</text:p>
          </table:table-cell>
          <table:table-cell table:style-name="ce16" table:formula="of:=[.F80]/[.$B80]*32/[.$K80]" office:value-type="float" office:value="1.41915089978724">
            <text:p>1.42</text:p>
          </table:table-cell>
          <table:table-cell table:style-name="ce16" table:formula="of:=[.G80]/[.$B80]*32/[.$K80]" office:value-type="float" office:value="1.15600161081721">
            <text:p>1.16</text:p>
          </table:table-cell>
          <table:table-cell table:style-name="ce16" table:formula="of:=[.H80]/[.$B80]*32/[.$K80]" office:value-type="float" office:value="0.8867788160586">
            <text:p>0.89</text:p>
          </table:table-cell>
          <table:table-cell table:style-name="ce16" table:formula="of:=[.I80]/[.$B80]*32/[.$K80]" office:value-type="float" office:value="0.824999906414065">
            <text:p>0.82</text:p>
          </table:table-cell>
          <table:table-cell table:style-name="ce7" office:value-type="float" office:value="0.55">
            <text:p>0.55</text:p>
          </table:table-cell>
        </table:table-row>
        <table:table-row table:style-name="ro1">
          <table:table-cell/>
          <table:table-cell table:style-name="ce7" office:value-type="float" office:value="0.6">
            <text:p>0.60</text:p>
          </table:table-cell>
          <table:table-cell/>
          <table:table-cell table:formula="of:=1000*[.$B81]*SIN([.$D$27]*[.$B81]/(2*[.D$73]*[.$G$26]))" office:value-type="float" office:value="1.14893546805634">
            <text:p>1.149</text:p>
          </table:table-cell>
          <table:table-cell table:style-name="ce3" table:formula="of:=1000*[.$B81]*SIN([.$D$27]*[.$B81]/(2*[.E$73]*[.$G$26]))" office:value-type="float" office:value="1.09756036349599">
            <text:p>1.098</text:p>
          </table:table-cell>
          <table:table-cell table:style-name="ce3" table:formula="of:=1000*[.$B81]*SIN([.$D$27]*[.$B81]/(2*[.F$73]*[.$G$26]))" office:value-type="float" office:value="0.928898711502264">
            <text:p>0.929</text:p>
          </table:table-cell>
          <table:table-cell table:style-name="ce3" table:formula="of:=1000*[.$B81]*SIN([.$D$27]*[.$B81]/(2*[.G$73]*[.$G$26]))" office:value-type="float" office:value="0.756655567773971">
            <text:p>0.757</text:p>
          </table:table-cell>
          <table:table-cell table:style-name="ce3" table:formula="of:=1000*[.$B81]*SIN([.$D$27]*[.$B81]/(2*[.H$73]*[.$G$26]))" office:value-type="float" office:value="0.580437028778063">
            <text:p>0.580</text:p>
          </table:table-cell>
          <table:table-cell table:style-name="ce3" table:formula="of:=1000*[.$B81]*SIN([.$D$27]*[.$B81]/(2*[.I$73]*[.$G$26]))" office:value-type="float" office:value="0.539999927100003">
            <text:p>0.540</text:p>
          </table:table-cell>
          <table:table-cell table:style-name="ce3"/>
          <table:table-cell table:style-name="ce14" office:value-type="float" office:value="32">
            <text:p>32</text:p>
          </table:table-cell>
          <table:table-cell table:style-name="ce16" table:formula="of:=[.D81]/[.$B81]*32/[.$K81]" office:value-type="float" office:value="1.91489244676057">
            <text:p>1.91</text:p>
          </table:table-cell>
          <table:table-cell table:style-name="ce16" table:formula="of:=[.E81]/[.$B81]*32/[.$K81]" office:value-type="float" office:value="1.82926727249332">
            <text:p>1.83</text:p>
          </table:table-cell>
          <table:table-cell table:style-name="ce16" table:formula="of:=[.F81]/[.$B81]*32/[.$K81]" office:value-type="float" office:value="1.54816451917044">
            <text:p>1.55</text:p>
          </table:table-cell>
          <table:table-cell table:style-name="ce16" table:formula="of:=[.G81]/[.$B81]*32/[.$K81]" office:value-type="float" office:value="1.26109261295662">
            <text:p>1.26</text:p>
          </table:table-cell>
          <table:table-cell table:style-name="ce16" table:formula="of:=[.H81]/[.$B81]*32/[.$K81]" office:value-type="float" office:value="0.967395047963439">
            <text:p>0.97</text:p>
          </table:table-cell>
          <table:table-cell table:style-name="ce16" table:formula="of:=[.I81]/[.$B81]*32/[.$K81]" office:value-type="float" office:value="0.899999878500005">
            <text:p>0.90</text:p>
          </table:table-cell>
          <table:table-cell table:style-name="ce7" office:value-type="float" office:value="0.6">
            <text:p>0.60</text:p>
          </table:table-cell>
        </table:table-row>
        <table:table-row table:style-name="ro1">
          <table:table-cell/>
          <table:table-cell table:style-name="ce7" office:value-type="float" office:value="0.65">
            <text:p>0.65</text:p>
          </table:table-cell>
          <table:table-cell/>
          <table:table-cell table:formula="of:=1000*[.$B82]*SIN([.$D$27]*[.$B82]/(2*[.D$73]*[.$G$26]))" office:value-type="float" office:value="1.34840328819487">
            <text:p>1.348</text:p>
          </table:table-cell>
          <table:table-cell table:style-name="ce3" table:formula="of:=1000*[.$B82]*SIN([.$D$27]*[.$B82]/(2*[.E$73]*[.$G$26]))" office:value-type="float" office:value="1.28810891299471">
            <text:p>1.288</text:p>
          </table:table-cell>
          <table:table-cell table:style-name="ce3" table:formula="of:=1000*[.$B82]*SIN([.$D$27]*[.$B82]/(2*[.F$73]*[.$G$26]))" office:value-type="float" office:value="1.09016577331034">
            <text:p>1.090</text:p>
          </table:table-cell>
          <table:table-cell table:style-name="ce3" table:formula="of:=1000*[.$B82]*SIN([.$D$27]*[.$B82]/(2*[.G$73]*[.$G$26]))" office:value-type="float" office:value="0.888019340759423">
            <text:p>0.888</text:p>
          </table:table-cell>
          <table:table-cell table:style-name="ce3" table:formula="of:=1000*[.$B82]*SIN([.$D$27]*[.$B82]/(2*[.H$73]*[.$G$26]))" office:value-type="float" office:value="0.681207327827776">
            <text:p>0.681</text:p>
          </table:table-cell>
          <table:table-cell table:style-name="ce3" table:formula="of:=1000*[.$B82]*SIN([.$D$27]*[.$B82]/(2*[.I$73]*[.$G$26]))" office:value-type="float" office:value="0.633749899590239">
            <text:p>0.634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6" table:formula="of:=[.D82]/[.$B82]*32/[.$K82]" office:value-type="float" office:value="1.03723329861144">
            <text:p>1.04</text:p>
          </table:table-cell>
          <table:table-cell table:style-name="ce16" table:formula="of:=[.E82]/[.$B82]*32/[.$K82]" office:value-type="float" office:value="0.990853009995928">
            <text:p>0.99</text:p>
          </table:table-cell>
          <table:table-cell table:style-name="ce16" table:formula="of:=[.F82]/[.$B82]*32/[.$K82]" office:value-type="float" office:value="0.838589056392568">
            <text:p>0.84</text:p>
          </table:table-cell>
          <table:table-cell table:style-name="ce16" table:formula="of:=[.G82]/[.$B82]*32/[.$K82]" office:value-type="float" office:value="0.683091800584172">
            <text:p>0.68</text:p>
          </table:table-cell>
          <table:table-cell table:style-name="ce16" table:formula="of:=[.H82]/[.$B82]*32/[.$K82]" office:value-type="float" office:value="0.524005636790597">
            <text:p>0.52</text:p>
          </table:table-cell>
          <table:table-cell table:style-name="ce16" table:formula="of:=[.I82]/[.$B82]*32/[.$K82]" office:value-type="float" office:value="0.487499922761722">
            <text:p>0.49</text:p>
          </table:table-cell>
          <table:table-cell table:style-name="ce7" office:value-type="float" office:value="0.65">
            <text:p>0.65</text:p>
          </table:table-cell>
        </table:table-row>
        <table:table-row table:style-name="ro1">
          <table:table-cell/>
          <table:table-cell table:style-name="ce7" office:value-type="float" office:value="0.7">
            <text:p>0.70</text:p>
          </table:table-cell>
          <table:table-cell/>
          <table:table-cell table:formula="of:=1000*[.$B83]*SIN([.$D$27]*[.$B83]/(2*[.D$73]*[.$G$26]))" office:value-type="float" office:value="1.56382848640266">
            <text:p>1.564</text:p>
          </table:table-cell>
          <table:table-cell table:style-name="ce3" table:formula="of:=1000*[.$B83]*SIN([.$D$27]*[.$B83]/(2*[.E$73]*[.$G$26]))" office:value-type="float" office:value="1.49390130500814">
            <text:p>1.494</text:p>
          </table:table-cell>
          <table:table-cell table:style-name="ce3" table:formula="of:=1000*[.$B83]*SIN([.$D$27]*[.$B83]/(2*[.F$73]*[.$G$26]))" office:value-type="float" office:value="1.26433417493877">
            <text:p>1.264</text:p>
          </table:table-cell>
          <table:table-cell table:style-name="ce3" table:formula="of:=1000*[.$B83]*SIN([.$D$27]*[.$B83]/(2*[.G$73]*[.$G$26]))" office:value-type="float" office:value="1.02989220200423">
            <text:p>1.030</text:p>
          </table:table-cell>
          <table:table-cell table:style-name="ce3" table:formula="of:=1000*[.$B83]*SIN([.$D$27]*[.$B83]/(2*[.H$73]*[.$G$26]))" office:value-type="float" office:value="0.790039244671561">
            <text:p>0.790</text:p>
          </table:table-cell>
          <table:table-cell table:style-name="ce3" table:formula="of:=1000*[.$B83]*SIN([.$D$27]*[.$B83]/(2*[.I$73]*[.$G$26]))" office:value-type="float" office:value="0.734999864943758">
            <text:p>0.735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6" table:formula="of:=[.D83]/[.$B83]*32/[.$K83]" office:value-type="float" office:value="1.11702034743047">
            <text:p>1.12</text:p>
          </table:table-cell>
          <table:table-cell table:style-name="ce16" table:formula="of:=[.E83]/[.$B83]*32/[.$K83]" office:value-type="float" office:value="1.0670723607201">
            <text:p>1.07</text:p>
          </table:table-cell>
          <table:table-cell table:style-name="ce16" table:formula="of:=[.F83]/[.$B83]*32/[.$K83]" office:value-type="float" office:value="0.903095839241978">
            <text:p>0.90</text:p>
          </table:table-cell>
          <table:table-cell table:style-name="ce16" table:formula="of:=[.G83]/[.$B83]*32/[.$K83]" office:value-type="float" office:value="0.735637287145877">
            <text:p>0.74</text:p>
          </table:table-cell>
          <table:table-cell table:style-name="ce16" table:formula="of:=[.H83]/[.$B83]*32/[.$K83]" office:value-type="float" office:value="0.564313746193972">
            <text:p>0.56</text:p>
          </table:table-cell>
          <table:table-cell table:style-name="ce16" table:formula="of:=[.I83]/[.$B83]*32/[.$K83]" office:value-type="float" office:value="0.524999903531255">
            <text:p>0.52</text:p>
          </table:table-cell>
          <table:table-cell table:style-name="ce7" office:value-type="float" office:value="0.7">
            <text:p>0.70</text:p>
          </table:table-cell>
        </table:table-row>
        <table:table-row table:style-name="ro1">
          <table:table-cell/>
          <table:table-cell table:style-name="ce7" office:value-type="float" office:value="0.75">
            <text:p>0.75</text:p>
          </table:table-cell>
          <table:table-cell/>
          <table:table-cell table:formula="of:=1000*[.$B84]*SIN([.$D$27]*[.$B84]/(2*[.D$73]*[.$G$26]))" office:value-type="float" office:value="1.79521105170854">
            <text:p>1.795</text:p>
          </table:table-cell>
          <table:table-cell table:style-name="ce3" table:formula="of:=1000*[.$B84]*SIN([.$D$27]*[.$B84]/(2*[.E$73]*[.$G$26]))" office:value-type="float" office:value="1.71493752997201">
            <text:p>1.715</text:p>
          </table:table-cell>
          <table:table-cell table:style-name="ce3" table:formula="of:=1000*[.$B84]*SIN([.$D$27]*[.$B84]/(2*[.F$73]*[.$G$26]))" office:value-type="float" office:value="1.45140391058964">
            <text:p>1.451</text:p>
          </table:table-cell>
          <table:table-cell table:style-name="ce3" table:formula="of:=1000*[.$B84]*SIN([.$D$27]*[.$B84]/(2*[.G$73]*[.$G$26]))" office:value-type="float" office:value="1.18227414837466">
            <text:p>1.182</text:p>
          </table:table-cell>
          <table:table-cell table:style-name="ce3" table:formula="of:=1000*[.$B84]*SIN([.$D$27]*[.$B84]/(2*[.H$73]*[.$G$26]))" office:value-type="float" office:value="0.906932777894821">
            <text:p>0.907</text:p>
          </table:table-cell>
          <table:table-cell table:style-name="ce3" table:formula="of:=1000*[.$B84]*SIN([.$D$27]*[.$B84]/(2*[.I$73]*[.$G$26]))" office:value-type="float" office:value="0.843749822021496">
            <text:p>0.844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6" table:formula="of:=[.D84]/[.$B84]*32/[.$K84]" office:value-type="float" office:value="1.19680736780569">
            <text:p>1.20</text:p>
          </table:table-cell>
          <table:table-cell table:style-name="ce16" table:formula="of:=[.E84]/[.$B84]*32/[.$K84]" office:value-type="float" office:value="1.14329168664801">
            <text:p>1.14</text:p>
          </table:table-cell>
          <table:table-cell table:style-name="ce16" table:formula="of:=[.F84]/[.$B84]*32/[.$K84]" office:value-type="float" office:value="0.967602607059763">
            <text:p>0.97</text:p>
          </table:table-cell>
          <table:table-cell table:style-name="ce16" table:formula="of:=[.G84]/[.$B84]*32/[.$K84]" office:value-type="float" office:value="0.788182765583105">
            <text:p>0.79</text:p>
          </table:table-cell>
          <table:table-cell table:style-name="ce16" table:formula="of:=[.H84]/[.$B84]*32/[.$K84]" office:value-type="float" office:value="0.604621851929881">
            <text:p>0.60</text:p>
          </table:table-cell>
          <table:table-cell table:style-name="ce16" table:formula="of:=[.I84]/[.$B84]*32/[.$K84]" office:value-type="float" office:value="0.562499881347664">
            <text:p>0.56</text:p>
          </table:table-cell>
          <table:table-cell table:style-name="ce7" office:value-type="float" office:value="0.75">
            <text:p>0.75</text:p>
          </table:table-cell>
        </table:table-row>
        <table:table-row table:style-name="ro1">
          <table:table-cell/>
          <table:table-cell table:style-name="ce7" office:value-type="float" office:value="0.8">
            <text:p>0.80</text:p>
          </table:table-cell>
          <table:table-cell/>
          <table:table-cell table:formula="of:=1000*[.$B85]*SIN([.$D$27]*[.$B85]/(2*[.D$73]*[.$G$26]))" office:value-type="float" office:value="2.04255097232863">
            <text:p>2.043</text:p>
          </table:table-cell>
          <table:table-cell table:style-name="ce3" table:formula="of:=1000*[.$B85]*SIN([.$D$27]*[.$B85]/(2*[.E$73]*[.$G$26]))" office:value-type="float" office:value="1.95121757761359">
            <text:p>1.951</text:p>
          </table:table-cell>
          <table:table-cell table:style-name="ce3" table:formula="of:=1000*[.$B85]*SIN([.$D$27]*[.$B85]/(2*[.F$73]*[.$G$26]))" office:value-type="float" office:value="1.65137497403558">
            <text:p>1.651</text:p>
          </table:table-cell>
          <table:table-cell table:style-name="ce3" table:formula="of:=1000*[.$B85]*SIN([.$D$27]*[.$B85]/(2*[.G$73]*[.$G$26]))" office:value-type="float" office:value="1.34516517650486">
            <text:p>1.345</text:p>
          </table:table-cell>
          <table:table-cell table:style-name="ce3" table:formula="of:=1000*[.$B85]*SIN([.$D$27]*[.$B85]/(2*[.H$73]*[.$G$26]))" office:value-type="float" office:value="1.03188792597818">
            <text:p>1.032</text:p>
          </table:table-cell>
          <table:table-cell table:style-name="ce3" table:formula="of:=1000*[.$B85]*SIN([.$D$27]*[.$B85]/(2*[.I$73]*[.$G$26]))" office:value-type="float" office:value="0.959999769600017">
            <text:p>0.960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6" table:formula="of:=[.D85]/[.$B85]*32/[.$K85]" office:value-type="float" office:value="1.27659435770539">
            <text:p>1.28</text:p>
          </table:table-cell>
          <table:table-cell table:style-name="ce16" table:formula="of:=[.E85]/[.$B85]*32/[.$K85]" office:value-type="float" office:value="1.21951098600849">
            <text:p>1.22</text:p>
          </table:table-cell>
          <table:table-cell table:style-name="ce16" table:formula="of:=[.F85]/[.$B85]*32/[.$K85]" office:value-type="float" office:value="1.03210935877224">
            <text:p>1.03</text:p>
          </table:table-cell>
          <table:table-cell table:style-name="ce16" table:formula="of:=[.G85]/[.$B85]*32/[.$K85]" office:value-type="float" office:value="0.840728235315536">
            <text:p>0.84</text:p>
          </table:table-cell>
          <table:table-cell table:style-name="ce16" table:formula="of:=[.H85]/[.$B85]*32/[.$K85]" office:value-type="float" office:value="0.644929953736364">
            <text:p>0.64</text:p>
          </table:table-cell>
          <table:table-cell table:style-name="ce16" table:formula="of:=[.I85]/[.$B85]*32/[.$K85]" office:value-type="float" office:value="0.59999985600001">
            <text:p>0.60</text:p>
          </table:table-cell>
          <table:table-cell table:style-name="ce7" office:value-type="float" office:value="0.8">
            <text:p>0.80</text:p>
          </table:table-cell>
        </table:table-row>
        <table:table-row table:style-name="ro1">
          <table:table-cell/>
          <table:table-cell table:style-name="ce7" office:value-type="float" office:value="0.85">
            <text:p>0.85</text:p>
          </table:table-cell>
          <table:table-cell/>
          <table:table-cell table:formula="of:=1000*[.$B86]*SIN([.$D$27]*[.$B86]/(2*[.D$73]*[.$G$26]))" office:value-type="float" office:value="2.3058482356664">
            <text:p>2.306</text:p>
          </table:table-cell>
          <table:table-cell table:style-name="ce3" table:formula="of:=1000*[.$B86]*SIN([.$D$27]*[.$B86]/(2*[.E$73]*[.$G$26]))" office:value-type="float" office:value="2.20274143695169">
            <text:p>2.203</text:p>
          </table:table-cell>
          <table:table-cell table:style-name="ce3" table:formula="of:=1000*[.$B86]*SIN([.$D$27]*[.$B86]/(2*[.F$73]*[.$G$26]))" office:value-type="float" office:value="1.86424735861972">
            <text:p>1.864</text:p>
          </table:table-cell>
          <table:table-cell table:style-name="ce3" table:formula="of:=1000*[.$B86]*SIN([.$D$27]*[.$B86]/(2*[.G$73]*[.$G$26]))" office:value-type="float" office:value="1.51856528279685">
            <text:p>1.519</text:p>
          </table:table-cell>
          <table:table-cell table:style-name="ce3" table:formula="of:=1000*[.$B86]*SIN([.$D$27]*[.$B86]/(2*[.H$73]*[.$G$26]))" office:value-type="float" office:value="1.16490468729748">
            <text:p>1.165</text:p>
          </table:table-cell>
          <table:table-cell table:style-name="ce3" table:formula="of:=1000*[.$B86]*SIN([.$D$27]*[.$B86]/(2*[.I$73]*[.$G$26]))" office:value-type="float" office:value="1.08374970637151">
            <text:p>1.084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6" table:formula="of:=[.D86]/[.$B86]*32/[.$K86]" office:value-type="float" office:value="1.35638131509788">
            <text:p>1.36</text:p>
          </table:table-cell>
          <table:table-cell table:style-name="ce16" table:formula="of:=[.E86]/[.$B86]*32/[.$K86]" office:value-type="float" office:value="1.29573025703041">
            <text:p>1.30</text:p>
          </table:table-cell>
          <table:table-cell table:style-name="ce16" table:formula="of:=[.F86]/[.$B86]*32/[.$K86]" office:value-type="float" office:value="1.09661609330572">
            <text:p>1.10</text:p>
          </table:table-cell>
          <table:table-cell table:style-name="ce16" table:formula="of:=[.G86]/[.$B86]*32/[.$K86]" office:value-type="float" office:value="0.893273695762851">
            <text:p>0.89</text:p>
          </table:table-cell>
          <table:table-cell table:style-name="ce16" table:formula="of:=[.H86]/[.$B86]*32/[.$K86]" office:value-type="float" office:value="0.685238051351458">
            <text:p>0.69</text:p>
          </table:table-cell>
          <table:table-cell table:style-name="ce16" table:formula="of:=[.I86]/[.$B86]*32/[.$K86]" office:value-type="float" office:value="0.637499827277358">
            <text:p>0.64</text:p>
          </table:table-cell>
          <table:table-cell table:style-name="ce7" office:value-type="float" office:value="0.85">
            <text:p>0.85</text:p>
          </table:table-cell>
        </table:table-row>
        <table:table-row table:style-name="ro1">
          <table:table-cell/>
          <table:table-cell table:style-name="ce7" office:value-type="float" office:value="0.9">
            <text:p>0.90</text:p>
          </table:table-cell>
          <table:table-cell/>
          <table:table-cell table:formula="of:=1000*[.$B87]*SIN([.$D$27]*[.$B87]/(2*[.D$73]*[.$G$26]))" office:value-type="float" office:value="2.58510282831263">
            <text:p>2.585</text:p>
          </table:table-cell>
          <table:table-cell table:style-name="ce3" table:formula="of:=1000*[.$B87]*SIN([.$D$27]*[.$B87]/(2*[.E$73]*[.$G$26]))" office:value-type="float" office:value="2.46950909629665">
            <text:p>2.470</text:p>
          </table:table-cell>
          <table:table-cell table:style-name="ce3" table:formula="of:=1000*[.$B87]*SIN([.$D$27]*[.$B87]/(2*[.F$73]*[.$G$26]))" office:value-type="float" office:value="2.09002105725572">
            <text:p>2.090</text:p>
          </table:table-cell>
          <table:table-cell table:style-name="ce3" table:formula="of:=1000*[.$B87]*SIN([.$D$27]*[.$B87]/(2*[.G$73]*[.$G$26]))" office:value-type="float" office:value="1.70247446342052">
            <text:p>1.702</text:p>
          </table:table-cell>
          <table:table-cell table:style-name="ce3" table:formula="of:=1000*[.$B87]*SIN([.$D$27]*[.$B87]/(2*[.H$73]*[.$G$26]))" office:value-type="float" office:value="1.30598306012376">
            <text:p>1.306</text:p>
          </table:table-cell>
          <table:table-cell table:style-name="ce3" table:formula="of:=1000*[.$B87]*SIN([.$D$27]*[.$B87]/(2*[.I$73]*[.$G$26]))" office:value-type="float" office:value="1.21499963094378">
            <text:p>1.215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6" table:formula="of:=[.D87]/[.$B87]*32/[.$K87]" office:value-type="float" office:value="1.43616823795146">
            <text:p>1.44</text:p>
          </table:table-cell>
          <table:table-cell table:style-name="ce16" table:formula="of:=[.E87]/[.$B87]*32/[.$K87]" office:value-type="float" office:value="1.37194949794259">
            <text:p>1.37</text:p>
          </table:table-cell>
          <table:table-cell table:style-name="ce16" table:formula="of:=[.F87]/[.$B87]*32/[.$K87]" office:value-type="float" office:value="1.16112280958651">
            <text:p>1.16</text:p>
          </table:table-cell>
          <table:table-cell table:style-name="ce16" table:formula="of:=[.G87]/[.$B87]*32/[.$K87]" office:value-type="float" office:value="0.945819146344731">
            <text:p>0.95</text:p>
          </table:table-cell>
          <table:table-cell table:style-name="ce16" table:formula="of:=[.H87]/[.$B87]*32/[.$K87]" office:value-type="float" office:value="0.725546144513202">
            <text:p>0.73</text:p>
          </table:table-cell>
          <table:table-cell table:style-name="ce16" table:formula="of:=[.I87]/[.$B87]*32/[.$K87]" office:value-type="float" office:value="0.674999794968769">
            <text:p>0.67</text:p>
          </table:table-cell>
          <table:table-cell table:style-name="ce7" office:value-type="float" office:value="0.9">
            <text:p>0.90</text:p>
          </table:table-cell>
        </table:table-row>
        <table:table-row table:style-name="ro1">
          <table:table-cell/>
          <table:table-cell table:style-name="ce7" office:value-type="float" office:value="0.95">
            <text:p>0.95</text:p>
          </table:table-cell>
          <table:table-cell/>
          <table:table-cell table:formula="of:=1000*[.$B88]*SIN([.$D$27]*[.$B88]/(2*[.D$73]*[.$G$26]))" office:value-type="float" office:value="2.88031473604543">
            <text:p>2.880</text:p>
          </table:table-cell>
          <table:table-cell table:style-name="ce3" table:formula="of:=1000*[.$B88]*SIN([.$D$27]*[.$B88]/(2*[.E$73]*[.$G$26]))" office:value-type="float" office:value="2.75152054325036">
            <text:p>2.752</text:p>
          </table:table-cell>
          <table:table-cell table:style-name="ce3" table:formula="of:=1000*[.$B88]*SIN([.$D$27]*[.$B88]/(2*[.F$73]*[.$G$26]))" office:value-type="float" office:value="2.32869606242779">
            <text:p>2.329</text:p>
          </table:table-cell>
          <table:table-cell table:style-name="ce3" table:formula="of:=1000*[.$B88]*SIN([.$D$27]*[.$B88]/(2*[.G$73]*[.$G$26]))" office:value-type="float" office:value="1.89689271431363">
            <text:p>1.897</text:p>
          </table:table-cell>
          <table:table-cell table:style-name="ce3" table:formula="of:=1000*[.$B88]*SIN([.$D$27]*[.$B88]/(2*[.H$73]*[.$G$26]))" office:value-type="float" office:value="1.4551230426233">
            <text:p>1.455</text:p>
          </table:table-cell>
          <table:table-cell table:style-name="ce3" table:formula="of:=1000*[.$B88]*SIN([.$D$27]*[.$B88]/(2*[.I$73]*[.$G$26]))" office:value-type="float" office:value="1.35374954184028">
            <text:p>1.354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6" table:formula="of:=[.D88]/[.$B88]*32/[.$K88]" office:value-type="float" office:value="1.51595512423444">
            <text:p>1.52</text:p>
          </table:table-cell>
          <table:table-cell table:style-name="ce16" table:formula="of:=[.E88]/[.$B88]*32/[.$K88]" office:value-type="float" office:value="1.44816870697387">
            <text:p>1.45</text:p>
          </table:table-cell>
          <table:table-cell table:style-name="ce16" table:formula="of:=[.F88]/[.$B88]*32/[.$K88]" office:value-type="float" office:value="1.22562950654094">
            <text:p>1.23</text:p>
          </table:table-cell>
          <table:table-cell table:style-name="ce16" table:formula="of:=[.G88]/[.$B88]*32/[.$K88]" office:value-type="float" office:value="0.998364586480856">
            <text:p>1.00</text:p>
          </table:table-cell>
          <table:table-cell table:style-name="ce16" table:formula="of:=[.H88]/[.$B88]*32/[.$K88]" office:value-type="float" office:value="0.765854232959634">
            <text:p>0.77</text:p>
          </table:table-cell>
          <table:table-cell table:style-name="ce16" table:formula="of:=[.I88]/[.$B88]*32/[.$K88]" office:value-type="float" office:value="0.712499758863306">
            <text:p>0.71</text:p>
          </table:table-cell>
          <table:table-cell table:style-name="ce7" office:value-type="float" office:value="0.95">
            <text:p>0.95</text:p>
          </table:table-cell>
        </table:table-row>
        <table:table-row table:style-name="ro1">
          <table:table-cell/>
          <table:table-cell table:style-name="ce7" office:value-type="float" office:value="1">
            <text:p>1.00</text:p>
          </table:table-cell>
          <table:table-cell/>
          <table:table-cell table:formula="of:=1000*[.$B89]*SIN([.$D$27]*[.$B89]/(2*[.D$73]*[.$G$26]))" office:value-type="float" office:value="3.19148394383024">
            <text:p>3.191</text:p>
          </table:table-cell>
          <table:table-cell table:style-name="ce3" table:formula="of:=1000*[.$B89]*SIN([.$D$27]*[.$B89]/(2*[.E$73]*[.$G$26]))" office:value-type="float" office:value="3.04877576470623">
            <text:p>3.049</text:p>
          </table:table-cell>
          <table:table-cell table:style-name="ce3" table:formula="of:=1000*[.$B89]*SIN([.$D$27]*[.$B89]/(2*[.F$73]*[.$G$26]))" office:value-type="float" office:value="2.58027236619064">
            <text:p>2.580</text:p>
          </table:table-cell>
          <table:table-cell table:style-name="ce3" table:formula="of:=1000*[.$B89]*SIN([.$D$27]*[.$B89]/(2*[.G$73]*[.$G$26]))" office:value-type="float" office:value="2.10182003118182">
            <text:p>2.102</text:p>
          </table:table-cell>
          <table:table-cell table:style-name="ce3" table:formula="of:=1000*[.$B89]*SIN([.$D$27]*[.$B89]/(2*[.H$73]*[.$G$26]))" office:value-type="float" office:value="1.61232463285759">
            <text:p>1.612</text:p>
          </table:table-cell>
          <table:table-cell table:style-name="ce3" table:formula="of:=1000*[.$B89]*SIN([.$D$27]*[.$B89]/(2*[.I$73]*[.$G$26]))" office:value-type="float" office:value="1.49999943750006">
            <text:p>1.500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6" table:formula="of:=[.D89]/[.$B89]*32/[.$K89]" office:value-type="float" office:value="1.59574197191512">
            <text:p>1.60</text:p>
          </table:table-cell>
          <table:table-cell table:style-name="ce16" table:formula="of:=[.E89]/[.$B89]*32/[.$K89]" office:value-type="float" office:value="1.52438788235311">
            <text:p>1.52</text:p>
          </table:table-cell>
          <table:table-cell table:style-name="ce16" table:formula="of:=[.F89]/[.$B89]*32/[.$K89]" office:value-type="float" office:value="1.29013618309532">
            <text:p>1.29</text:p>
          </table:table-cell>
          <table:table-cell table:style-name="ce16" table:formula="of:=[.G89]/[.$B89]*32/[.$K89]" office:value-type="float" office:value="1.05091001559091">
            <text:p>1.05</text:p>
          </table:table-cell>
          <table:table-cell table:style-name="ce16" table:formula="of:=[.H89]/[.$B89]*32/[.$K89]" office:value-type="float" office:value="0.806162316428793">
            <text:p>0.81</text:p>
          </table:table-cell>
          <table:table-cell table:style-name="ce16" table:formula="of:=[.I89]/[.$B89]*32/[.$K89]" office:value-type="float" office:value="0.749999718750032">
            <text:p>0.75</text:p>
          </table:table-cell>
          <table:table-cell table:style-name="ce7" office:value-type="float" office:value="1">
            <text:p>1.00</text:p>
          </table:table-cell>
        </table:table-row>
        <table:table-row table:style-name="ro1">
          <table:table-cell table:number-columns-repeated="3"/>
          <table:table-cell table:style-name="Default"/>
          <table:table-cell table:number-columns-repeated="14"/>
        </table:table-row>
        <table:table-row table:style-name="ro1">
          <table:table-cell office:value-type="string">
            <text:p>Now re-do, but with outer-radius of rings taken from petalWafers with above data <text:s/>(iterative!!)</text:p>
          </table:table-cell>
          <table:table-cell table:number-columns-repeated="2"/>
          <table:table-cell table:style-name="Default"/>
          <table:table-cell table:number-columns-repeated="3"/>
          <table:table-cell office:value-type="string">
            <text:p>We also now allow for the inner edges of outer wafers - this pushes wafers out so they need less dPhi overlap.</text:p>
          </table:table-cell>
          <table:table-cell table:number-columns-repeated="10"/>
        </table:table-row>
        <table:table-row table:style-name="ro2">
          <table:table-cell table:style-name="ce1" office:value-type="string">
            <text:p>r_d * del z * dPhi/dz</text:p>
          </table:table-cell>
          <table:table-cell table:style-name="ce1" office:value-type="string">
            <text:p>Total R-phi change needed in a petal [mm]</text:p>
          </table:table-cell>
          <table:table-cell/>
          <table:table-cell table:style-name="Default"/>
          <table:table-cell table:number-columns-repeated="6"/>
          <table:table-cell table:style-name="ce1" office:value-type="string">
            <text:p>Extra <text:span text:style-name="T1">sensor</text:span> angle above 2pi/N needed [rad]</text:p>
          </table:table-cell>
          <table:table-cell table:style-name="ce15" office:value-type="string" table:number-columns-spanned="7" table:number-rows-spanned="1">
            <text:p>Extra angle to give r-phi cover in mrad: just take table on left and divide by r to get an angle. This is halved where you have two sensors side by side ona a petal.</text:p>
          </table:table-cell>
          <table:covered-table-cell table:number-columns-repeated="6"/>
        </table:table-row>
        <table:table-row table:style-name="ro3">
          <table:table-cell table:style-name="ce1" table:number-columns-repeated="2"/>
          <table:table-cell table:style-name="ce6" office:value-type="string">
            <text:p>z_d [m]</text:p>
          </table:table-cell>
          <table:table-cell table:style-name="ce2" office:value-type="float" office:value="1.41">
            <text:p>1.41</text:p>
          </table:table-cell>
          <table:table-cell table:style-name="ce2" office:value-type="float" office:value="1.476">
            <text:p>1.476</text:p>
          </table:table-cell>
          <table:table-cell table:style-name="ce2" office:value-type="float" office:value="1.744">
            <text:p>1.744</text:p>
          </table:table-cell>
          <table:table-cell table:style-name="ce2" office:value-type="float" office:value="2.141">
            <text:p>2.141</text:p>
          </table:table-cell>
          <table:table-cell table:style-name="ce2" office:value-type="float" office:value="2.791">
            <text:p>2.791</text:p>
          </table:table-cell>
          <table:table-cell table:style-name="ce8" office:value-type="float" office:value="3">
            <text:p>3.000</text:p>
          </table:table-cell>
          <table:table-cell/>
          <table:table-cell table:style-name="ce6" office:value-type="string">
            <text:p>z_d [m]</text:p>
          </table:table-cell>
          <table:table-cell table:style-name="ce2" office:value-type="float" office:value="1.415">
            <text:p>1.415</text:p>
          </table:table-cell>
          <table:table-cell table:style-name="ce2" office:value-type="float" office:value="1.476">
            <text:p>1.476</text:p>
          </table:table-cell>
          <table:table-cell table:style-name="ce2" office:value-type="float" office:value="1.744">
            <text:p>1.744</text:p>
          </table:table-cell>
          <table:table-cell table:style-name="ce2" office:value-type="float" office:value="2.141">
            <text:p>2.141</text:p>
          </table:table-cell>
          <table:table-cell table:style-name="ce2" office:value-type="float" office:value="2.791">
            <text:p>2.791</text:p>
          </table:table-cell>
          <table:table-cell table:style-name="ce8" office:value-type="float" office:value="3">
            <text:p>3.000</text:p>
          </table:table-cell>
          <table:table-cell table:style-name="ce2" office:value-type="string">
            <text:p><text:s/></text:p>
          </table:table-cell>
        </table:table-row>
        <table:table-row table:style-name="ro1">
          <table:table-cell/>
          <table:table-cell table:style-name="ce6" office:value-type="string">
            <text:p>r_d [m]</text:p>
          </table:table-cell>
          <table:table-cell/>
          <table:table-cell table:style-name="Default"/>
          <table:table-cell table:number-columns-repeated="6"/>
          <table:table-cell office:value-type="string">
            <text:p>N in ring</text:p>
          </table:table-cell>
          <table:table-cell table:style-name="ce2" office:value-type="string">
            <text:p><text:s/></text:p>
          </table:table-cell>
          <table:table-cell table:number-columns-repeated="5"/>
          <table:table-cell table:style-name="ce6" office:value-type="string">
            <text:p>r [m]</text:p>
          </table:table-cell>
        </table:table-row>
        <table:table-row table:style-name="ro1">
          <table:table-cell/>
          <table:table-cell table:style-name="ce8" office:value-type="float" office:value="0.489">
            <text:p>0.489</text:p>
          </table:table-cell>
          <table:table-cell/>
          <table:table-cell table:formula="of:=1000*[.$B95]*[.$D$27]*[.$B95]/[.D$36]/2/[.$G$26]" office:value-type="float" office:value="0.763152127659575">
            <text:p>0.763</text:p>
          </table:table-cell>
          <table:table-cell table:style-name="ce3" table:formula="of:=1000*[.$B95]*[.$D$27]*[.$B95]/[.E$36]/2/[.$G$26]" office:value-type="float" office:value="0.72902743902439">
            <text:p>0.729</text:p>
          </table:table-cell>
          <table:table-cell table:style-name="ce3" table:formula="of:=1000*[.$B95]*[.$D$27]*[.$B95]/[.F$36]/2/[.$G$26]" office:value-type="float" office:value="0.616997993119266">
            <text:p>0.617</text:p>
          </table:table-cell>
          <table:table-cell table:style-name="ce3" table:formula="of:=1000*[.$B95]*[.$D$27]*[.$B95]/[.G$36]/2/[.$G$26]" office:value-type="float" office:value="0.502589677720691">
            <text:p>0.503</text:p>
          </table:table-cell>
          <table:table-cell table:style-name="ce3" table:formula="of:=1000*[.$B95]*[.$D$27]*[.$B95]/[.H$36]/2/[.$G$26]" office:value-type="float" office:value="0.385540845575063">
            <text:p>0.386</text:p>
          </table:table-cell>
          <table:table-cell table:style-name="ce3" table:formula="of:=1000*[.$B95]*[.$D$27]*[.$B95]/[.I$36]/2/[.$G$26]" office:value-type="float" office:value="0.3586815">
            <text:p>0.359</text:p>
          </table:table-cell>
          <table:table-cell table:style-name="ce8" office:value-type="string">
            <text:p><text:s/></text:p>
          </table:table-cell>
          <table:table-cell table:style-name="ce14" office:value-type="float" office:value="32">
            <text:p>32</text:p>
          </table:table-cell>
          <table:table-cell table:style-name="ce17" table:formula="of:=[.D95]/[.$B95]*32/[.$K95]/1000" office:value-type="float" office:value="0.00156063829787234">
            <text:p>0.00156</text:p>
          </table:table-cell>
          <table:table-cell table:style-name="ce17" table:formula="of:=[.E95]/[.$B95]*32/[.$K95]/1000" office:value-type="float" office:value="0.00149085365853659">
            <text:p>0.00149</text:p>
          </table:table-cell>
          <table:table-cell table:style-name="ce17" table:formula="of:=[.F95]/[.$B95]*32/[.$K95]/1000" office:value-type="float" office:value="0.00126175458715596">
            <text:p>0.00126</text:p>
          </table:table-cell>
          <table:table-cell table:style-name="ce17" table:formula="of:=[.G95]/[.$B95]*32/[.$K95]/1000" office:value-type="float" office:value="0.00102779075198505">
            <text:p>0.00103</text:p>
          </table:table-cell>
          <table:table-cell table:style-name="ce17" table:formula="of:=[.H95]/[.$B95]*32/[.$K95]/1000" office:value-type="float" office:value="0.000788427087065568">
            <text:p>0.00079</text:p>
          </table:table-cell>
          <table:table-cell table:style-name="ce17" table:formula="of:=[.I95]/[.$B95]*32/[.$K95]/1000" office:value-type="float" office:value="0.0007335">
            <text:p>0.00073</text:p>
          </table:table-cell>
          <table:table-cell table:style-name="ce7" table:formula="of:=[.B95]" office:value-type="float" office:value="0.489">
            <text:p>0.49</text:p>
          </table:table-cell>
        </table:table-row>
        <table:table-row table:style-name="ro1">
          <table:table-cell/>
          <table:table-cell table:style-name="ce8" office:value-type="float" office:value="0.575">
            <text:p>0.575</text:p>
          </table:table-cell>
          <table:table-cell/>
          <table:table-cell table:formula="of:=1000*[.$B96]*[.$D$27]*[.$B96]/[.D$36]/2/[.$G$26]" office:value-type="float" office:value="1.05518617021277">
            <text:p>1.055</text:p>
          </table:table-cell>
          <table:table-cell table:style-name="ce3" table:formula="of:=1000*[.$B96]*[.$D$27]*[.$B96]/[.E$36]/2/[.$G$26]" office:value-type="float" office:value="1.00800304878049">
            <text:p>1.008</text:p>
          </table:table-cell>
          <table:table-cell table:style-name="ce3" table:formula="of:=1000*[.$B96]*[.$D$27]*[.$B96]/[.F$36]/2/[.$G$26]" office:value-type="float" office:value="0.853103497706422">
            <text:p>0.853</text:p>
          </table:table-cell>
          <table:table-cell table:style-name="ce3" table:formula="of:=1000*[.$B96]*[.$D$27]*[.$B96]/[.G$36]/2/[.$G$26]" office:value-type="float" office:value="0.694914759458197">
            <text:p>0.695</text:p>
          </table:table-cell>
          <table:table-cell table:style-name="ce3" table:formula="of:=1000*[.$B96]*[.$D$27]*[.$B96]/[.H$36]/2/[.$G$26]" office:value-type="float" office:value="0.533075062701541">
            <text:p>0.533</text:p>
          </table:table-cell>
          <table:table-cell table:style-name="ce3" table:formula="of:=1000*[.$B96]*[.$D$27]*[.$B96]/[.I$36]/2/[.$G$26]" office:value-type="float" office:value="0.4959375">
            <text:p>0.496</text:p>
          </table:table-cell>
          <table:table-cell table:style-name="ce3"/>
          <table:table-cell table:style-name="ce14" office:value-type="float" office:value="32">
            <text:p>32</text:p>
          </table:table-cell>
          <table:table-cell table:style-name="ce17" table:formula="of:=[.D96]/[.$B96]*32/[.$K96]/1000" office:value-type="float" office:value="0.00183510638297872">
            <text:p>0.00184</text:p>
          </table:table-cell>
          <table:table-cell table:style-name="ce17" table:formula="of:=[.E96]/[.$B96]*32/[.$K96]/1000" office:value-type="float" office:value="0.00175304878048781">
            <text:p>0.00175</text:p>
          </table:table-cell>
          <table:table-cell table:style-name="ce17" table:formula="of:=[.F96]/[.$B96]*32/[.$K96]/1000" office:value-type="float" office:value="0.00148365825688073">
            <text:p>0.00148</text:p>
          </table:table-cell>
          <table:table-cell table:style-name="ce17" table:formula="of:=[.G96]/[.$B96]*32/[.$K96]/1000" office:value-type="float" office:value="0.00120854740775339">
            <text:p>0.00121</text:p>
          </table:table-cell>
          <table:table-cell table:style-name="ce17" table:formula="of:=[.H96]/[.$B96]*32/[.$K96]/1000" office:value-type="float" office:value="0.000927087065567897">
            <text:p>0.00093</text:p>
          </table:table-cell>
          <table:table-cell table:style-name="ce17" table:formula="of:=[.I96]/[.$B96]*32/[.$K96]/1000" office:value-type="float" office:value="0.0008625">
            <text:p>0.00086</text:p>
          </table:table-cell>
          <table:table-cell table:style-name="ce7" table:formula="of:=[.B96]" office:value-type="float" office:value="0.575">
            <text:p>0.58</text:p>
          </table:table-cell>
        </table:table-row>
        <table:table-row table:style-name="ro1">
          <table:table-cell/>
          <table:table-cell table:style-name="ce8" office:value-type="float" office:value="0.639">
            <text:p>0.639</text:p>
          </table:table-cell>
          <table:table-cell/>
          <table:table-cell table:formula="of:=1000*[.$B97]*[.$D$27]*[.$B97]/[.D$36]/2/[.$G$26]" office:value-type="float" office:value="1.30315212765957">
            <text:p>1.303</text:p>
          </table:table-cell>
          <table:table-cell table:style-name="ce3" table:formula="of:=1000*[.$B97]*[.$D$27]*[.$B97]/[.E$36]/2/[.$G$26]" office:value-type="float" office:value="1.24488109756098">
            <text:p>1.245</text:p>
          </table:table-cell>
          <table:table-cell table:style-name="ce3" table:formula="of:=1000*[.$B97]*[.$D$27]*[.$B97]/[.F$36]/2/[.$G$26]" office:value-type="float" office:value="1.05358056192661">
            <text:p>1.054</text:p>
          </table:table-cell>
          <table:table-cell table:style-name="ce3" table:formula="of:=1000*[.$B97]*[.$D$27]*[.$B97]/[.G$36]/2/[.$G$26]" office:value-type="float" office:value="0.858217888836992">
            <text:p>0.858</text:p>
          </table:table-cell>
          <table:table-cell table:style-name="ce3" table:formula="of:=1000*[.$B97]*[.$D$27]*[.$B97]/[.H$36]/2/[.$G$26]" office:value-type="float" office:value="0.658346291651738">
            <text:p>0.658</text:p>
          </table:table-cell>
          <table:table-cell table:style-name="ce3" table:formula="of:=1000*[.$B97]*[.$D$27]*[.$B97]/[.I$36]/2/[.$G$26]" office:value-type="float" office:value="0.6124815">
            <text:p>0.612</text:p>
          </table:table-cell>
          <table:table-cell table:style-name="ce3"/>
          <table:table-cell table:style-name="ce14" office:value-type="float" office:value="32">
            <text:p>32</text:p>
          </table:table-cell>
          <table:table-cell table:style-name="ce17" table:formula="of:=[.D97]/[.$B97]*32/[.$K97]/1000" office:value-type="float" office:value="0.00203936170212766">
            <text:p>0.00204</text:p>
          </table:table-cell>
          <table:table-cell table:style-name="ce17" table:formula="of:=[.E97]/[.$B97]*32/[.$K97]/1000" office:value-type="float" office:value="0.00194817073170732">
            <text:p>0.00195</text:p>
          </table:table-cell>
          <table:table-cell table:style-name="ce17" table:formula="of:=[.F97]/[.$B97]*32/[.$K97]/1000" office:value-type="float" office:value="0.00164879587155963">
            <text:p>0.00165</text:p>
          </table:table-cell>
          <table:table-cell table:style-name="ce17" table:formula="of:=[.G97]/[.$B97]*32/[.$K97]/1000" office:value-type="float" office:value="0.00134306398879029">
            <text:p>0.00134</text:p>
          </table:table-cell>
          <table:table-cell table:style-name="ce17" table:formula="of:=[.H97]/[.$B97]*32/[.$K97]/1000" office:value-type="float" office:value="0.00103027588677893">
            <text:p>0.00103</text:p>
          </table:table-cell>
          <table:table-cell table:style-name="ce17" table:formula="of:=[.I97]/[.$B97]*32/[.$K97]/1000" office:value-type="float" office:value="0.0009585">
            <text:p>0.00096</text:p>
          </table:table-cell>
          <table:table-cell table:style-name="ce7" table:formula="of:=[.B97]" office:value-type="float" office:value="0.639">
            <text:p>0.64</text:p>
          </table:table-cell>
        </table:table-row>
        <table:table-row table:style-name="ro1">
          <table:table-cell/>
          <table:table-cell table:style-name="ce8" office:value-type="float" office:value="0.757">
            <text:p>0.757</text:p>
          </table:table-cell>
          <table:table-cell/>
          <table:table-cell table:formula="of:=1000*[.$B98]*[.$D$27]*[.$B98]/[.D$36]/2/[.$G$26]-([.$D$29] + [.$B98]/[.$B97]*[.$D$30]/2)" office:value-type="float" office:value="1.03271390303999">
            <text:p>1.033</text:p>
          </table:table-cell>
          <table:table-cell table:style-name="ce3" table:formula="of:=1000*[.$B98]*[.$D$27]*[.$B98]/[.E$36]/2/[.$G$26]-([.$D$29] + [.$B98]/[.$B97]*[.$D$30]/2)" office:value-type="float" office:value="0.950934725562045">
            <text:p>0.951</text:p>
          </table:table-cell>
          <table:table-cell table:style-name="ce3" table:formula="of:=1000*[.$B98]*[.$D$27]*[.$B98]/[.F$36]/2/[.$G$26]-([.$D$29] + [.$B98]/[.$B97]*[.$D$30]/2)" office:value-type="float" office:value="0.682458255714204">
            <text:p>0.682</text:p>
          </table:table-cell>
          <table:table-cell table:style-name="ce3" table:formula="of:=1000*[.$B98]*[.$D$27]*[.$B98]/[.G$36]/2/[.$G$26]-([.$D$29] + [.$B98]/[.$B97]*[.$D$30]/2)" office:value-type="float" office:value="0.408280869659287">
            <text:p>0.408</text:p>
          </table:table-cell>
          <table:table-cell table:style-name="ce3" table:formula="of:=1000*[.$B98]*[.$D$27]*[.$B98]/[.H$36]/2/[.$G$26]-([.$D$29] + [.$B98]/[.$B97]*[.$D$30]/2)" office:value-type="float" office:value="0.127775534652239">
            <text:p>0.128</text:p>
          </table:table-cell>
          <table:table-cell table:style-name="ce3" table:formula="of:=1000*[.$B98]*[.$D$27]*[.$B98]/[.I$36]/2/[.$G$26]-([.$D$29] + [.$B98]/[.$B97]*[.$D$30]/2)" office:value-type="float" office:value="0.0634076158059469">
            <text:p>0.063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7" table:formula="of:=[.D98]/[.$B98]*32/[.$K98]/1000" office:value-type="float" office:value="0.000682109579286651">
            <text:p>0.00068</text:p>
          </table:table-cell>
          <table:table-cell table:style-name="ce17" table:formula="of:=[.E98]/[.$B98]*32/[.$K98]/1000" office:value-type="float" office:value="0.000628094270516542">
            <text:p>0.00063</text:p>
          </table:table-cell>
          <table:table-cell table:style-name="ce17" table:formula="of:=[.F98]/[.$B98]*32/[.$K98]/1000" office:value-type="float" office:value="0.000450765030194322">
            <text:p>0.00045</text:p>
          </table:table-cell>
          <table:table-cell table:style-name="ce17" table:formula="of:=[.G98]/[.$B98]*32/[.$K98]/1000" office:value-type="float" office:value="0.000269670323420929">
            <text:p>0.00027</text:p>
          </table:table-cell>
          <table:table-cell table:style-name="ce17" table:formula="of:=[.H98]/[.$B98]*32/[.$K98]/1000" office:value-type="float" office:value="0.0000843959938257851">
            <text:p>0.00008</text:p>
          </table:table-cell>
          <table:table-cell table:style-name="ce17" table:formula="of:=[.I98]/[.$B98]*32/[.$K98]/1000" office:value-type="float" office:value="0.0000418808558823956">
            <text:p>0.00004</text:p>
          </table:table-cell>
          <table:table-cell table:style-name="ce7" table:formula="of:=[.B98]" office:value-type="float" office:value="0.757">
            <text:p>0.76</text:p>
          </table:table-cell>
        </table:table-row>
        <table:table-row table:style-name="ro1">
          <table:table-cell/>
          <table:table-cell table:style-name="ce8" office:value-type="float" office:value="0.868">
            <text:p>0.868</text:p>
          </table:table-cell>
          <table:table-cell/>
          <table:table-cell table:formula="of:=1000*[.$B99]*[.$D$27]*[.$B99]/[.D$36]/2/[.$G$26]-([.$D$29] + [.$B99]/[.$B98]*[.$D$30]/2)" office:value-type="float" office:value="1.61788682087748">
            <text:p>1.618</text:p>
          </table:table-cell>
          <table:table-cell table:style-name="ce3" table:formula="of:=1000*[.$B99]*[.$D$27]*[.$B99]/[.E$36]/2/[.$G$26]-([.$D$29] + [.$B99]/[.$B98]*[.$D$30]/2)" office:value-type="float" office:value="1.51036653027032">
            <text:p>1.510</text:p>
          </table:table-cell>
          <table:table-cell table:style-name="ce3" table:formula="of:=1000*[.$B99]*[.$D$27]*[.$B99]/[.F$36]/2/[.$G$26]-([.$D$29] + [.$B99]/[.$B98]*[.$D$30]/2)" office:value-type="float" office:value="1.15738342443009">
            <text:p>1.157</text:p>
          </table:table-cell>
          <table:table-cell table:style-name="ce3" table:formula="of:=1000*[.$B99]*[.$D$27]*[.$B99]/[.G$36]/2/[.$G$26]-([.$D$29] + [.$B99]/[.$B98]*[.$D$30]/2)" office:value-type="float" office:value="0.79690496113805">
            <text:p>0.797</text:p>
          </table:table-cell>
          <table:table-cell table:style-name="ce3" table:formula="of:=1000*[.$B99]*[.$D$27]*[.$B99]/[.H$36]/2/[.$G$26]-([.$D$29] + [.$B99]/[.$B98]*[.$D$30]/2)" office:value-type="float" office:value="0.428106740528032">
            <text:p>0.428</text:p>
          </table:table-cell>
          <table:table-cell table:style-name="ce3" table:formula="of:=1000*[.$B99]*[.$D$27]*[.$B99]/[.I$36]/2/[.$G$26]-([.$D$29] + [.$B99]/[.$B98]*[.$D$30]/2)" office:value-type="float" office:value="0.34347814002642">
            <text:p>0.343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7" table:formula="of:=[.D99]/[.$B99]*32/[.$K99]/1000" office:value-type="float" office:value="0.000931962454422514">
            <text:p>0.00093</text:p>
          </table:table-cell>
          <table:table-cell table:style-name="ce17" table:formula="of:=[.E99]/[.$B99]*32/[.$K99]/1000" office:value-type="float" office:value="0.000870026803151107">
            <text:p>0.00087</text:p>
          </table:table-cell>
          <table:table-cell table:style-name="ce17" table:formula="of:=[.F99]/[.$B99]*32/[.$K99]/1000" office:value-type="float" office:value="0.000666695520985075">
            <text:p>0.00067</text:p>
          </table:table-cell>
          <table:table-cell table:style-name="ce17" table:formula="of:=[.G99]/[.$B99]*32/[.$K99]/1000" office:value-type="float" office:value="0.000459046636600259">
            <text:p>0.00046</text:p>
          </table:table-cell>
          <table:table-cell table:style-name="ce17" table:formula="of:=[.H99]/[.$B99]*32/[.$K99]/1000" office:value-type="float" office:value="0.000246605265281125">
            <text:p>0.00025</text:p>
          </table:table-cell>
          <table:table-cell table:style-name="ce17" table:formula="of:=[.I99]/[.$B99]*32/[.$K99]/1000" office:value-type="float" office:value="0.00019785607144379">
            <text:p>0.00020</text:p>
          </table:table-cell>
          <table:table-cell table:style-name="ce7" table:formula="of:=[.B99]" office:value-type="float" office:value="0.868">
            <text:p>0.87</text:p>
          </table:table-cell>
        </table:table-row>
        <table:table-row table:style-name="ro1">
          <table:table-cell/>
          <table:table-cell table:style-name="ce8" office:value-type="float" office:value="0.97">
            <text:p>0.970</text:p>
          </table:table-cell>
          <table:table-cell/>
          <table:table-cell table:formula="of:=1000*[.$B100]*[.$D$27]*[.$B100]/[.D$36]/2/[.$G$26]-([.$D$29] + [.$B100]/[.$B99]*[.$D$30]/2)" office:value-type="float" office:value="2.2234944602412">
            <text:p>2.223</text:p>
          </table:table-cell>
          <table:table-cell table:style-name="ce3" table:formula="of:=1000*[.$B100]*[.$D$27]*[.$B100]/[.E$36]/2/[.$G$26]-([.$D$29] + [.$B100]/[.$B99]*[.$D$30]/2)" office:value-type="float" office:value="2.08921968079128">
            <text:p>2.089</text:p>
          </table:table-cell>
          <table:table-cell table:style-name="ce3" table:formula="of:=1000*[.$B100]*[.$D$27]*[.$B100]/[.F$36]/2/[.$G$26]-([.$D$29] + [.$B100]/[.$B99]*[.$D$30]/2)" office:value-type="float" office:value="1.64840308311842">
            <text:p>1.648</text:p>
          </table:table-cell>
          <table:table-cell table:style-name="ce3" table:formula="of:=1000*[.$B100]*[.$D$27]*[.$B100]/[.G$36]/2/[.$G$26]-([.$D$29] + [.$B100]/[.$B99]*[.$D$30]/2)" office:value-type="float" office:value="1.19822604321595">
            <text:p>1.198</text:p>
          </table:table-cell>
          <table:table-cell table:style-name="ce3" table:formula="of:=1000*[.$B100]*[.$D$27]*[.$B100]/[.H$36]/2/[.$G$26]-([.$D$29] + [.$B100]/[.$B99]*[.$D$30]/2)" office:value-type="float" office:value="0.737659024151032">
            <text:p>0.738</text:p>
          </table:table-cell>
          <table:table-cell table:style-name="ce3" table:formula="of:=1000*[.$B100]*[.$D$27]*[.$B100]/[.I$36]/2/[.$G$26]-([.$D$29] + [.$B100]/[.$B99]*[.$D$30]/2)" office:value-type="float" office:value="0.631972119815668">
            <text:p>0.632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7" table:formula="of:=[.D100]/[.$B100]*32/[.$K100]/1000" office:value-type="float" office:value="0.00114613116507278">
            <text:p>0.00115</text:p>
          </table:table-cell>
          <table:table-cell table:style-name="ce17" table:formula="of:=[.E100]/[.$B100]*32/[.$K100]/1000" office:value-type="float" office:value="0.00107691736123262">
            <text:p>0.00108</text:p>
          </table:table-cell>
          <table:table-cell table:style-name="ce17" table:formula="of:=[.F100]/[.$B100]*32/[.$K100]/1000" office:value-type="float" office:value="0.000849692310885784">
            <text:p>0.00085</text:p>
          </table:table-cell>
          <table:table-cell table:style-name="ce17" table:formula="of:=[.G100]/[.$B100]*32/[.$K100]/1000" office:value-type="float" office:value="0.000617642290317499">
            <text:p>0.00062</text:p>
          </table:table-cell>
          <table:table-cell table:style-name="ce17" table:formula="of:=[.H100]/[.$B100]*32/[.$K100]/1000" office:value-type="float" office:value="0.00038023661038713">
            <text:p>0.00038</text:p>
          </table:table-cell>
          <table:table-cell table:style-name="ce17" table:formula="of:=[.I100]/[.$B100]*32/[.$K100]/1000" office:value-type="float" office:value="0.000325758824647252">
            <text:p>0.00033</text:p>
          </table:table-cell>
          <table:table-cell table:style-name="ce7" table:formula="of:=[.B100]" office:value-type="float" office:value="0.97">
            <text:p>0.97</text:p>
          </table:table-cell>
        </table:table-row>
        <table:table-row table:style-name="ro1" table:number-rows-repeated="3">
          <table:table-cell table:number-columns-repeated="3"/>
          <table:table-cell table:style-name="Default"/>
          <table:table-cell table:number-columns-repeated="14"/>
        </table:table-row>
        <table:table-row table:style-name="ro1">
          <table:table-cell office:value-type="string">
            <text:p>Valencia style:</text:p>
          </table:table-cell>
          <table:table-cell table:number-columns-repeated="2"/>
          <table:table-cell table:style-name="Default"/>
          <table:table-cell table:number-columns-repeated="14"/>
        </table:table-row>
        <table:table-row table:style-name="ro4">
          <table:table-cell table:style-name="ce1" office:value-type="string">
            <text:p>r_d/2 * del z * dPhi/dz + dead-area max. width</text:p>
          </table:table-cell>
          <table:table-cell table:style-name="ce1" office:value-type="string">
            <text:p>Total R-phi change needed in a petal [mm]</text:p>
          </table:table-cell>
          <table:table-cell/>
          <table:table-cell table:style-name="Default"/>
          <table:table-cell table:number-columns-repeated="6"/>
          <table:table-cell table:style-name="ce1" office:value-type="string">
            <text:p>Extra <text:span text:style-name="T1">sensor</text:span> angle above 2pi/N needed [rad]</text:p>
          </table:table-cell>
          <table:table-cell table:style-name="ce15" office:value-type="string" table:number-columns-spanned="7" table:number-rows-spanned="1">
            <text:p>Extra angle to give r-phi cover in mrad: just take table on left and divide by r to get an angle. This is halved where you have two sensors side by side ona a petal.</text:p>
          </table:table-cell>
          <table:covered-table-cell table:number-columns-repeated="6"/>
        </table:table-row>
        <table:table-row table:style-name="ro5">
          <table:table-cell table:style-name="ce1" office:value-type="string">
            <text:p>Dead width</text:p>
          </table:table-cell>
          <table:table-cell table:style-name="ce1"/>
          <table:table-cell table:style-name="ce6" office:value-type="string">
            <text:p>z_d [m]</text:p>
          </table:table-cell>
          <table:table-cell table:style-name="ce2" office:value-type="float" office:value="1.41">
            <text:p>1.41</text:p>
          </table:table-cell>
          <table:table-cell table:style-name="ce2" office:value-type="float" office:value="1.476">
            <text:p>1.476</text:p>
          </table:table-cell>
          <table:table-cell table:style-name="ce2" office:value-type="float" office:value="1.744">
            <text:p>1.744</text:p>
          </table:table-cell>
          <table:table-cell table:style-name="ce2" office:value-type="float" office:value="2.141">
            <text:p>2.141</text:p>
          </table:table-cell>
          <table:table-cell table:style-name="ce2" office:value-type="float" office:value="2.791">
            <text:p>2.791</text:p>
          </table:table-cell>
          <table:table-cell table:style-name="ce8" office:value-type="float" office:value="3">
            <text:p>3.000</text:p>
          </table:table-cell>
          <table:table-cell/>
          <table:table-cell table:style-name="ce6" office:value-type="string">
            <text:p>z_d [m]</text:p>
          </table:table-cell>
          <table:table-cell table:style-name="ce2" office:value-type="float" office:value="1.415">
            <text:p>1.415</text:p>
          </table:table-cell>
          <table:table-cell table:style-name="ce2" office:value-type="float" office:value="1.476">
            <text:p>1.476</text:p>
          </table:table-cell>
          <table:table-cell table:style-name="ce2" office:value-type="float" office:value="1.744">
            <text:p>1.744</text:p>
          </table:table-cell>
          <table:table-cell table:style-name="ce2" office:value-type="float" office:value="2.141">
            <text:p>2.141</text:p>
          </table:table-cell>
          <table:table-cell table:style-name="ce2" office:value-type="float" office:value="2.791">
            <text:p>2.791</text:p>
          </table:table-cell>
          <table:table-cell table:style-name="ce8" office:value-type="float" office:value="3">
            <text:p>3.000</text:p>
          </table:table-cell>
          <table:table-cell table:style-name="ce2" office:value-type="string">
            <text:p><text:s/></text:p>
          </table:table-cell>
        </table:table-row>
        <table:table-row table:style-name="ro1">
          <table:table-cell office:value-type="string">
            <text:p>[mm]</text:p>
          </table:table-cell>
          <table:table-cell table:style-name="ce6" office:value-type="string">
            <text:p>r _d[m]</text:p>
          </table:table-cell>
          <table:table-cell office:value-type="string">
            <text:p>n rows</text:p>
          </table:table-cell>
          <table:table-cell table:style-name="Default"/>
          <table:table-cell table:number-columns-repeated="6"/>
          <table:table-cell office:value-type="string">
            <text:p>N in ring</text:p>
          </table:table-cell>
          <table:table-cell table:style-name="ce2" office:value-type="string">
            <text:p><text:s/></text:p>
          </table:table-cell>
          <table:table-cell table:number-columns-repeated="5"/>
          <table:table-cell table:style-name="ce6" office:value-type="string">
            <text:p>r [m]</text:p>
          </table:table-cell>
        </table:table-row>
        <table:table-row table:style-name="ro1">
          <table:table-cell table:style-name="ce3" table:formula="of:=([.B108]-[.D32])/[.C108]*[.$D$31]*1000" office:value-type="float" office:value="0.51">
            <text:p>0.510</text:p>
          </table:table-cell>
          <table:table-cell table:style-name="ce8" office:value-type="float" office:value="0.487">
            <text:p>0.487</text:p>
          </table:table-cell>
          <table:table-cell office:value-type="float" office:value="4">
            <text:p>4</text:p>
          </table:table-cell>
          <table:table-cell table:formula="of:=1000*[.$B108]/2*[.$D$27]*[.$B108]/[.D$36]/2/[.$G$26]+[.A108]" office:value-type="float" office:value="0.888461170212766">
            <text:p>0.888</text:p>
          </table:table-cell>
          <table:table-cell table:style-name="ce3" table:formula="of:=1000*[.$B108]/2*[.$D$27]*[.$B108]/[.E$36]/2/[.$G$26]" office:value-type="float" office:value="0.361538109756098">
            <text:p>0.362</text:p>
          </table:table-cell>
          <table:table-cell table:style-name="ce3" table:formula="of:=1000*[.$B108]/2*[.$D$27]*[.$B108]/[.F$36]/2/[.$G$26]" office:value-type="float" office:value="0.30598064793578">
            <text:p>0.306</text:p>
          </table:table-cell>
          <table:table-cell table:style-name="ce3" table:formula="of:=1000*[.$B108]/2*[.$D$27]*[.$B108]/[.G$36]/2/[.$G$26]" office:value-type="float" office:value="0.249243460999533">
            <text:p>0.249</text:p>
          </table:table-cell>
          <table:table-cell table:style-name="ce3" table:formula="of:=1000*[.$B108]/2*[.$D$27]*[.$B108]/[.H$36]/2/[.$G$26]" office:value-type="float" office:value="0.191196793264063">
            <text:p>0.191</text:p>
          </table:table-cell>
          <table:table-cell table:style-name="ce3" table:formula="of:=1000*[.$B108]/2*[.$D$27]*[.$B108]/[.I$36]/2/[.$G$26]" office:value-type="float" office:value="0.17787675">
            <text:p>0.178</text:p>
          </table:table-cell>
          <table:table-cell table:style-name="ce8" office:value-type="string">
            <text:p><text:s/></text:p>
          </table:table-cell>
          <table:table-cell table:style-name="ce14" office:value-type="float" office:value="32">
            <text:p>32</text:p>
          </table:table-cell>
          <table:table-cell table:style-name="ce17" table:formula="of:=[.D108]/[.$B108]*32/[.$K108]/1000" office:value-type="float" office:value="0.0018243555856525">
            <text:p>0.00182</text:p>
          </table:table-cell>
          <table:table-cell table:style-name="ce17" table:formula="of:=[.E108]/[.$B108]*32/[.$K108]/1000" office:value-type="float" office:value="0.000742378048780488">
            <text:p>0.00074</text:p>
          </table:table-cell>
          <table:table-cell table:style-name="ce17" table:formula="of:=[.F108]/[.$B108]*32/[.$K108]/1000" office:value-type="float" office:value="0.000628297018348624">
            <text:p>0.00063</text:p>
          </table:table-cell>
          <table:table-cell table:style-name="ce17" table:formula="of:=[.G108]/[.$B108]*32/[.$K108]/1000" office:value-type="float" office:value="0.000511793554413825">
            <text:p>0.00051</text:p>
          </table:table-cell>
          <table:table-cell table:style-name="ce17" table:formula="of:=[.H108]/[.$B108]*32/[.$K108]/1000" office:value-type="float" office:value="0.000392601218201361">
            <text:p>0.00039</text:p>
          </table:table-cell>
          <table:table-cell table:style-name="ce17" table:formula="of:=[.I108]/[.$B108]*32/[.$K108]/1000" office:value-type="float" office:value="0.00036525">
            <text:p>0.00037</text:p>
          </table:table-cell>
          <table:table-cell table:style-name="ce7" table:formula="of:=[.B108]" office:value-type="float" office:value="0.487">
            <text:p>0.49</text:p>
          </table:table-cell>
        </table:table-row>
        <table:table-row table:style-name="ro1">
          <table:table-cell table:style-name="ce3" table:formula="of:=([.B109]-[.B108])/[.C109]*[.$D$31]*1000" office:value-type="float" office:value="0.435">
            <text:p>0.435</text:p>
          </table:table-cell>
          <table:table-cell table:style-name="ce8" office:value-type="float" office:value="0.574">
            <text:p>0.574</text:p>
          </table:table-cell>
          <table:table-cell office:value-type="float" office:value="4">
            <text:p>4</text:p>
          </table:table-cell>
          <table:table-cell table:formula="of:=1000*[.$B109]/2*[.$D$27]*[.$B109]/[.D$36]/2/[.$G$26]+[.A109]" office:value-type="float" office:value="0.960759574468086">
            <text:p>0.961</text:p>
          </table:table-cell>
          <table:table-cell table:style-name="ce3" table:formula="of:=1000*[.$B109]/2*[.$D$27]*[.$B109]/[.E$36]/2/[.$G$26]" office:value-type="float" office:value="0.50225">
            <text:p>0.502</text:p>
          </table:table-cell>
          <table:table-cell table:style-name="ce3" table:formula="of:=1000*[.$B109]/2*[.$D$27]*[.$B109]/[.F$36]/2/[.$G$26]" office:value-type="float" office:value="0.425069380733945">
            <text:p>0.425</text:p>
          </table:table-cell>
          <table:table-cell table:style-name="ce3" table:formula="of:=1000*[.$B109]/2*[.$D$27]*[.$B109]/[.G$36]/2/[.$G$26]" office:value-type="float" office:value="0.346249883232135">
            <text:p>0.346</text:p>
          </table:table-cell>
          <table:table-cell table:style-name="ce3" table:formula="of:=1000*[.$B109]/2*[.$D$27]*[.$B109]/[.H$36]/2/[.$G$26]" office:value-type="float" office:value="0.265611250447868">
            <text:p>0.266</text:p>
          </table:table-cell>
          <table:table-cell table:style-name="ce3" table:formula="of:=1000*[.$B109]/2*[.$D$27]*[.$B109]/[.I$36]/2/[.$G$26]" office:value-type="float" office:value="0.247107">
            <text:p>0.247</text:p>
          </table:table-cell>
          <table:table-cell table:style-name="ce3"/>
          <table:table-cell table:style-name="ce14" office:value-type="float" office:value="32">
            <text:p>32</text:p>
          </table:table-cell>
          <table:table-cell table:style-name="ce17" table:formula="of:=[.D109]/[.$B109]*32/[.$K109]/1000" office:value-type="float" office:value="0.00167379716806287">
            <text:p>0.00167</text:p>
          </table:table-cell>
          <table:table-cell table:style-name="ce17" table:formula="of:=[.E109]/[.$B109]*32/[.$K109]/1000" office:value-type="float" office:value="0.000875">
            <text:p>0.00088</text:p>
          </table:table-cell>
          <table:table-cell table:style-name="ce17" table:formula="of:=[.F109]/[.$B109]*32/[.$K109]/1000" office:value-type="float" office:value="0.000740538990825688">
            <text:p>0.00074</text:p>
          </table:table-cell>
          <table:table-cell table:style-name="ce17" table:formula="of:=[.G109]/[.$B109]*32/[.$K109]/1000" office:value-type="float" office:value="0.000603222793087342">
            <text:p>0.00060</text:p>
          </table:table-cell>
          <table:table-cell table:style-name="ce17" table:formula="of:=[.H109]/[.$B109]*32/[.$K109]/1000" office:value-type="float" office:value="0.000462737370118237">
            <text:p>0.00046</text:p>
          </table:table-cell>
          <table:table-cell table:style-name="ce17" table:formula="of:=[.I109]/[.$B109]*32/[.$K109]/1000" office:value-type="float" office:value="0.0004305">
            <text:p>0.00043</text:p>
          </table:table-cell>
          <table:table-cell table:style-name="ce7" table:formula="of:=[.B109]" office:value-type="float" office:value="0.574">
            <text:p>0.57</text:p>
          </table:table-cell>
        </table:table-row>
        <table:table-row table:style-name="ro1">
          <table:table-cell table:style-name="ce3" table:formula="of:=([.B110]-[.B109])/[.C110]*[.$D$31]*1000" office:value-type="float" office:value="0.65">
            <text:p>0.650</text:p>
          </table:table-cell>
          <table:table-cell table:style-name="ce8" office:value-type="float" office:value="0.639">
            <text:p>0.639</text:p>
          </table:table-cell>
          <table:table-cell office:value-type="float" office:value="2">
            <text:p>2</text:p>
          </table:table-cell>
          <table:table-cell table:formula="of:=1000*[.$B110]/2*[.$D$27]*[.$B110]/[.D$36]/2/[.$G$26]+[.A110]" office:value-type="float" office:value="1.30157606382979">
            <text:p>1.302</text:p>
          </table:table-cell>
          <table:table-cell table:style-name="ce3" table:formula="of:=1000*[.$B110]/2*[.$D$27]*[.$B110]/[.E$36]/2/[.$G$26]" office:value-type="float" office:value="0.622440548780488">
            <text:p>0.622</text:p>
          </table:table-cell>
          <table:table-cell table:style-name="ce3" table:formula="of:=1000*[.$B110]/2*[.$D$27]*[.$B110]/[.F$36]/2/[.$G$26]" office:value-type="float" office:value="0.526790280963303">
            <text:p>0.527</text:p>
          </table:table-cell>
          <table:table-cell table:style-name="ce3" table:formula="of:=1000*[.$B110]/2*[.$D$27]*[.$B110]/[.G$36]/2/[.$G$26]" office:value-type="float" office:value="0.429108944418496">
            <text:p>0.429</text:p>
          </table:table-cell>
          <table:table-cell table:style-name="ce3" table:formula="of:=1000*[.$B110]/2*[.$D$27]*[.$B110]/[.H$36]/2/[.$G$26]" office:value-type="float" office:value="0.329173145825869">
            <text:p>0.329</text:p>
          </table:table-cell>
          <table:table-cell table:style-name="ce3" table:formula="of:=1000*[.$B110]/2*[.$D$27]*[.$B110]/[.I$36]/2/[.$G$26]" office:value-type="float" office:value="0.30624075">
            <text:p>0.306</text:p>
          </table:table-cell>
          <table:table-cell table:style-name="ce3"/>
          <table:table-cell table:style-name="ce14" office:value-type="float" office:value="32">
            <text:p>32</text:p>
          </table:table-cell>
          <table:table-cell table:style-name="ce17" table:formula="of:=[.D110]/[.$B110]*32/[.$K110]/1000" office:value-type="float" office:value="0.00203689524855992">
            <text:p>0.00204</text:p>
          </table:table-cell>
          <table:table-cell table:style-name="ce17" table:formula="of:=[.E110]/[.$B110]*32/[.$K110]/1000" office:value-type="float" office:value="0.000974085365853659">
            <text:p>0.00097</text:p>
          </table:table-cell>
          <table:table-cell table:style-name="ce17" table:formula="of:=[.F110]/[.$B110]*32/[.$K110]/1000" office:value-type="float" office:value="0.000824397935779817">
            <text:p>0.00082</text:p>
          </table:table-cell>
          <table:table-cell table:style-name="ce17" table:formula="of:=[.G110]/[.$B110]*32/[.$K110]/1000" office:value-type="float" office:value="0.000671531994395143">
            <text:p>0.00067</text:p>
          </table:table-cell>
          <table:table-cell table:style-name="ce17" table:formula="of:=[.H110]/[.$B110]*32/[.$K110]/1000" office:value-type="float" office:value="0.000515137943389466">
            <text:p>0.00052</text:p>
          </table:table-cell>
          <table:table-cell table:style-name="ce17" table:formula="of:=[.I110]/[.$B110]*32/[.$K110]/1000" office:value-type="float" office:value="0.00047925">
            <text:p>0.00048</text:p>
          </table:table-cell>
          <table:table-cell table:style-name="ce7" table:formula="of:=[.B110]" office:value-type="float" office:value="0.639">
            <text:p>0.64</text:p>
          </table:table-cell>
        </table:table-row>
        <table:table-row table:style-name="ro1">
          <table:table-cell table:style-name="ce3" table:formula="of:=([.B111]-[.B110])/[.C111]*[.$D$31]*1000" office:value-type="float" office:value="1.18">
            <text:p>1.180</text:p>
          </table:table-cell>
          <table:table-cell table:style-name="ce8" office:value-type="float" office:value="0.757">
            <text:p>0.757</text:p>
          </table:table-cell>
          <table:table-cell office:value-type="float" office:value="2">
            <text:p>2</text:p>
          </table:table-cell>
          <table:table-cell table:formula="of:=1000*[.$B111]/2*[.$D$27]*[.$B111]/[.D$36]/2/[.$G$26]+[.A111]-([.$D$29] + [.$B111]/[.$B110]*[.$D$30]/2)" office:value-type="float" office:value="1.29827400942297">
            <text:p>1.298</text:p>
          </table:table-cell>
          <table:table-cell table:style-name="ce3" table:formula="of:=1000*[.$B111]/2*[.$D$27]*[.$B111]/[.E$36]/2/[.$G$26]+[.B111]-([.$D$29] + [.$B111]/[.$B110]*[.$D$30]/2)" office:value-type="float" office:value="0.834384420683996">
            <text:p>0.834</text:p>
          </table:table-cell>
          <table:table-cell table:style-name="ce3" table:formula="of:=1000*[.$B111]/2*[.$D$27]*[.$B111]/[.F$36]/2/[.$G$26]+[.C111]-([.$D$29] + [.$B111]/[.$B110]*[.$D$30]/2)" office:value-type="float" office:value="1.94314618576008">
            <text:p>1.943</text:p>
          </table:table-cell>
          <table:table-cell table:style-name="ce3" table:formula="of:=1000*[.$B111]/2*[.$D$27]*[.$B111]/[.G$36]/2/[.$G$26]+[.D111]-([.$D$29] + [.$B111]/[.$B110]*[.$D$30]/2)" office:value-type="float" office:value="1.10433150215558">
            <text:p>1.104</text:p>
          </table:table-cell>
          <table:table-cell table:style-name="ce3" table:formula="of:=1000*[.$B111]/2*[.$D$27]*[.$B111]/[.H$36]/2/[.$G$26]+[.E111]-([.$D$29] + [.$B111]/[.$B110]*[.$D$30]/2)" office:value-type="float" office:value="0.500189245913088">
            <text:p>0.500</text:p>
          </table:table-cell>
          <table:table-cell table:style-name="ce3" table:formula="of:=1000*[.$B111]/2*[.$D$27]*[.$B111]/[.I$36]/2/[.$G$26]+[.F111]-([.$D$29] + [.$B111]/[.$B110]*[.$D$30]/2)" office:value-type="float" office:value="1.57676705156602">
            <text:p>1.577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7" table:formula="of:=[.D111]/[.$B111]*32/[.$K111]/1000" office:value-type="float" office:value="0.000857512555761538">
            <text:p>0.00086</text:p>
          </table:table-cell>
          <table:table-cell table:style-name="ce17" table:formula="of:=[.E111]/[.$B111]*32/[.$K111]/1000" office:value-type="float" office:value="0.000551112563199469">
            <text:p>0.00055</text:p>
          </table:table-cell>
          <table:table-cell table:style-name="ce17" table:formula="of:=[.F111]/[.$B111]*32/[.$K111]/1000" office:value-type="float" office:value="0.00128345190605025">
            <text:p>0.00128</text:p>
          </table:table-cell>
          <table:table-cell table:style-name="ce17" table:formula="of:=[.G111]/[.$B111]*32/[.$K111]/1000" office:value-type="float" office:value="0.0007294131454132">
            <text:p>0.00073</text:p>
          </table:table-cell>
          <table:table-cell table:style-name="ce17" table:formula="of:=[.H111]/[.$B111]*32/[.$K111]/1000" office:value-type="float" office:value="0.000330375988053559">
            <text:p>0.00033</text:p>
          </table:table-cell>
          <table:table-cell table:style-name="ce17" table:formula="of:=[.I111]/[.$B111]*32/[.$K111]/1000" office:value-type="float" office:value="0.00104145776193264">
            <text:p>0.00104</text:p>
          </table:table-cell>
          <table:table-cell table:style-name="ce7" table:formula="of:=[.B111]" office:value-type="float" office:value="0.757">
            <text:p>0.76</text:p>
          </table:table-cell>
        </table:table-row>
        <table:table-row table:style-name="ro1">
          <table:table-cell table:style-name="ce3" table:formula="of:=([.B112]-[.B111])/[.C112]*[.$D$31]*1000" office:value-type="float" office:value="1.11">
            <text:p>1.110</text:p>
          </table:table-cell>
          <table:table-cell table:style-name="ce8" office:value-type="float" office:value="0.868">
            <text:p>0.868</text:p>
          </table:table-cell>
          <table:table-cell office:value-type="float" office:value="2">
            <text:p>2</text:p>
          </table:table-cell>
          <table:table-cell table:formula="of:=1000*[.$B112]/2*[.$D$27]*[.$B112]/[.D$36]/2/[.$G$26]+[.A112]-([.$D$29] + [.$B112]/[.$B111]*[.$D$30]/2)" office:value-type="float" office:value="1.52561448045195">
            <text:p>1.526</text:p>
          </table:table-cell>
          <table:table-cell table:style-name="ce3" table:formula="of:=1000*[.$B112]/2*[.$D$27]*[.$B112]/[.E$36]/2/[.$G$26]+[.B112]-([.$D$29] + [.$B112]/[.$B111]*[.$D$30]/2)" office:value-type="float" office:value="1.22985433514837">
            <text:p>1.230</text:p>
          </table:table-cell>
          <table:table-cell table:style-name="ce3" table:formula="of:=1000*[.$B112]/2*[.$D$27]*[.$B112]/[.F$36]/2/[.$G$26]+[.C112]-([.$D$29] + [.$B112]/[.$B111]*[.$D$30]/2)" office:value-type="float" office:value="2.18536278222825">
            <text:p>2.185</text:p>
          </table:table-cell>
          <table:table-cell table:style-name="ce3" table:formula="of:=1000*[.$B112]/2*[.$D$27]*[.$B112]/[.G$36]/2/[.$G$26]+[.D112]-([.$D$29] + [.$B112]/[.$B111]*[.$D$30]/2)" office:value-type="float" office:value="1.53073803103419">
            <text:p>1.531</text:p>
          </table:table-cell>
          <table:table-cell table:style-name="ce3" table:formula="of:=1000*[.$B112]/2*[.$D$27]*[.$B112]/[.H$36]/2/[.$G$26]+[.E112]-([.$D$29] + [.$B112]/[.$B111]*[.$D$30]/2)" office:value-type="float" office:value="1.0505787754256">
            <text:p>1.051</text:p>
          </table:table-cell>
          <table:table-cell table:style-name="ce3" table:formula="of:=1000*[.$B112]/2*[.$D$27]*[.$B112]/[.I$36]/2/[.$G$26]+[.F112]-([.$D$29] + [.$B112]/[.$B111]*[.$D$30]/2)" office:value-type="float" office:value="1.96377292225468">
            <text:p>1.964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7" table:formula="of:=[.D112]/[.$B112]*32/[.$K112]/1000" office:value-type="float" office:value="0.000878810184592138">
            <text:p>0.00088</text:p>
          </table:table-cell>
          <table:table-cell table:style-name="ce17" table:formula="of:=[.E112]/[.$B112]*32/[.$K112]/1000" office:value-type="float" office:value="0.000708441437297449">
            <text:p>0.00071</text:p>
          </table:table-cell>
          <table:table-cell table:style-name="ce17" table:formula="of:=[.F112]/[.$B112]*32/[.$K112]/1000" office:value-type="float" office:value="0.00125884952893333">
            <text:p>0.00126</text:p>
          </table:table-cell>
          <table:table-cell table:style-name="ce17" table:formula="of:=[.G112]/[.$B112]*32/[.$K112]/1000" office:value-type="float" office:value="0.000881761538614163">
            <text:p>0.00088</text:p>
          </table:table-cell>
          <table:table-cell table:style-name="ce17" table:formula="of:=[.H112]/[.$B112]*32/[.$K112]/1000" office:value-type="float" office:value="0.000605172105659907">
            <text:p>0.00061</text:p>
          </table:table-cell>
          <table:table-cell table:style-name="ce17" table:formula="of:=[.I112]/[.$B112]*32/[.$K112]/1000" office:value-type="float" office:value="0.00113120560037712">
            <text:p>0.00113</text:p>
          </table:table-cell>
          <table:table-cell table:style-name="ce7" table:formula="of:=[.B112]" office:value-type="float" office:value="0.868">
            <text:p>0.87</text:p>
          </table:table-cell>
        </table:table-row>
        <table:table-row table:style-name="ro1">
          <table:table-cell table:style-name="ce3" table:formula="of:=([.B113]-[.B112])/[.C113]*[.$D$31]*1000" office:value-type="float" office:value="1.02">
            <text:p>1.020</text:p>
          </table:table-cell>
          <table:table-cell table:style-name="ce8" office:value-type="float" office:value="0.97">
            <text:p>0.970</text:p>
          </table:table-cell>
          <table:table-cell office:value-type="float" office:value="2">
            <text:p>2</text:p>
          </table:table-cell>
          <table:table-cell table:formula="of:=1000*[.$B113]/2*[.$D$27]*[.$B113]/[.D$36]/2/[.$G$26]+[.A113]-([.$D$29] + [.$B113]/[.$B112]*[.$D$30]/2)" office:value-type="float" office:value="1.74205829002843">
            <text:p>1.742</text:p>
          </table:table-cell>
          <table:table-cell table:style-name="ce3" table:formula="of:=1000*[.$B113]/2*[.$D$27]*[.$B113]/[.E$36]/2/[.$G$26]+[.B113]-([.$D$29] + [.$B113]/[.$B112]*[.$D$30]/2)" office:value-type="float" office:value="1.62492090030347">
            <text:p>1.625</text:p>
          </table:table-cell>
          <table:table-cell table:style-name="ce3" table:formula="of:=1000*[.$B113]/2*[.$D$27]*[.$B113]/[.F$36]/2/[.$G$26]+[.C113]-([.$D$29] + [.$B113]/[.$B112]*[.$D$30]/2)" office:value-type="float" office:value="2.43451260146704">
            <text:p>2.435</text:p>
          </table:table-cell>
          <table:table-cell table:style-name="ce3" table:formula="of:=1000*[.$B113]/2*[.$D$27]*[.$B113]/[.G$36]/2/[.$G$26]+[.D113]-([.$D$29] + [.$B113]/[.$B112]*[.$D$30]/2)" office:value-type="float" office:value="1.95148237154424">
            <text:p>1.951</text:p>
          </table:table-cell>
          <table:table-cell table:style-name="ce3" table:formula="of:=1000*[.$B113]/2*[.$D$27]*[.$B113]/[.H$36]/2/[.$G$26]+[.E113]-([.$D$29] + [.$B113]/[.$B112]*[.$D$30]/2)" office:value-type="float" office:value="1.60406147228682">
            <text:p>1.604</text:p>
          </table:table-cell>
          <table:table-cell table:style-name="ce3" table:formula="of:=1000*[.$B113]/2*[.$D$27]*[.$B113]/[.I$36]/2/[.$G$26]+[.F113]-([.$D$29] + [.$B113]/[.$B112]*[.$D$30]/2)" office:value-type="float" office:value="2.36080972128271">
            <text:p>2.361</text:p>
          </table:table-cell>
          <table:table-cell table:style-name="ce3"/>
          <table:table-cell table:style-name="ce14" office:value-type="float" office:value="64">
            <text:p>64</text:p>
          </table:table-cell>
          <table:table-cell table:style-name="ce17" table:formula="of:=[.D113]/[.$B113]*32/[.$K113]/1000" office:value-type="float" office:value="0.000897968190736306">
            <text:p>0.00090</text:p>
          </table:table-cell>
          <table:table-cell table:style-name="ce17" table:formula="of:=[.E113]/[.$B113]*32/[.$K113]/1000" office:value-type="float" office:value="0.000837588092939935">
            <text:p>0.00084</text:p>
          </table:table-cell>
          <table:table-cell table:style-name="ce17" table:formula="of:=[.F113]/[.$B113]*32/[.$K113]/1000" office:value-type="float" office:value="0.00125490340281806">
            <text:p>0.00125</text:p>
          </table:table-cell>
          <table:table-cell table:style-name="ce17" table:formula="of:=[.G113]/[.$B113]*32/[.$K113]/1000" office:value-type="float" office:value="0.00100591874821868">
            <text:p>0.00101</text:p>
          </table:table-cell>
          <table:table-cell table:style-name="ce17" table:formula="of:=[.H113]/[.$B113]*32/[.$K113]/1000" office:value-type="float" office:value="0.000826835810457125">
            <text:p>0.00083</text:p>
          </table:table-cell>
          <table:table-cell table:style-name="ce17" table:formula="of:=[.I113]/[.$B113]*32/[.$K113]/1000" office:value-type="float" office:value="0.00121691222746532">
            <text:p>0.00122</text:p>
          </table:table-cell>
          <table:table-cell table:style-name="ce7" table:formula="of:=[.B113]" office:value-type="float" office:value="0.97">
            <text:p>0.97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-1"/>
      <style:paragraph-properties style:tab-stop-distance="1.27cm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7P0"/>
    </number:currency-style>
    <number:number-style style:name="N108">
      <number:number number:decimal-places="3" number:min-integer-digits="1"/>
    </number:number-style>
    <number:number-style style:name="N109">
      <number:number number:decimal-places="1" number:min-integer-digits="1"/>
    </number:number-style>
    <number:number-style style:name="N110">
      <number:number number:decimal-places="5"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2-11-14">14/11/2012</text:date>, <text:time>20:30:0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Nigel Hessey</meta:initial-creator>
    <meta:creation-date>2010-11-20T19:16:35</meta:creation-date>
    <meta:generator>OpenOffice.org/3.2$Linux OpenOffice.org_project/320m12$Build-9483</meta:generator>
    <dc:date>2012-11-14T20:30:02</dc:date>
    <dc:creator>Nigel Hessey</dc:creator>
    <meta:editing-duration>PT190H17M28S</meta:editing-duration>
    <meta:editing-cycles>12</meta:editing-cycles>
    <meta:document-statistic meta:table-count="1" meta:cell-count="887" meta:object-count="0"/>
  </office:meta>
</office:document-meta>
</file>