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74cm"/>
    </style:style>
    <style:style style:name="co2" style:family="table-column">
      <style:table-column-properties fo:break-before="auto" style:column-width="2.076cm"/>
    </style:style>
    <style:style style:name="co3" style:family="table-column">
      <style:table-column-properties fo:break-before="auto" style:column-width="1.993cm"/>
    </style:style>
    <style:style style:name="co4" style:family="table-column">
      <style:table-column-properties fo:break-before="auto" style:column-width="4.528cm"/>
    </style:style>
    <style:style style:name="co5" style:family="table-column">
      <style:table-column-properties fo:break-before="auto" style:column-width="1.653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355cm"/>
    </style:style>
    <style:style style:name="co8" style:family="table-column">
      <style:table-column-properties fo:break-before="auto" style:column-width="1.762cm"/>
    </style:style>
    <style:style style:name="co9" style:family="table-column">
      <style:table-column-properties fo:break-before="auto" style:column-width="1.517cm"/>
    </style:style>
    <style:style style:name="co10" style:family="table-column">
      <style:table-column-properties fo:break-before="auto" style:column-width="2.115cm"/>
    </style:style>
    <style:style style:name="co11" style:family="table-column">
      <style:table-column-properties fo:break-before="auto" style:column-width="2.267cm"/>
    </style:style>
    <style:style style:name="co12" style:family="table-column">
      <style:table-column-properties fo:break-before="auto" style:column-width="2.258cm"/>
    </style:style>
    <style:style style:name="co13" style:family="table-column">
      <style:table-column-properties fo:break-before="auto" style:column-width="1.584cm"/>
    </style:style>
    <style:style style:name="ro1" style:family="table-row">
      <style:table-row-properties style:row-height="0.427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236cm" fo:break-before="auto" style:use-optimal-row-height="false"/>
    </style:style>
    <style:style style:name="ro4" style:family="table-row">
      <style:table-row-properties style:row-height="1.26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style:style style:name="ce1" style:family="table-cell" style:parent-style-name="Default">
      <style:table-cell-properties fo:wrap-option="wrap"/>
    </style:style>
    <style:style style:name="ce2" style:family="table-cell" style:parent-style-name="Default" style:data-style-name="N115"/>
    <style:style style:name="ce3" style:family="table-cell" style:parent-style-name="Default" style:data-style-name="N115">
      <style:table-cell-properties fo:wrap-option="wrap"/>
    </style:style>
    <style:style style:name="ce4" style:family="table-cell" style:parent-style-name="Default" style:data-style-name="N113"/>
    <style:style style:name="ce5" style:family="table-cell" style:parent-style-name="Default" style:data-style-name="N113">
      <style:table-cell-properties fo:wrap-option="wrap"/>
    </style:style>
    <style:style style:name="ce6" style:family="table-cell" style:parent-style-name="Default" style:data-style-name="N113">
      <style:text-properties style:font-name="DejaVu Sans" style:font-name-asian="DejaVu Sans1" style:font-name-complex="DejaVu Sans1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weight="bold"/>
    </style:style>
    <style:style style:name="ce8" style:family="table-cell" style:parent-style-name="Default" style:data-style-name="N1"/>
    <style:style style:name="ce9" style:family="table-cell" style:parent-style-name="Default" style:data-style-name="N1">
      <style:table-cell-properties fo:wrap-option="wrap"/>
    </style:style>
    <style:style style:name="ce10" style:family="table-cell" style:parent-style-name="Default" style:data-style-name="N114"/>
    <style:style style:name="ce11" style:family="table-cell" style:parent-style-name="Default" style:data-style-name="N113">
      <style:table-cell-properties fo:background-color="#ffff99" fo:border="0.06pt solid #000000"/>
    </style:style>
    <style:style style:name="ce12" style:family="table-cell" style:parent-style-name="Default">
      <style:table-cell-properties fo:background-color="#ffff99" fo:border="0.06pt solid #000000"/>
    </style:style>
    <style:style style:name="ce13" style:family="table-cell" style:parent-style-name="Default" style:data-style-name="N1">
      <style:table-cell-properties fo:background-color="#ffff99" fo:border="0.06pt solid #000000"/>
    </style:style>
  </office:automatic-styles>
  <office:body>
    <office:spreadsheet>
      <table:calculation-settings table:automatic-find-labels="false"/>
      <table:table table:name="Strips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ce2"/>
        <table:table-column table:style-name="co3" table:default-cell-style-name="ce4"/>
        <table:table-column table:style-name="co4" table:default-cell-style-name="Default"/>
        <table:table-column table:style-name="co5" table:default-cell-style-name="Default"/>
        <table:table-column table:style-name="co6" table:default-cell-style-name="ce4"/>
        <table:table-column table:style-name="co7" table:default-cell-style-name="ce8"/>
        <table:table-column table:style-name="co8" table:default-cell-style-name="ce8"/>
        <table:table-column table:style-name="co9" table:default-cell-style-name="Default"/>
        <table:table-column table:style-name="co10" table:default-cell-style-name="Default"/>
        <table:table-column table:style-name="co11" table:number-columns-repeated="246" table:default-cell-style-name="Default"/>
        <table:table-row table:style-name="ro1">
          <table:table-cell table:number-columns-repeated="256"/>
        </table:table-row>
        <table:table-row table:style-name="ro1">
          <table:table-cell table:number-columns-repeated="15"/>
          <table:table-cell office:value-type="string" calcext:value-type="string">
            <text:p>LTF:</text:p>
          </table:table-cell>
          <table:table-cell office:value-type="float" office:value="405" calcext:value-type="float">
            <text:p>405</text:p>
          </table:table-cell>
          <table:table-cell office:value-type="float" office:value="28" calcext:value-type="float">
            <text:p>28</text:p>
          </table:table-cell>
          <table:table-cell table:number-columns-repeated="238"/>
        </table:table-row>
        <table:table-row table:style-name="ro1">
          <table:table-cell table:number-columns-repeated="3"/>
          <table:table-cell table:style-name="ce7" office:value-type="string" calcext:value-type="string" table:number-columns-spanned="9" table:number-rows-spanned="1">
            <text:p>Radii of cylinders for different numbers of modules</text:p>
          </table:table-cell>
          <table:covered-table-cell table:number-columns-repeated="8"/>
          <table:table-cell table:number-columns-repeated="4"/>
          <table:table-cell office:value-type="float" office:value="562" calcext:value-type="float">
            <text:p>562</text:p>
          </table:table-cell>
          <table:table-cell office:value-type="float" office:value="40" calcext:value-type="float">
            <text:p>40</text:p>
          </table:table-cell>
          <table:table-cell table:number-columns-repeated="238"/>
        </table:table-row>
        <table:table-row table:style-name="ro1">
          <table:table-cell table:number-columns-repeated="16"/>
          <table:table-cell office:value-type="float" office:value="762" calcext:value-type="float">
            <text:p>762</text:p>
          </table:table-cell>
          <table:table-cell office:value-type="float" office:value="56" calcext:value-type="float">
            <text:p>56</text:p>
          </table:table-cell>
          <table:table-cell table:number-columns-repeated="238"/>
        </table:table-row>
        <table:table-row table:style-name="ro2">
          <table:table-cell table:number-columns-repeated="3"/>
          <table:table-cell office:value-type="string" calcext:value-type="string">
            <text:p>Active wafer width (mm)</text:p>
          </table:table-cell>
          <table:table-cell table:style-name="ce4" table:formula="of:=[.N5]" office:value-type="float" office:value="96.64" calcext:value-type="float">
            <text:p>96.640</text:p>
          </table:table-cell>
          <table:table-cell table:number-columns-repeated="4"/>
          <table:table-cell table:style-name="ce4" table:formula="of:=0.0745 * 10 * 128" office:value-type="float" office:value="95.36" calcext:value-type="float">
            <text:p>95.360</text:p>
          </table:table-cell>
          <table:table-cell office:value-type="string" calcext:value-type="string">
            <text:p>old fat guard</text:p>
          </table:table-cell>
          <table:table-cell office:value-type="string" calcext:value-type="string">
            <text:p>96.851 small guard Ingrid </text:p>
          </table:table-cell>
          <table:table-cell/>
          <table:table-cell table:style-name="ce4" table:formula="of:=128*10*0.0755" office:value-type="float" office:value="96.64" calcext:value-type="float">
            <text:p>96.640</text:p>
          </table:table-cell>
          <table:table-cell table:number-columns-repeated="2"/>
          <table:table-cell office:value-type="float" office:value="1000" calcext:value-type="float">
            <text:p>1000</text:p>
          </table:table-cell>
          <table:table-cell office:value-type="float" office:value="72" calcext:value-type="float">
            <text:p>72</text:p>
          </table:table-cell>
          <table:table-cell table:number-columns-repeated="238"/>
        </table:table-row>
        <table:table-row table:style-name="ro1">
          <table:table-cell table:number-columns-repeated="3"/>
          <table:table-cell office:value-type="string" calcext:value-type="string">
            <text:p>Tilt angle (deg)</text:p>
          </table:table-cell>
          <table:table-cell office:value-type="float" office:value="10" calcext:value-type="float">
            <text:p>10</text:p>
          </table:table-cell>
          <table:table-cell table:formula="of:=PI()/180*[.E6]" office:value-type="float" office:value="0.174532925199433" calcext:value-type="float">
            <text:p>0.175</text:p>
          </table:table-cell>
          <table:table-cell office:value-type="string" calcext:value-type="string">
            <text:p>(Rad)</text:p>
          </table:table-cell>
          <table:table-cell table:number-columns-repeated="2"/>
          <table:table-cell office:value-type="float" office:value="16" calcext:value-type="float">
            <text:p>16</text:p>
          </table:table-cell>
          <table:table-cell table:number-columns-repeated="246"/>
        </table:table-row>
        <table:table-row table:style-name="ro2">
          <table:table-cell table:number-columns-repeated="3"/>
          <table:table-cell office:value-type="string" calcext:value-type="string">
            <text:p>Min hermetic pT (GeV)</text:p>
          </table:table-cell>
          <table:table-cell office:value-type="float" office:value="1" calcext:value-type="float">
            <text:p>1</text:p>
          </table:table-cell>
          <table:table-cell table:number-columns-repeated="251"/>
        </table:table-row>
        <table:table-row table:style-name="ro1">
          <table:table-cell table:number-columns-repeated="3"/>
          <table:table-cell office:value-type="string" calcext:value-type="string">
            <text:p>B (T)</text:p>
          </table:table-cell>
          <table:table-cell office:value-type="float" office:value="1.95" calcext:value-type="float">
            <text:p>1.95</text:p>
          </table:table-cell>
          <table:table-cell table:number-columns-repeated="251"/>
        </table:table-row>
        <table:table-row table:style-name="ro1">
          <table:table-cell table:number-columns-repeated="3"/>
          <table:table-cell office:value-type="string" calcext:value-type="string">
            <text:p>rho (mm)</text:p>
          </table:table-cell>
          <table:table-cell table:style-name="ce8" table:formula="of:=[.$E$7]/0.3/[.$E$8] * 1000" office:value-type="float" office:value="1709.40170940171" calcext:value-type="float">
            <text:p>1709</text:p>
          </table:table-cell>
          <table:table-cell table:number-columns-repeated="251"/>
        </table:table-row>
        <table:table-row table:style-name="ro3">
          <table:table-cell table:style-name="ce1" office:value-type="string" calcext:value-type="string">
            <text:p>Number in ring</text:p>
          </table:table-cell>
          <table:table-cell table:style-name="ce3" office:value-type="string" calcext:value-type="string">
            <text:p>Overlap fraction p (%)</text:p>
          </table:table-cell>
          <table:table-cell table:style-name="ce5" office:value-type="string" calcext:value-type="string">
            <text:p>Theta</text:p>
          </table:table-cell>
          <table:table-cell table:style-name="ce1" office:value-type="string" calcext:value-type="string">
            <text:p><text:s/></text:p>
          </table:table-cell>
          <table:table-cell table:style-name="ce1" office:value-type="string" calcext:value-type="string">
            <text:p>Radius+ (mm)</text:p>
          </table:table-cell>
          <table:table-cell table:style-name="ce5" office:value-type="string" calcext:value-type="string">
            <text:p>a</text:p>
          </table:table-cell>
          <table:table-cell table:style-name="ce9" office:value-type="string" calcext:value-type="string">
            <text:p>b</text:p>
          </table:table-cell>
          <table:table-cell table:style-name="ce9" office:value-type="string" calcext:value-type="string">
            <text:p>c</text:p>
          </table:table-cell>
          <table:table-cell table:style-name="ce1" office:value-type="string" calcext:value-type="string">
            <text:p>Radius- (mm)</text:p>
          </table:table-cell>
          <table:table-cell table:style-name="ce1"/>
          <table:table-cell table:style-name="ce5" office:value-type="string" calcext:value-type="string">
            <text:p>alpha (rad)</text:p>
          </table:table-cell>
          <table:table-cell table:style-name="ce1" office:value-type="string" calcext:value-type="string">
            <text:p>alpha (deg)</text:p>
          </table:table-cell>
          <table:table-cell table:number-columns-repeated="2" table:style-name="ce1" office:value-type="string" calcext:value-type="string">
            <text:p><text:s/></text:p>
          </table:table-cell>
          <table:table-cell table:style-name="ce1" table:number-columns-repeated="242"/>
        </table:table-row>
        <table:table-row table:style-name="ro2">
          <table:table-cell office:value-type="float" office:value="24" calcext:value-type="float">
            <text:p>24</text:p>
          </table:table-cell>
          <table:table-cell table:formula="of:=MAX(1; [.A11]*[.$E$5]*SIN([.$F$6])/4/PI()/[.$E$9] * 100)" office:value-type="float" office:value="1.87492713753496" calcext:value-type="float">
            <text:p>1.9</text:p>
          </table:table-cell>
          <table:table-cell table:formula="of:=2*PI()/[.A11]/(1-[.B11]/100)" office:value-type="float" office:value="0.266801725758813" calcext:value-type="float">
            <text:p>0.267</text:p>
          </table:table-cell>
          <table:table-cell/>
          <table:table-cell table:style-name="ce8" table:formula="of:=SQRT((-[.G11]+SQRT([.G11]^2 - 4 * [.F11] * [.H11]))/(2*[.F11]))" office:value-type="float" office:value="354.790077720434" calcext:value-type="float">
            <text:p>355</text:p>
          </table:table-cell>
          <table:table-cell table:formula="of:=SIN([.C11])^2" office:value-type="float" office:value="0.0695100960690722" calcext:value-type="float">
            <text:p>0.070</text:p>
          </table:table-cell>
          <table:table-cell table:formula="of:=(w*SIN(psi)*COS([.C11]))^2 - 2 * (w/2)^2 *(1 + COS([.C11])^2)" office:value-type="float" office:value="-8752.66312055218" calcext:value-type="float">
            <text:p>-8753</text:p>
          </table:table-cell>
          <table:table-cell table:formula="of:=(w/2)^4 * SIN([.C11])^2" office:value-type="float" office:value="378927.034615069" calcext:value-type="float">
            <text:p>378927</text:p>
          </table:table-cell>
          <table:table-cell table:style-name="ce4" table:formula="of:=SQRT((-[.G11]-SQRT([.G11]^2 - 4 * [.F11] * [.H11]))/(2*[.F11]))" office:value-type="float" office:value="6.58085596700255" calcext:value-type="float">
            <text:p>6.581</text:p>
          </table:table-cell>
          <table:table-cell table:style-name="ce10" office:value-type="string" calcext:value-type="string">
            <text:p><text:s/></text:p>
          </table:table-cell>
          <table:table-cell table:style-name="ce4" table:formula="of:=ATAN(1/SQRT((2*[.$E$9]/[.E11])^2 - 1))" office:value-type="float" office:value="0.103963275346945" calcext:value-type="float">
            <text:p>0.104</text:p>
          </table:table-cell>
          <table:table-cell table:style-name="ce4" table:formula="of:=[.K11] * 180/PI()" office:value-type="float" office:value="5.95665690173643" calcext:value-type="float">
            <text:p>5.957</text:p>
          </table:table-cell>
          <table:table-cell table:number-columns-repeated="2"/>
          <table:table-cell table:formula="of:=COS(PI()/2 - [.F6])" office:value-type="float" office:value="0.17364817766693" calcext:value-type="float">
            <text:p>0.17</text:p>
          </table:table-cell>
          <table:table-cell table:number-columns-repeated="241"/>
        </table:table-row>
        <table:table-row table:style-name="ro2">
          <table:table-cell office:value-type="float" office:value="25" calcext:value-type="float">
            <text:p>25</text:p>
          </table:table-cell>
          <table:table-cell table:formula="of:=MAX(1; [.A12]*[.$E$5]*SIN([.$F$6])/4/PI()/[.$E$9] * 100)" office:value-type="float" office:value="1.95304910159892" calcext:value-type="float">
            <text:p>2.0</text:p>
          </table:table-cell>
          <table:table-cell table:formula="of:=2*PI()/[.A12]/(1-[.B12]/100)" office:value-type="float" office:value="0.25633373601553" calcext:value-type="float">
            <text:p>0.256</text:p>
          </table:table-cell>
          <table:table-cell/>
          <table:table-cell table:style-name="ce8" table:formula="of:=SQRT((-[.G12]+SQRT([.G12]^2 - 4 * [.F12] * [.H12]))/(2*[.F12]))" office:value-type="float" office:value="369.433155088477" calcext:value-type="float">
            <text:p>369</text:p>
          </table:table-cell>
          <table:table-cell table:formula="of:=SIN([.C12])^2" office:value-type="float" office:value="0.0642803974632969" calcext:value-type="float">
            <text:p>0.064</text:p>
          </table:table-cell>
          <table:table-cell table:formula="of:=(w*SIN(psi)*COS([.C12]))^2 - 2 * (w/2)^2 *(1 + COS([.C12])^2)" office:value-type="float" office:value="-8775.61119890116" calcext:value-type="float">
            <text:p>-8776</text:p>
          </table:table-cell>
          <table:table-cell table:formula="of:=(w/2)^4 * SIN([.C12])^2" office:value-type="float" office:value="350417.878439428" calcext:value-type="float">
            <text:p>350418</text:p>
          </table:table-cell>
          <table:table-cell table:number-columns-repeated="2"/>
          <table:table-cell table:style-name="ce4" table:formula="of:=ATAN(1/SQRT((2*[.$E$9]/[.E12])^2 - 1))" office:value-type="float" office:value="0.108270608056106" calcext:value-type="float">
            <text:p>0.108</text:p>
          </table:table-cell>
          <table:table-cell table:style-name="ce4" table:formula="of:=[.K12] * 180/PI()" office:value-type="float" office:value="6.20344888693001" calcext:value-type="float">
            <text:p>6.203</text:p>
          </table:table-cell>
          <table:table-cell table:number-columns-repeated="244"/>
        </table:table-row>
        <table:table-row table:style-name="ro2">
          <table:table-cell office:value-type="float" office:value="26" calcext:value-type="float">
            <text:p>26</text:p>
          </table:table-cell>
          <table:table-cell table:formula="of:=MAX(1; [.A13]*[.$E$5]*SIN([.$F$6])/4/PI()/[.$E$9] * 100)" office:value-type="float" office:value="2.03117106566288" calcext:value-type="float">
            <text:p>2.0</text:p>
          </table:table-cell>
          <table:table-cell table:formula="of:=2*PI()/[.A13]/(1-[.B13]/100)" office:value-type="float" office:value="0.246671289206726" calcext:value-type="float">
            <text:p>0.247</text:p>
          </table:table-cell>
          <table:table-cell/>
          <table:table-cell table:style-name="ce8" table:formula="of:=SQRT((-[.G13]+SQRT([.G13]^2 - 4 * [.F13] * [.H13]))/(2*[.F13]))" office:value-type="float" office:value="384.046691231263" calcext:value-type="float">
            <text:p>384</text:p>
          </table:table-cell>
          <table:table-cell table:formula="of:=SIN([.C13])^2" office:value-type="float" office:value="0.0596225857341403" calcext:value-type="float">
            <text:p>0.060</text:p>
          </table:table-cell>
          <table:table-cell table:formula="of:=(w*SIN(psi)*COS([.C13]))^2 - 2 * (w/2)^2 *(1 + COS([.C13])^2)" office:value-type="float" office:value="-8796.04982004416" calcext:value-type="float">
            <text:p>-8796</text:p>
          </table:table-cell>
          <table:table-cell table:formula="of:=(w/2)^4 * SIN([.C13])^2" office:value-type="float" office:value="325026.303889297" calcext:value-type="float">
            <text:p>325026</text:p>
          </table:table-cell>
          <table:table-cell table:number-columns-repeated="2"/>
          <table:table-cell table:style-name="ce4" table:formula="of:=ATAN(1/SQRT((2*[.$E$9]/[.E13])^2 - 1))" office:value-type="float" office:value="0.112571262516322" calcext:value-type="float">
            <text:p>0.113</text:p>
          </table:table-cell>
          <table:table-cell table:style-name="ce4" table:formula="of:=[.K13] * 180/PI()" office:value-type="float" office:value="6.44985823664452" calcext:value-type="float">
            <text:p>6.450</text:p>
          </table:table-cell>
          <table:table-cell table:number-columns-repeated="244"/>
        </table:table-row>
        <table:table-row table:style-name="ro2">
          <table:table-cell office:value-type="float" office:value="27" calcext:value-type="float">
            <text:p>27</text:p>
          </table:table-cell>
          <table:table-cell table:formula="of:=MAX(1; [.A14]*[.$E$5]*SIN([.$F$6])/4/PI()/[.$E$9] * 100)" office:value-type="float" office:value="2.10929302972684" calcext:value-type="float">
            <text:p>2.1</text:p>
          </table:table-cell>
          <table:table-cell table:formula="of:=2*PI()/[.A14]/(1-[.B14]/100)" office:value-type="float" office:value="0.237724881283415" calcext:value-type="float">
            <text:p>0.238</text:p>
          </table:table-cell>
          <table:table-cell/>
          <table:table-cell table:style-name="ce8" table:formula="of:=SQRT((-[.G14]+SQRT([.G14]^2 - 4 * [.F14] * [.H14]))/(2*[.F14]))" office:value-type="float" office:value="398.631344319889" calcext:value-type="float">
            <text:p>399</text:p>
          </table:table-cell>
          <table:table-cell table:formula="of:=SIN([.C14])^2" office:value-type="float" office:value="0.0554565310148526" calcext:value-type="float">
            <text:p>0.055</text:p>
          </table:table-cell>
          <table:table-cell table:formula="of:=(w*SIN(psi)*COS([.C14]))^2 - 2 * (w/2)^2 *(1 + COS([.C14])^2)" office:value-type="float" office:value="-8814.33059630129" calcext:value-type="float">
            <text:p>-8814</text:p>
          </table:table-cell>
          <table:table-cell table:formula="of:=(w/2)^4 * SIN([.C14])^2" office:value-type="float" office:value="302315.49135848" calcext:value-type="float">
            <text:p>302315</text:p>
          </table:table-cell>
          <table:table-cell table:number-columns-repeated="2"/>
          <table:table-cell table:style-name="ce4" table:formula="of:=ATAN(1/SQRT((2*[.$E$9]/[.E14])^2 - 1))" office:value-type="float" office:value="0.116865502606775" calcext:value-type="float">
            <text:p>0.117</text:p>
          </table:table-cell>
          <table:table-cell table:style-name="ce4" table:formula="of:=[.K14] * 180/PI()" office:value-type="float" office:value="6.69590007004334" calcext:value-type="float">
            <text:p>6.696</text:p>
          </table:table-cell>
          <table:table-cell table:number-columns-repeated="244"/>
        </table:table-row>
        <table:table-row table:style-name="ro2">
          <table:table-cell office:value-type="float" office:value="28" calcext:value-type="float">
            <text:p>28</text:p>
          </table:table-cell>
          <table:table-cell table:formula="of:=MAX(1; [.A15]*[.$E$5]*SIN([.$F$6])/4/PI()/[.$E$9] * 100)" office:value-type="float" office:value="2.18741499379079" calcext:value-type="float">
            <text:p>2.2</text:p>
          </table:table-cell>
          <table:table-cell table:formula="of:=2*PI()/[.A15]/(1-[.B15]/100)" office:value-type="float" office:value="0.229417794491546" calcext:value-type="float">
            <text:p>0.229</text:p>
          </table:table-cell>
          <table:table-cell/>
          <table:table-cell table:style-name="ce8" table:formula="of:=SQRT((-[.G15]+SQRT([.G15]^2 - 4 * [.F15] * [.H15]))/(2*[.F15]))" office:value-type="float" office:value="413.187677590266" calcext:value-type="float">
            <text:p>413</text:p>
          </table:table-cell>
          <table:table-cell table:formula="of:=SIN([.C15])^2" office:value-type="float" office:value="0.0517155859911381" calcext:value-type="float">
            <text:p>0.052</text:p>
          </table:table-cell>
          <table:table-cell table:formula="of:=(w*SIN(psi)*COS([.C15]))^2 - 2 * (w/2)^2 *(1 + COS([.C15])^2)" office:value-type="float" office:value="-8830.74597813776" calcext:value-type="float">
            <text:p>-8831</text:p>
          </table:table-cell>
          <table:table-cell table:formula="of:=(w/2)^4 * SIN([.C15])^2" office:value-type="float" office:value="281922.119968437" calcext:value-type="float">
            <text:p>281922</text:p>
          </table:table-cell>
          <table:table-cell table:number-columns-repeated="2"/>
          <table:table-cell table:style-name="ce4" table:formula="of:=ATAN(1/SQRT((2*[.$E$9]/[.E15])^2 - 1))" office:value-type="float" office:value="0.121153564010202" calcext:value-type="float">
            <text:p>0.121</text:p>
          </table:table-cell>
          <table:table-cell table:style-name="ce4" table:formula="of:=[.K15] * 180/PI()" office:value-type="float" office:value="6.94158789075267" calcext:value-type="float">
            <text:p>6.942</text:p>
          </table:table-cell>
          <table:table-cell table:number-columns-repeated="244"/>
        </table:table-row>
        <table:table-row table:style-name="ro2">
          <table:table-cell office:value-type="float" office:value="29" calcext:value-type="float">
            <text:p>29</text:p>
          </table:table-cell>
          <table:table-cell table:formula="of:=MAX(1; [.A16]*[.$E$5]*SIN([.$F$6])/4/PI()/[.$E$9] * 100)" office:value-type="float" office:value="2.26553695785475" calcext:value-type="float">
            <text:p>2.3</text:p>
          </table:table-cell>
          <table:table-cell table:formula="of:=2*PI()/[.A16]/(1-[.B16]/100)" office:value-type="float" office:value="0.221683892838403" calcext:value-type="float">
            <text:p>0.222</text:p>
          </table:table-cell>
          <table:table-cell/>
          <table:table-cell table:style-name="ce8" table:formula="of:=SQRT((-[.G16]+SQRT([.G16]^2 - 4 * [.F16] * [.H16]))/(2*[.F16]))" office:value-type="float" office:value="427.716175889176" calcext:value-type="float">
            <text:p>428</text:p>
          </table:table-cell>
          <table:table-cell table:formula="of:=SIN([.C16])^2" office:value-type="float" office:value="0.0483439688654983" calcext:value-type="float">
            <text:p>0.048</text:p>
          </table:table-cell>
          <table:table-cell table:formula="of:=(w*SIN(psi)*COS([.C16]))^2 - 2 * (w/2)^2 *(1 + COS([.C16])^2)" office:value-type="float" office:value="-8845.54073779685" calcext:value-type="float">
            <text:p>-8846</text:p>
          </table:table-cell>
          <table:table-cell table:formula="of:=(w/2)^4 * SIN([.C16])^2" office:value-type="float" office:value="263542.10107152" calcext:value-type="float">
            <text:p>263542</text:p>
          </table:table-cell>
          <table:table-cell table:number-columns-repeated="2"/>
          <table:table-cell table:style-name="ce4" table:formula="of:=ATAN(1/SQRT((2*[.$E$9]/[.E16])^2 - 1))" office:value-type="float" office:value="0.125435659064585" calcext:value-type="float">
            <text:p>0.125</text:p>
          </table:table-cell>
          <table:table-cell table:style-name="ce4" table:formula="of:=[.K16] * 180/PI()" office:value-type="float" office:value="7.18693386484262" calcext:value-type="float">
            <text:p>7.187</text:p>
          </table:table-cell>
          <table:table-cell table:number-columns-repeated="244"/>
        </table:table-row>
        <table:table-row table:style-name="ro2">
          <table:table-cell office:value-type="float" office:value="30" calcext:value-type="float">
            <text:p>30</text:p>
          </table:table-cell>
          <table:table-cell table:formula="of:=MAX(1; [.A17]*[.$E$5]*SIN([.$F$6])/4/PI()/[.$E$9] * 100)" office:value-type="float" office:value="2.34365892191871" calcext:value-type="float">
            <text:p>2.3</text:p>
          </table:table-cell>
          <table:table-cell table:formula="of:=2*PI()/[.A17]/(1-[.B17]/100)" office:value-type="float" office:value="0.214465858465721" calcext:value-type="float">
            <text:p>0.214</text:p>
          </table:table-cell>
          <table:table-cell/>
          <table:table-cell table:style-name="ce8" table:formula="of:=SQRT((-[.G17]+SQRT([.G17]^2 - 4 * [.F17] * [.H17]))/(2*[.F17]))" office:value-type="float" office:value="442.217258871837" calcext:value-type="float">
            <text:p>442</text:p>
          </table:table-cell>
          <table:table-cell table:formula="of:=SIN([.C17])^2" office:value-type="float" office:value="0.0452947165293331" calcext:value-type="float">
            <text:p>0.045</text:p>
          </table:table-cell>
          <table:table-cell table:formula="of:=(w*SIN(psi)*COS([.C17]))^2 - 2 * (w/2)^2 *(1 + COS([.C17])^2)" office:value-type="float" office:value="-8858.92095084371" calcext:value-type="float">
            <text:p>-8859</text:p>
          </table:table-cell>
          <table:table-cell table:formula="of:=(w/2)^4 * SIN([.C17])^2" office:value-type="float" office:value="246919.420182287" calcext:value-type="float">
            <text:p>246919</text:p>
          </table:table-cell>
          <table:table-cell table:number-columns-repeated="2"/>
          <table:table-cell table:style-name="ce4" table:formula="of:=ATAN(1/SQRT((2*[.$E$9]/[.E17])^2 - 1))" office:value-type="float" office:value="0.129711980635267" calcext:value-type="float">
            <text:p>0.130</text:p>
          </table:table-cell>
          <table:table-cell table:style-name="ce4" table:formula="of:=[.K17] * 180/PI()" office:value-type="float" office:value="7.43194904268347" calcext:value-type="float">
            <text:p>7.432</text:p>
          </table:table-cell>
          <table:table-cell table:number-columns-repeated="244"/>
        </table:table-row>
        <table:table-row table:style-name="ro2">
          <table:table-cell office:value-type="float" office:value="31" calcext:value-type="float">
            <text:p>31</text:p>
          </table:table-cell>
          <table:table-cell table:formula="of:=MAX(1; [.A18]*[.$E$5]*SIN([.$F$6])/4/PI()/[.$E$9] * 100)" office:value-type="float" office:value="2.42178088598266" calcext:value-type="float">
            <text:p>2.4</text:p>
          </table:table-cell>
          <table:table-cell table:formula="of:=2*PI()/[.A18]/(1-[.B18]/100)" office:value-type="float" office:value="0.207713769369949" calcext:value-type="float">
            <text:p>0.208</text:p>
          </table:table-cell>
          <table:table-cell/>
          <table:table-cell table:style-name="ce8" table:formula="of:=SQRT((-[.G18]+SQRT([.G18]^2 - 4 * [.F18] * [.H18]))/(2*[.F18]))" office:value-type="float" office:value="456.691291616697" calcext:value-type="float">
            <text:p>457</text:p>
          </table:table-cell>
          <table:table-cell table:formula="of:=SIN([.C18])^2" office:value-type="float" office:value="0.0425280712258308" calcext:value-type="float">
            <text:p>0.043</text:p>
          </table:table-cell>
          <table:table-cell table:formula="of:=(w*SIN(psi)*COS([.C18]))^2 - 2 * (w/2)^2 *(1 + COS([.C18])^2)" office:value-type="float" office:value="-8871.06107553819" calcext:value-type="float">
            <text:p>-8871</text:p>
          </table:table-cell>
          <table:table-cell table:formula="of:=(w/2)^4 * SIN([.C18])^2" office:value-type="float" office:value="231837.342038615" calcext:value-type="float">
            <text:p>231837</text:p>
          </table:table-cell>
          <table:table-cell table:number-columns-repeated="2"/>
          <table:table-cell table:style-name="ce4" table:formula="of:=ATAN(1/SQRT((2*[.$E$9]/[.E18])^2 - 1))" office:value-type="float" office:value="0.133982705231488" calcext:value-type="float">
            <text:p>0.134</text:p>
          </table:table-cell>
          <table:table-cell table:style-name="ce4" table:formula="of:=[.K18] * 180/PI()" office:value-type="float" office:value="7.67664353750964" calcext:value-type="float">
            <text:p>7.677</text:p>
          </table:table-cell>
          <table:table-cell table:number-columns-repeated="244"/>
        </table:table-row>
        <table:table-row table:style-name="ro2">
          <table:table-cell office:value-type="float" office:value="32" calcext:value-type="float">
            <text:p>32</text:p>
          </table:table-cell>
          <table:table-cell table:formula="of:=MAX(1; [.A19]*[.$E$5]*SIN([.$F$6])/4/PI()/[.$E$9] * 100)" office:value-type="float" office:value="2.49990285004662" calcext:value-type="float">
            <text:p>2.5</text:p>
          </table:table-cell>
          <table:table-cell table:formula="of:=2*PI()/[.A19]/(1-[.B19]/100)" office:value-type="float" office:value="0.201383943799953" calcext:value-type="float">
            <text:p>0.201</text:p>
          </table:table-cell>
          <table:table-cell/>
          <table:table-cell table:style-name="ce8" table:formula="of:=SQRT((-[.G19]+SQRT([.G19]^2 - 4 * [.F19] * [.H19]))/(2*[.F19]))" office:value-type="float" office:value="471.138593229182" calcext:value-type="float">
            <text:p>471</text:p>
          </table:table-cell>
          <table:table-cell table:formula="of:=SIN([.C19])^2" office:value-type="float" office:value="0.0400101995182402" calcext:value-type="float">
            <text:p>0.040</text:p>
          </table:table-cell>
          <table:table-cell table:formula="of:=(w*SIN(psi)*COS([.C19]))^2 - 2 * (w/2)^2 *(1 + COS([.C19])^2)" office:value-type="float" office:value="-8882.10957404146" calcext:value-type="float">
            <text:p>-8882</text:p>
          </table:table-cell>
          <table:table-cell table:formula="of:=(w/2)^4 * SIN([.C19])^2" office:value-type="float" office:value="218111.42719093" calcext:value-type="float">
            <text:p>218111</text:p>
          </table:table-cell>
          <table:table-cell table:number-columns-repeated="2"/>
          <table:table-cell table:style-name="ce4" table:formula="of:=ATAN(1/SQRT((2*[.$E$9]/[.E19])^2 - 1))" office:value-type="float" office:value="0.138247995534553" calcext:value-type="float">
            <text:p>0.138</text:p>
          </table:table-cell>
          <table:table-cell table:style-name="ce4" table:formula="of:=[.K19] * 180/PI()" office:value-type="float" office:value="7.92102667027332" calcext:value-type="float">
            <text:p>7.921</text:p>
          </table:table-cell>
          <table:table-cell table:number-columns-repeated="244"/>
        </table:table-row>
        <table:table-row table:style-name="ro2">
          <table:table-cell office:value-type="float" office:value="33" calcext:value-type="float">
            <text:p>33</text:p>
          </table:table-cell>
          <table:table-cell table:formula="of:=MAX(1; [.A20]*[.$E$5]*SIN([.$F$6])/4/PI()/[.$E$9] * 100)" office:value-type="float" office:value="2.57802481411058" calcext:value-type="float">
            <text:p>2.6</text:p>
          </table:table-cell>
          <table:table-cell table:formula="of:=2*PI()/[.A20]/(1-[.B20]/100)" office:value-type="float" office:value="0.19543799476424" calcext:value-type="float">
            <text:p>0.195</text:p>
          </table:table-cell>
          <table:table-cell/>
          <table:table-cell table:style-name="ce8" table:formula="of:=SQRT((-[.G20]+SQRT([.G20]^2 - 4 * [.F20] * [.H20]))/(2*[.F20]))" office:value-type="float" office:value="485.55944386576" calcext:value-type="float">
            <text:p>486</text:p>
          </table:table-cell>
          <table:table-cell table:formula="of:=SIN([.C20])^2" office:value-type="float" office:value="0.0377121680192956" calcext:value-type="float">
            <text:p>0.038</text:p>
          </table:table-cell>
          <table:table-cell table:formula="of:=(w*SIN(psi)*COS([.C20]))^2 - 2 * (w/2)^2 *(1 + COS([.C20])^2)" office:value-type="float" office:value="-8892.19340694686" calcext:value-type="float">
            <text:p>-8892</text:p>
          </table:table-cell>
          <table:table-cell table:formula="of:=(w/2)^4 * SIN([.C20])^2" office:value-type="float" office:value="205583.948298054" calcext:value-type="float">
            <text:p>205584</text:p>
          </table:table-cell>
          <table:table-cell table:number-columns-repeated="2"/>
          <table:table-cell table:style-name="ce4" table:formula="of:=ATAN(1/SQRT((2*[.$E$9]/[.E20])^2 - 1))" office:value-type="float" office:value="0.142508002463825" calcext:value-type="float">
            <text:p>0.143</text:p>
          </table:table-cell>
          <table:table-cell table:style-name="ce4" table:formula="of:=[.K20] * 180/PI()" office:value-type="float" office:value="8.16510708801713" calcext:value-type="float">
            <text:p>8.165</text:p>
          </table:table-cell>
          <table:table-cell table:number-columns-repeated="244"/>
        </table:table-row>
        <table:table-row table:style-name="ro2">
          <table:table-cell office:value-type="float" office:value="34" calcext:value-type="float">
            <text:p>34</text:p>
          </table:table-cell>
          <table:table-cell table:formula="of:=MAX(1; [.A21]*[.$E$5]*SIN([.$F$6])/4/PI()/[.$E$9] * 100)" office:value-type="float" office:value="2.65614677817453" calcext:value-type="float">
            <text:p>2.7</text:p>
          </table:table-cell>
          <table:table-cell table:formula="of:=2*PI()/[.A21]/(1-[.B21]/100)" office:value-type="float" office:value="0.189842051389835" calcext:value-type="float">
            <text:p>0.190</text:p>
          </table:table-cell>
          <table:table-cell/>
          <table:table-cell table:style-name="ce8" table:formula="of:=SQRT((-[.G21]+SQRT([.G21]^2 - 4 * [.F21] * [.H21]))/(2*[.F21]))" office:value-type="float" office:value="499.954090507014" calcext:value-type="float">
            <text:p>500</text:p>
          </table:table-cell>
          <table:table-cell table:formula="of:=SIN([.C21])^2" office:value-type="float" office:value="0.0356091190081991" calcext:value-type="float">
            <text:p>0.036</text:p>
          </table:table-cell>
          <table:table-cell table:formula="of:=(w*SIN(psi)*COS([.C21]))^2 - 2 * (w/2)^2 *(1 + COS([.C21])^2)" office:value-type="float" office:value="-8901.42165069786" calcext:value-type="float">
            <text:p>-8901</text:p>
          </table:table-cell>
          <table:table-cell table:formula="of:=(w/2)^4 * SIN([.C21])^2" office:value-type="float" office:value="194119.39608922" calcext:value-type="float">
            <text:p>194119</text:p>
          </table:table-cell>
          <table:table-cell table:number-columns-repeated="2"/>
          <table:table-cell table:style-name="ce4" table:formula="of:=ATAN(1/SQRT((2*[.$E$9]/[.E21])^2 - 1))" office:value-type="float" office:value="0.146762866876685" calcext:value-type="float">
            <text:p>0.147</text:p>
          </table:table-cell>
          <table:table-cell table:style-name="ce4" table:formula="of:=[.K21] * 180/PI()" office:value-type="float" office:value="8.40889286127439" calcext:value-type="float">
            <text:p>8.409</text:p>
          </table:table-cell>
          <table:table-cell table:number-columns-repeated="244"/>
        </table:table-row>
        <table:table-row table:style-name="ro2">
          <table:table-cell office:value-type="float" office:value="35" calcext:value-type="float">
            <text:p>35</text:p>
          </table:table-cell>
          <table:table-cell table:formula="of:=MAX(1; [.A22]*[.$E$5]*SIN([.$F$6])/4/PI()/[.$E$9] * 100)" office:value-type="float" office:value="2.73426874223849" calcext:value-type="float">
            <text:p>2.7</text:p>
          </table:table-cell>
          <table:table-cell table:formula="of:=2*PI()/[.A22]/(1-[.B22]/100)" office:value-type="float" office:value="0.184566113762504" calcext:value-type="float">
            <text:p>0.185</text:p>
          </table:table-cell>
          <table:table-cell/>
          <table:table-cell table:style-name="ce8" table:formula="of:=SQRT((-[.G22]+SQRT([.G22]^2 - 4 * [.F22] * [.H22]))/(2*[.F22]))" office:value-type="float" office:value="514.322751732399" calcext:value-type="float">
            <text:p>514</text:p>
          </table:table-cell>
          <table:table-cell table:formula="of:=SIN([.C22])^2" office:value-type="float" office:value="0.0336796027748656" calcext:value-type="float">
            <text:p>0.034</text:p>
          </table:table-cell>
          <table:table-cell table:formula="of:=(w*SIN(psi)*COS([.C22]))^2 - 2 * (w/2)^2 *(1 + COS([.C22])^2)" office:value-type="float" office:value="-8909.88842728213" calcext:value-type="float">
            <text:p>-8910</text:p>
          </table:table-cell>
          <table:table-cell table:formula="of:=(w/2)^4 * SIN([.C22])^2" office:value-type="float" office:value="183600.839708401" calcext:value-type="float">
            <text:p>183601</text:p>
          </table:table-cell>
          <table:table-cell table:number-columns-repeated="2"/>
          <table:table-cell table:style-name="ce4" table:formula="of:=ATAN(1/SQRT((2*[.$E$9]/[.E22])^2 - 1))" office:value-type="float" office:value="0.151012720976358" calcext:value-type="float">
            <text:p>0.151</text:p>
          </table:table-cell>
          <table:table-cell table:style-name="ce4" table:formula="of:=[.K22] * 180/PI()" office:value-type="float" office:value="8.65239156473203" calcext:value-type="float">
            <text:p>8.652</text:p>
          </table:table-cell>
          <table:table-cell table:number-columns-repeated="244"/>
        </table:table-row>
        <table:table-row table:style-name="ro2">
          <table:table-cell office:value-type="float" office:value="36" calcext:value-type="float">
            <text:p>36</text:p>
          </table:table-cell>
          <table:table-cell table:formula="of:=MAX(1; [.A23]*[.$E$5]*SIN([.$F$6])/4/PI()/[.$E$9] * 100)" office:value-type="float" office:value="2.81239070630245" calcext:value-type="float">
            <text:p>2.8</text:p>
          </table:table-cell>
          <table:table-cell table:formula="of:=2*PI()/[.A23]/(1-[.B23]/100)" office:value-type="float" office:value="0.179583515293601" calcext:value-type="float">
            <text:p>0.180</text:p>
          </table:table-cell>
          <table:table-cell/>
          <table:table-cell table:style-name="ce8" table:formula="of:=SQRT((-[.G23]+SQRT([.G23]^2 - 4 * [.F23] * [.H23]))/(2*[.F23]))" office:value-type="float" office:value="528.665621692649" calcext:value-type="float">
            <text:p>529</text:p>
          </table:table-cell>
          <table:table-cell table:formula="of:=SIN([.C23])^2" office:value-type="float" office:value="0.0319050336875772" calcext:value-type="float">
            <text:p>0.032</text:p>
          </table:table-cell>
          <table:table-cell table:formula="of:=(w*SIN(psi)*COS([.C23]))^2 - 2 * (w/2)^2 *(1 + COS([.C23])^2)" office:value-type="float" office:value="-8917.67529102335" calcext:value-type="float">
            <text:p>-8918</text:p>
          </table:table-cell>
          <table:table-cell table:formula="of:=(w/2)^4 * SIN([.C23])^2" office:value-type="float" office:value="173926.961523891" calcext:value-type="float">
            <text:p>173927</text:p>
          </table:table-cell>
          <table:table-cell table:number-columns-repeated="2"/>
          <table:table-cell table:style-name="ce4" table:formula="of:=ATAN(1/SQRT((2*[.$E$9]/[.E23])^2 - 1))" office:value-type="float" office:value="0.155257689484952" calcext:value-type="float">
            <text:p>0.155</text:p>
          </table:table-cell>
          <table:table-cell table:style-name="ce4" table:formula="of:=[.K23] * 180/PI()" office:value-type="float" office:value="8.89561034444043" calcext:value-type="float">
            <text:p>8.896</text:p>
          </table:table-cell>
          <table:table-cell table:number-columns-repeated="244"/>
        </table:table-row>
        <table:table-row table:style-name="ro2">
          <table:table-cell office:value-type="float" office:value="37" calcext:value-type="float">
            <text:p>37</text:p>
          </table:table-cell>
          <table:table-cell table:formula="of:=MAX(1; [.A24]*[.$E$5]*SIN([.$F$6])/4/PI()/[.$E$9] * 100)" office:value-type="float" office:value="2.8905126703664" calcext:value-type="float">
            <text:p>2.9</text:p>
          </table:table-cell>
          <table:table-cell table:formula="of:=2*PI()/[.A24]/(1-[.B24]/100)" office:value-type="float" office:value="0.174870472270675" calcext:value-type="float">
            <text:p>0.175</text:p>
          </table:table-cell>
          <table:table-cell/>
          <table:table-cell table:style-name="ce8" table:formula="of:=SQRT((-[.G24]+SQRT([.G24]^2 - 4 * [.F24] * [.H24]))/(2*[.F24]))" office:value-type="float" office:value="542.982873432977" calcext:value-type="float">
            <text:p>543</text:p>
          </table:table-cell>
          <table:table-cell table:formula="of:=SIN([.C24])^2" office:value-type="float" office:value="0.0302692445626795" calcext:value-type="float">
            <text:p>0.030</text:p>
          </table:table-cell>
          <table:table-cell table:formula="of:=(w*SIN(psi)*COS([.C24]))^2 - 2 * (w/2)^2 *(1 + COS([.C24])^2)" office:value-type="float" office:value="-8924.85318402068" calcext:value-type="float">
            <text:p>-8925</text:p>
          </table:table-cell>
          <table:table-cell table:formula="of:=(w/2)^4 * SIN([.C24])^2" office:value-type="float" office:value="165009.627821214" calcext:value-type="float">
            <text:p>165010</text:p>
          </table:table-cell>
          <table:table-cell table:number-columns-repeated="2"/>
          <table:table-cell table:style-name="ce4" table:formula="of:=ATAN(1/SQRT((2*[.$E$9]/[.E24])^2 - 1))" office:value-type="float" office:value="0.15949789062649" calcext:value-type="float">
            <text:p>0.159</text:p>
          </table:table-cell>
          <table:table-cell table:style-name="ce4" table:formula="of:=[.K24] * 180/PI()" office:value-type="float" office:value="9.13855597413707" calcext:value-type="float">
            <text:p>9.139</text:p>
          </table:table-cell>
          <table:table-cell table:number-columns-repeated="244"/>
        </table:table-row>
        <table:table-row table:style-name="ro2">
          <table:table-cell office:value-type="float" office:value="38" calcext:value-type="float">
            <text:p>38</text:p>
          </table:table-cell>
          <table:table-cell table:formula="of:=MAX(1; [.A25]*[.$E$5]*SIN([.$F$6])/4/PI()/[.$E$9] * 100)" office:value-type="float" office:value="2.96863463443036" calcext:value-type="float">
            <text:p>3.0</text:p>
          </table:table-cell>
          <table:table-cell table:formula="of:=2*PI()/[.A25]/(1-[.B25]/100)" office:value-type="float" office:value="0.170405704531656" calcext:value-type="float">
            <text:p>0.170</text:p>
          </table:table-cell>
          <table:table-cell/>
          <table:table-cell table:style-name="ce8" table:formula="of:=SQRT((-[.G25]+SQRT([.G25]^2 - 4 * [.F25] * [.H25]))/(2*[.F25]))" office:value-type="float" office:value="557.274661687677" calcext:value-type="float">
            <text:p>557</text:p>
          </table:table-cell>
          <table:table-cell table:formula="of:=SIN([.C25])^2" office:value-type="float" office:value="0.0287581196193067" calcext:value-type="float">
            <text:p>0.029</text:p>
          </table:table-cell>
          <table:table-cell table:formula="of:=(w*SIN(psi)*COS([.C25]))^2 - 2 * (w/2)^2 *(1 + COS([.C25])^2)" office:value-type="float" office:value="-8931.48404675479" calcext:value-type="float">
            <text:p>-8931</text:p>
          </table:table-cell>
          <table:table-cell table:formula="of:=(w/2)^4 * SIN([.C25])^2" office:value-type="float" office:value="156771.887894109" calcext:value-type="float">
            <text:p>156772</text:p>
          </table:table-cell>
          <table:table-cell table:number-columns-repeated="2"/>
          <table:table-cell table:style-name="ce4" table:formula="of:=ATAN(1/SQRT((2*[.$E$9]/[.E25])^2 - 1))" office:value-type="float" office:value="0.16373343695522" calcext:value-type="float">
            <text:p>0.164</text:p>
          </table:table-cell>
          <table:table-cell table:style-name="ce4" table:formula="of:=[.K25] * 180/PI()" office:value-type="float" office:value="9.38123490270543" calcext:value-type="float">
            <text:p>9.381</text:p>
          </table:table-cell>
          <table:table-cell table:number-columns-repeated="244"/>
        </table:table-row>
        <table:table-row table:style-name="ro2">
          <table:table-cell office:value-type="float" office:value="39" calcext:value-type="float">
            <text:p>39</text:p>
          </table:table-cell>
          <table:table-cell table:formula="of:=MAX(1; [.A26]*[.$E$5]*SIN([.$F$6])/4/PI()/[.$E$9] * 100)" office:value-type="float" office:value="3.04675659849432" calcext:value-type="float">
            <text:p>3.0</text:p>
          </table:table-cell>
          <table:table-cell table:formula="of:=2*PI()/[.A26]/(1-[.B26]/100)" office:value-type="float" office:value="0.166170114496866" calcext:value-type="float">
            <text:p>0.166</text:p>
          </table:table-cell>
          <table:table-cell/>
          <table:table-cell table:style-name="ce8" table:formula="of:=SQRT((-[.G26]+SQRT([.G26]^2 - 4 * [.F26] * [.H26]))/(2*[.F26]))" office:value-type="float" office:value="571.541125241768" calcext:value-type="float">
            <text:p>572</text:p>
          </table:table-cell>
          <table:table-cell table:formula="of:=SIN([.C26])^2" office:value-type="float" office:value="0.0273592906250954" calcext:value-type="float">
            <text:p>0.027</text:p>
          </table:table-cell>
          <table:table-cell table:formula="of:=(w*SIN(psi)*COS([.C26]))^2 - 2 * (w/2)^2 *(1 + COS([.C26])^2)" office:value-type="float" office:value="-8937.62215140972" calcext:value-type="float">
            <text:p>-8938</text:p>
          </table:table-cell>
          <table:table-cell table:formula="of:=(w/2)^4 * SIN([.C26])^2" office:value-type="float" office:value="149146.317614601" calcext:value-type="float">
            <text:p>149146</text:p>
          </table:table-cell>
          <table:table-cell table:number-columns-repeated="2"/>
          <table:table-cell table:style-name="ce4" table:formula="of:=ATAN(1/SQRT((2*[.$E$9]/[.E26])^2 - 1))" office:value-type="float" office:value="0.167964436057196" calcext:value-type="float">
            <text:p>0.168</text:p>
          </table:table-cell>
          <table:table-cell table:style-name="ce4" table:formula="of:=[.K26] * 180/PI()" office:value-type="float" office:value="9.62365329437233" calcext:value-type="float">
            <text:p>9.624</text:p>
          </table:table-cell>
          <table:table-cell table:number-columns-repeated="244"/>
        </table:table-row>
        <table:table-row table:style-name="ro2">
          <table:table-cell office:value-type="float" office:value="40" calcext:value-type="float">
            <text:p>40</text:p>
          </table:table-cell>
          <table:table-cell table:formula="of:=MAX(1; [.A27]*[.$E$5]*SIN([.$F$6])/4/PI()/[.$E$9] * 100)" office:value-type="float" office:value="3.12487856255827" calcext:value-type="float">
            <text:p>3.1</text:p>
          </table:table-cell>
          <table:table-cell table:formula="of:=2*PI()/[.A27]/(1-[.B27]/100)" office:value-type="float" office:value="0.16214651434623" calcext:value-type="float">
            <text:p>0.162</text:p>
          </table:table-cell>
          <table:table-cell/>
          <table:table-cell table:style-name="ce8" table:formula="of:=SQRT((-[.G27]+SQRT([.G27]^2 - 4 * [.F27] * [.H27]))/(2*[.F27]))" office:value-type="float" office:value="585.782388936023" calcext:value-type="float">
            <text:p>586</text:p>
          </table:table-cell>
          <table:table-cell table:formula="of:=SIN([.C27])^2" office:value-type="float" office:value="0.0260618841380219" calcext:value-type="float">
            <text:p>0.026</text:p>
          </table:table-cell>
          <table:table-cell table:formula="of:=(w*SIN(psi)*COS([.C27]))^2 - 2 * (w/2)^2 *(1 + COS([.C27])^2)" office:value-type="float" office:value="-8943.31521098354" calcext:value-type="float">
            <text:p>-8943</text:p>
          </table:table-cell>
          <table:table-cell table:formula="of:=(w/2)^4 * SIN([.C27])^2" office:value-type="float" office:value="142073.641548255" calcext:value-type="float">
            <text:p>142074</text:p>
          </table:table-cell>
          <table:table-cell table:number-columns-repeated="2"/>
          <table:table-cell table:style-name="ce4" table:formula="of:=ATAN(1/SQRT((2*[.$E$9]/[.E27])^2 - 1))" office:value-type="float" office:value="0.172190991147447" calcext:value-type="float">
            <text:p>0.172</text:p>
          </table:table-cell>
          <table:table-cell table:style-name="ce4" table:formula="of:=[.K27] * 180/PI()" office:value-type="float" office:value="9.86581706292325" calcext:value-type="float">
            <text:p>9.866</text:p>
          </table:table-cell>
          <table:table-cell table:number-columns-repeated="244"/>
        </table:table-row>
        <table:table-row table:style-name="ro2">
          <table:table-cell office:value-type="float" office:value="41" calcext:value-type="float">
            <text:p>41</text:p>
          </table:table-cell>
          <table:table-cell table:formula="of:=MAX(1; [.A28]*[.$E$5]*SIN([.$F$6])/4/PI()/[.$E$9] * 100)" office:value-type="float" office:value="3.20300052662223" calcext:value-type="float">
            <text:p>3.2</text:p>
          </table:table-cell>
          <table:table-cell table:formula="of:=2*PI()/[.A28]/(1-[.B28]/100)" office:value-type="float" office:value="0.158319393121767" calcext:value-type="float">
            <text:p>0.158</text:p>
          </table:table-cell>
          <table:table-cell/>
          <table:table-cell table:style-name="ce8" table:formula="of:=SQRT((-[.G28]+SQRT([.G28]^2 - 4 * [.F28] * [.H28]))/(2*[.F28]))" office:value-type="float" office:value="599.998565376721" calcext:value-type="float">
            <text:p>600</text:p>
          </table:table-cell>
          <table:table-cell table:formula="of:=SIN([.C28])^2" office:value-type="float" office:value="0.0248563102842616" calcext:value-type="float">
            <text:p>0.025</text:p>
          </table:table-cell>
          <table:table-cell table:formula="of:=(w*SIN(psi)*COS([.C28]))^2 - 2 * (w/2)^2 *(1 + COS([.C28])^2)" office:value-type="float" office:value="-8948.6053061376" calcext:value-type="float">
            <text:p>-8949</text:p>
          </table:table-cell>
          <table:table-cell table:formula="of:=(w/2)^4 * SIN([.C28])^2" office:value-type="float" office:value="135501.581498721" calcext:value-type="float">
            <text:p>135502</text:p>
          </table:table-cell>
          <table:table-cell table:number-columns-repeated="2"/>
          <table:table-cell table:style-name="ce4" table:formula="of:=ATAN(1/SQRT((2*[.$E$9]/[.E28])^2 - 1))" office:value-type="float" office:value="0.176413201580687" calcext:value-type="float">
            <text:p>0.176</text:p>
          </table:table-cell>
          <table:table-cell table:style-name="ce4" table:formula="of:=[.K28] * 180/PI()" office:value-type="float" office:value="10.107731900964" calcext:value-type="float">
            <text:p>10.108</text:p>
          </table:table-cell>
          <table:table-cell table:number-columns-repeated="244"/>
        </table:table-row>
        <table:table-row table:style-name="ro2">
          <table:table-cell office:value-type="float" office:value="42" calcext:value-type="float">
            <text:p>42</text:p>
          </table:table-cell>
          <table:table-cell table:formula="of:=MAX(1; [.A29]*[.$E$5]*SIN([.$F$6])/4/PI()/[.$E$9] * 100)" office:value-type="float" office:value="3.28112249068619" calcext:value-type="float">
            <text:p>3.3</text:p>
          </table:table-cell>
          <table:table-cell table:formula="of:=2*PI()/[.A29]/(1-[.B29]/100)" office:value-type="float" office:value="0.154674717101154" calcext:value-type="float">
            <text:p>0.155</text:p>
          </table:table-cell>
          <table:table-cell/>
          <table:table-cell table:style-name="ce8" table:formula="of:=SQRT((-[.G29]+SQRT([.G29]^2 - 4 * [.F29] * [.H29]))/(2*[.F29]))" office:value-type="float" office:value="614.189756399664" calcext:value-type="float">
            <text:p>614</text:p>
          </table:table-cell>
          <table:table-cell table:formula="of:=SIN([.C29])^2" office:value-type="float" office:value="0.0237340854719877" calcext:value-type="float">
            <text:p>0.024</text:p>
          </table:table-cell>
          <table:table-cell table:formula="of:=(w*SIN(psi)*COS([.C29]))^2 - 2 * (w/2)^2 *(1 + COS([.C29])^2)" office:value-type="float" office:value="-8953.52966313378" calcext:value-type="float">
            <text:p>-8954</text:p>
          </table:table-cell>
          <table:table-cell table:formula="of:=(w/2)^4 * SIN([.C29])^2" office:value-type="float" office:value="129383.890050505" calcext:value-type="float">
            <text:p>129384</text:p>
          </table:table-cell>
          <table:table-cell table:number-columns-repeated="2"/>
          <table:table-cell table:style-name="ce4" table:formula="of:=ATAN(1/SQRT((2*[.$E$9]/[.E29])^2 - 1))" office:value-type="float" office:value="0.180631163290066" calcext:value-type="float">
            <text:p>0.181</text:p>
          </table:table-cell>
          <table:table-cell table:style-name="ce4" table:formula="of:=[.K29] * 180/PI()" office:value-type="float" office:value="10.3494033050592" calcext:value-type="float">
            <text:p>10.349</text:p>
          </table:table-cell>
          <table:table-cell table:number-columns-repeated="244"/>
        </table:table-row>
        <table:table-row table:style-name="ro2">
          <table:table-cell office:value-type="float" office:value="43" calcext:value-type="float">
            <text:p>43</text:p>
          </table:table-cell>
          <table:table-cell table:formula="of:=MAX(1; [.A30]*[.$E$5]*SIN([.$F$6])/4/PI()/[.$E$9] * 100)" office:value-type="float" office:value="3.35924445475015" calcext:value-type="float">
            <text:p>3.4</text:p>
          </table:table-cell>
          <table:table-cell table:formula="of:=2*PI()/[.A30]/(1-[.B30]/100)" office:value-type="float" office:value="0.151199758026149" calcext:value-type="float">
            <text:p>0.151</text:p>
          </table:table-cell>
          <table:table-cell/>
          <table:table-cell table:style-name="ce8" table:formula="of:=SQRT((-[.G30]+SQRT([.G30]^2 - 4 * [.F30] * [.H30]))/(2*[.F30]))" office:value-type="float" office:value="628.356054328736" calcext:value-type="float">
            <text:p>628</text:p>
          </table:table-cell>
          <table:table-cell table:formula="of:=SIN([.C30])^2" office:value-type="float" office:value="0.0226876829659359" calcext:value-type="float">
            <text:p>0.023</text:p>
          </table:table-cell>
          <table:table-cell table:formula="of:=(w*SIN(psi)*COS([.C30]))^2 - 2 * (w/2)^2 *(1 + COS([.C30])^2)" office:value-type="float" office:value="-8958.12130951793" calcext:value-type="float">
            <text:p>-8958</text:p>
          </table:table-cell>
          <table:table-cell table:formula="of:=(w/2)^4 * SIN([.C30])^2" office:value-type="float" office:value="123679.535991809" calcext:value-type="float">
            <text:p>123680</text:p>
          </table:table-cell>
          <table:table-cell table:number-columns-repeated="2"/>
          <table:table-cell table:style-name="ce4" table:formula="of:=ATAN(1/SQRT((2*[.$E$9]/[.E30])^2 - 1))" office:value-type="float" office:value="0.18484496916574" calcext:value-type="float">
            <text:p>0.185</text:p>
          </table:table-cell>
          <table:table-cell table:style-name="ce4" table:formula="of:=[.K30] * 180/PI()" office:value-type="float" office:value="10.5908365974227" calcext:value-type="float">
            <text:p>10.591</text:p>
          </table:table-cell>
          <table:table-cell table:number-columns-repeated="244"/>
        </table:table-row>
        <table:table-row table:style-name="ro2">
          <table:table-cell office:value-type="float" office:value="44" calcext:value-type="float">
            <text:p>44</text:p>
          </table:table-cell>
          <table:table-cell table:formula="of:=MAX(1; [.A31]*[.$E$5]*SIN([.$F$6])/4/PI()/[.$E$9] * 100)" office:value-type="float" office:value="3.4373664188141" calcext:value-type="float">
            <text:p>3.4</text:p>
          </table:table-cell>
          <table:table-cell table:formula="of:=2*PI()/[.A31]/(1-[.B31]/100)" office:value-type="float" office:value="0.147882944754405" calcext:value-type="float">
            <text:p>0.148</text:p>
          </table:table-cell>
          <table:table-cell/>
          <table:table-cell table:style-name="ce8" table:formula="of:=SQRT((-[.G31]+SQRT([.G31]^2 - 4 * [.F31] * [.H31]))/(2*[.F31]))" office:value-type="float" office:value="642.497543061894" calcext:value-type="float">
            <text:p>642</text:p>
          </table:table-cell>
          <table:table-cell table:formula="of:=SIN([.C31])^2" office:value-type="float" office:value="0.0217104064409649" calcext:value-type="float">
            <text:p>0.022</text:p>
          </table:table-cell>
          <table:table-cell table:formula="of:=(w*SIN(psi)*COS([.C31]))^2 - 2 * (w/2)^2 *(1 + COS([.C31])^2)" office:value-type="float" office:value="-8962.40962897078" calcext:value-type="float">
            <text:p>-8962</text:p>
          </table:table-cell>
          <table:table-cell table:formula="of:=(w/2)^4 * SIN([.C31])^2" office:value-type="float" office:value="118352.015004955" calcext:value-type="float">
            <text:p>118352</text:p>
          </table:table-cell>
          <table:table-cell table:number-columns-repeated="2"/>
          <table:table-cell table:style-name="ce4" table:formula="of:=ATAN(1/SQRT((2*[.$E$9]/[.E31])^2 - 1))" office:value-type="float" office:value="0.18905470938289" calcext:value-type="float">
            <text:p>0.189</text:p>
          </table:table-cell>
          <table:table-cell table:style-name="ce4" table:formula="of:=[.K31] * 180/PI()" office:value-type="float" office:value="10.8320369447119" calcext:value-type="float">
            <text:p>10.832</text:p>
          </table:table-cell>
          <table:table-cell table:number-columns-repeated="244"/>
        </table:table-row>
        <table:table-row table:style-name="ro2">
          <table:table-cell office:value-type="float" office:value="45" calcext:value-type="float">
            <text:p>45</text:p>
          </table:table-cell>
          <table:table-cell table:formula="of:=MAX(1; [.A32]*[.$E$5]*SIN([.$F$6])/4/PI()/[.$E$9] * 100)" office:value-type="float" office:value="3.51548838287806" calcext:value-type="float">
            <text:p>3.5</text:p>
          </table:table-cell>
          <table:table-cell table:formula="of:=2*PI()/[.A32]/(1-[.B32]/100)" office:value-type="float" office:value="0.144713734691039" calcext:value-type="float">
            <text:p>0.145</text:p>
          </table:table-cell>
          <table:table-cell/>
          <table:table-cell table:style-name="ce8" table:formula="of:=SQRT((-[.G32]+SQRT([.G32]^2 - 4 * [.F32] * [.H32]))/(2*[.F32]))" office:value-type="float" office:value="656.614299011599" calcext:value-type="float">
            <text:p>657</text:p>
          </table:table-cell>
          <table:table-cell table:formula="of:=SIN([.C32])^2" office:value-type="float" office:value="0.020796282572057" calcext:value-type="float">
            <text:p>0.021</text:p>
          </table:table-cell>
          <table:table-cell table:formula="of:=(w*SIN(psi)*COS([.C32]))^2 - 2 * (w/2)^2 *(1 + COS([.C32])^2)" office:value-type="float" office:value="-8966.42083262622" calcext:value-type="float">
            <text:p>-8966</text:p>
          </table:table-cell>
          <table:table-cell table:formula="of:=(w/2)^4 * SIN([.C32])^2" office:value-type="float" office:value="113368.76413199" calcext:value-type="float">
            <text:p>113369</text:p>
          </table:table-cell>
          <table:table-cell table:number-columns-repeated="2"/>
          <table:table-cell table:style-name="ce4" table:formula="of:=ATAN(1/SQRT((2*[.$E$9]/[.E32])^2 - 1))" office:value-type="float" office:value="0.19326047168709" calcext:value-type="float">
            <text:p>0.193</text:p>
          </table:table-cell>
          <table:table-cell table:style-name="ce4" table:formula="of:=[.K32] * 180/PI()" office:value-type="float" office:value="11.0730093743778" calcext:value-type="float">
            <text:p>11.073</text:p>
          </table:table-cell>
          <table:table-cell table:number-columns-repeated="244"/>
        </table:table-row>
        <table:table-row table:style-name="ro2">
          <table:table-cell office:value-type="float" office:value="46" calcext:value-type="float">
            <text:p>46</text:p>
          </table:table-cell>
          <table:table-cell table:formula="of:=MAX(1; [.A33]*[.$E$5]*SIN([.$F$6])/4/PI()/[.$E$9] * 100)" office:value-type="float" office:value="3.59361034694201" calcext:value-type="float">
            <text:p>3.6</text:p>
          </table:table-cell>
          <table:table-cell table:formula="of:=2*PI()/[.A33]/(1-[.B33]/100)" office:value-type="float" office:value="0.141682501990006" calcext:value-type="float">
            <text:p>0.142</text:p>
          </table:table-cell>
          <table:table-cell/>
          <table:table-cell table:style-name="ce8" table:formula="of:=SQRT((-[.G33]+SQRT([.G33]^2 - 4 * [.F33] * [.H33]))/(2*[.F33]))" office:value-type="float" office:value="670.706391921958" calcext:value-type="float">
            <text:p>671</text:p>
          </table:table-cell>
          <table:table-cell table:formula="of:=SIN([.C33])^2" office:value-type="float" office:value="0.0199399694613899" calcext:value-type="float">
            <text:p>0.020</text:p>
          </table:table-cell>
          <table:table-cell table:formula="of:=(w*SIN(psi)*COS([.C33]))^2 - 2 * (w/2)^2 *(1 + COS([.C33])^2)" office:value-type="float" office:value="-8970.17836089624" calcext:value-type="float">
            <text:p>-8970</text:p>
          </table:table-cell>
          <table:table-cell table:formula="of:=(w/2)^4 * SIN([.C33])^2" office:value-type="float" office:value="108700.662574417" calcext:value-type="float">
            <text:p>108701</text:p>
          </table:table-cell>
          <table:table-cell table:number-columns-repeated="2"/>
          <table:table-cell table:style-name="ce4" table:formula="of:=ATAN(1/SQRT((2*[.$E$9]/[.E33])^2 - 1))" office:value-type="float" office:value="0.197462341643547" calcext:value-type="float">
            <text:p>0.197</text:p>
          </table:table-cell>
          <table:table-cell table:style-name="ce4" table:formula="of:=[.K33] * 180/PI()" office:value-type="float" office:value="11.3137587889456" calcext:value-type="float">
            <text:p>11.314</text:p>
          </table:table-cell>
          <table:table-cell table:number-columns-repeated="244"/>
        </table:table-row>
        <table:table-row table:style-name="ro2">
          <table:table-cell office:value-type="float" office:value="47" calcext:value-type="float">
            <text:p>47</text:p>
          </table:table-cell>
          <table:table-cell table:formula="of:=MAX(1; [.A34]*[.$E$5]*SIN([.$F$6])/4/PI()/[.$E$9] * 100)" office:value-type="float" office:value="3.67173231100597" calcext:value-type="float">
            <text:p>3.7</text:p>
          </table:table-cell>
          <table:table-cell table:formula="of:=2*PI()/[.A34]/(1-[.B34]/100)" office:value-type="float" office:value="0.138780440027629" calcext:value-type="float">
            <text:p>0.139</text:p>
          </table:table-cell>
          <table:table-cell/>
          <table:table-cell table:style-name="ce8" table:formula="of:=SQRT((-[.G34]+SQRT([.G34]^2 - 4 * [.F34] * [.H34]))/(2*[.F34]))" office:value-type="float" office:value="684.773885581053" calcext:value-type="float">
            <text:p>685</text:p>
          </table:table-cell>
          <table:table-cell table:formula="of:=SIN([.C34])^2" office:value-type="float" office:value="0.0191366782942097" calcext:value-type="float">
            <text:p>0.019</text:p>
          </table:table-cell>
          <table:table-cell table:formula="of:=(w*SIN(psi)*COS([.C34]))^2 - 2 * (w/2)^2 *(1 + COS([.C34])^2)" office:value-type="float" office:value="-8973.70322724726" calcext:value-type="float">
            <text:p>-8974</text:p>
          </table:table-cell>
          <table:table-cell table:formula="of:=(w/2)^4 * SIN([.C34])^2" office:value-type="float" office:value="104321.604608368" calcext:value-type="float">
            <text:p>104322</text:p>
          </table:table-cell>
          <table:table-cell table:number-columns-repeated="2"/>
          <table:table-cell table:style-name="ce4" table:formula="of:=ATAN(1/SQRT((2*[.$E$9]/[.E34])^2 - 1))" office:value-type="float" office:value="0.201660402855617" calcext:value-type="float">
            <text:p>0.202</text:p>
          </table:table-cell>
          <table:table-cell table:style-name="ce4" table:formula="of:=[.K34] * 180/PI()" office:value-type="float" office:value="11.5542899785348" calcext:value-type="float">
            <text:p>11.554</text:p>
          </table:table-cell>
          <table:table-cell table:number-columns-repeated="244"/>
        </table:table-row>
        <table:table-row table:style-name="ro2">
          <table:table-cell office:value-type="float" office:value="48" calcext:value-type="float">
            <text:p>48</text:p>
          </table:table-cell>
          <table:table-cell table:formula="of:=MAX(1; [.A35]*[.$E$5]*SIN([.$F$6])/4/PI()/[.$E$9] * 100)" office:value-type="float" office:value="3.74985427506993" calcext:value-type="float">
            <text:p>3.7</text:p>
          </table:table-cell>
          <table:table-cell table:formula="of:=2*PI()/[.A35]/(1-[.B35]/100)" office:value-type="float" office:value="0.135999476066944" calcext:value-type="float">
            <text:p>0.136</text:p>
          </table:table-cell>
          <table:table-cell/>
          <table:table-cell table:style-name="ce8" table:formula="of:=SQRT((-[.G35]+SQRT([.G35]^2 - 4 * [.F35] * [.H35]))/(2*[.F35]))" office:value-type="float" office:value="698.816838443813" calcext:value-type="float">
            <text:p>699</text:p>
          </table:table-cell>
          <table:table-cell table:formula="of:=SIN([.C35])^2" office:value-type="float" office:value="0.0183821060877227" calcext:value-type="float">
            <text:p>0.018</text:p>
          </table:table-cell>
          <table:table-cell table:formula="of:=(w*SIN(psi)*COS([.C35]))^2 - 2 * (w/2)^2 *(1 + COS([.C35])^2)" office:value-type="float" office:value="-8977.01431330016" calcext:value-type="float">
            <text:p>-8977</text:p>
          </table:table-cell>
          <table:table-cell table:formula="of:=(w/2)^4 * SIN([.C35])^2" office:value-type="float" office:value="100208.132972205" calcext:value-type="float">
            <text:p>100208</text:p>
          </table:table-cell>
          <table:table-cell table:number-columns-repeated="2"/>
          <table:table-cell table:style-name="ce4" table:formula="of:=ATAN(1/SQRT((2*[.$E$9]/[.E35])^2 - 1))" office:value-type="float" office:value="0.205854737157094" calcext:value-type="float">
            <text:p>0.206</text:p>
          </table:table-cell>
          <table:table-cell table:style-name="ce4" table:formula="of:=[.K35] * 180/PI()" office:value-type="float" office:value="11.7946076318764" calcext:value-type="float">
            <text:p>11.795</text:p>
          </table:table-cell>
          <table:table-cell table:number-columns-repeated="244"/>
        </table:table-row>
        <table:table-row table:style-name="ro2">
          <table:table-cell office:value-type="float" office:value="49" calcext:value-type="float">
            <text:p>49</text:p>
          </table:table-cell>
          <table:table-cell table:formula="of:=MAX(1; [.A36]*[.$E$5]*SIN([.$F$6])/4/PI()/[.$E$9] * 100)" office:value-type="float" office:value="3.82797623913389" calcext:value-type="float">
            <text:p>3.8</text:p>
          </table:table-cell>
          <table:table-cell table:formula="of:=2*PI()/[.A36]/(1-[.B36]/100)" office:value-type="float" office:value="0.133332196371302" calcext:value-type="float">
            <text:p>0.133</text:p>
          </table:table-cell>
          <table:table-cell/>
          <table:table-cell table:style-name="ce8" table:formula="of:=SQRT((-[.G36]+SQRT([.G36]^2 - 4 * [.F36] * [.H36]))/(2*[.F36]))" office:value-type="float" office:value="712.835304178279" calcext:value-type="float">
            <text:p>713</text:p>
          </table:table-cell>
          <table:table-cell table:formula="of:=SIN([.C36])^2" office:value-type="float" office:value="0.0176723777766968" calcext:value-type="float">
            <text:p>0.018</text:p>
          </table:table-cell>
          <table:table-cell table:formula="of:=(w*SIN(psi)*COS([.C36]))^2 - 2 * (w/2)^2 *(1 + COS([.C36])^2)" office:value-type="float" office:value="-8980.12862296036" calcext:value-type="float">
            <text:p>-8980</text:p>
          </table:table-cell>
          <table:table-cell table:formula="of:=(w/2)^4 * SIN([.C36])^2" office:value-type="float" office:value="96339.1231522197" calcext:value-type="float">
            <text:p>96339</text:p>
          </table:table-cell>
          <table:table-cell table:number-columns-repeated="2"/>
          <table:table-cell table:style-name="ce4" table:formula="of:=ATAN(1/SQRT((2*[.$E$9]/[.E36])^2 - 1))" office:value-type="float" office:value="0.210045424782042" calcext:value-type="float">
            <text:p>0.210</text:p>
          </table:table-cell>
          <table:table-cell table:style-name="ce4" table:formula="of:=[.K36] * 180/PI()" office:value-type="float" office:value="12.0347163460436" calcext:value-type="float">
            <text:p>12.035</text:p>
          </table:table-cell>
          <table:table-cell table:number-columns-repeated="244"/>
        </table:table-row>
        <table:table-row table:style-name="ro2">
          <table:table-cell office:value-type="float" office:value="50" calcext:value-type="float">
            <text:p>50</text:p>
          </table:table-cell>
          <table:table-cell table:formula="of:=MAX(1; [.A37]*[.$E$5]*SIN([.$F$6])/4/PI()/[.$E$9] * 100)" office:value-type="float" office:value="3.90609820319784" calcext:value-type="float">
            <text:p>3.9</text:p>
          </table:table-cell>
          <table:table-cell table:formula="of:=2*PI()/[.A37]/(1-[.B37]/100)" office:value-type="float" office:value="0.13077178030435" calcext:value-type="float">
            <text:p>0.131</text:p>
          </table:table-cell>
          <table:table-cell/>
          <table:table-cell table:style-name="ce8" table:formula="of:=SQRT((-[.G37]+SQRT([.G37]^2 - 4 * [.F37] * [.H37]))/(2*[.F37]))" office:value-type="float" office:value="726.829332146033" calcext:value-type="float">
            <text:p>727</text:p>
          </table:table-cell>
          <table:table-cell table:formula="of:=SIN([.C37])^2" office:value-type="float" office:value="0.0170039961856252" calcext:value-type="float">
            <text:p>0.017</text:p>
          </table:table-cell>
          <table:table-cell table:formula="of:=(w*SIN(psi)*COS([.C37]))^2 - 2 * (w/2)^2 *(1 + COS([.C37])^2)" office:value-type="float" office:value="-8983.06150194157" calcext:value-type="float">
            <text:p>-8983</text:p>
          </table:table-cell>
          <table:table-cell table:formula="of:=(w/2)^4 * SIN([.C37])^2" office:value-type="float" office:value="92695.5106611018" calcext:value-type="float">
            <text:p>92696</text:p>
          </table:table-cell>
          <table:table-cell table:number-columns-repeated="2"/>
          <table:table-cell table:style-name="ce4" table:formula="of:=ATAN(1/SQRT((2*[.$E$9]/[.E37])^2 - 1))" office:value-type="float" office:value="0.214232544515313" calcext:value-type="float">
            <text:p>0.214</text:p>
          </table:table-cell>
          <table:table-cell table:style-name="ce4" table:formula="of:=[.K37] * 180/PI()" office:value-type="float" office:value="12.274620635076" calcext:value-type="float">
            <text:p>12.275</text:p>
          </table:table-cell>
          <table:table-cell table:number-columns-repeated="244"/>
        </table:table-row>
        <table:table-row table:style-name="ro2">
          <table:table-cell office:value-type="float" office:value="51" calcext:value-type="float">
            <text:p>51</text:p>
          </table:table-cell>
          <table:table-cell table:formula="of:=MAX(1; [.A38]*[.$E$5]*SIN([.$F$6])/4/PI()/[.$E$9] * 100)" office:value-type="float" office:value="3.9842201672618" calcext:value-type="float">
            <text:p>4.0</text:p>
          </table:table-cell>
          <table:table-cell table:formula="of:=2*PI()/[.A38]/(1-[.B38]/100)" office:value-type="float" office:value="0.12831194218294" calcext:value-type="float">
            <text:p>0.128</text:p>
          </table:table-cell>
          <table:table-cell/>
          <table:table-cell table:style-name="ce8" table:formula="of:=SQRT((-[.G38]+SQRT([.G38]^2 - 4 * [.F38] * [.H38]))/(2*[.F38]))" office:value-type="float" office:value="740.798967825886" calcext:value-type="float">
            <text:p>741</text:p>
          </table:table-cell>
          <table:table-cell table:formula="of:=SIN([.C38])^2" office:value-type="float" office:value="0.0163737986854144" calcext:value-type="float">
            <text:p>0.016</text:p>
          </table:table-cell>
          <table:table-cell table:formula="of:=(w*SIN(psi)*COS([.C38]))^2 - 2 * (w/2)^2 *(1 + COS([.C38])^2)" office:value-type="float" office:value="-8985.82682795753" calcext:value-type="float">
            <text:p>-8986</text:p>
          </table:table-cell>
          <table:table-cell table:formula="of:=(w/2)^4 * SIN([.C38])^2" office:value-type="float" office:value="89260.0547564028" calcext:value-type="float">
            <text:p>89260</text:p>
          </table:table-cell>
          <table:table-cell table:number-columns-repeated="2"/>
          <table:table-cell table:style-name="ce4" table:formula="of:=ATAN(1/SQRT((2*[.$E$9]/[.E38])^2 - 1))" office:value-type="float" office:value="0.218416173826421" calcext:value-type="float">
            <text:p>0.218</text:p>
          </table:table-cell>
          <table:table-cell table:style-name="ce4" table:formula="of:=[.K38] * 180/PI()" office:value-type="float" office:value="12.5143249376497" calcext:value-type="float">
            <text:p>12.514</text:p>
          </table:table-cell>
          <table:table-cell table:number-columns-repeated="244"/>
        </table:table-row>
        <table:table-row table:style-name="ro2">
          <table:table-cell office:value-type="float" office:value="52" calcext:value-type="float">
            <text:p>52</text:p>
          </table:table-cell>
          <table:table-cell table:formula="of:=MAX(1; [.A39]*[.$E$5]*SIN([.$F$6])/4/PI()/[.$E$9] * 100)" office:value-type="float" office:value="4.06234213132576" calcext:value-type="float">
            <text:p>4.1</text:p>
          </table:table-cell>
          <table:table-cell table:formula="of:=2*PI()/[.A39]/(1-[.B39]/100)" office:value-type="float" office:value="0.125946879839334" calcext:value-type="float">
            <text:p>0.126</text:p>
          </table:table-cell>
          <table:table-cell/>
          <table:table-cell table:style-name="ce8" table:formula="of:=SQRT((-[.G39]+SQRT([.G39]^2 - 4 * [.F39] * [.H39]))/(2*[.F39]))" office:value-type="float" office:value="754.74425318847" calcext:value-type="float">
            <text:p>755</text:p>
          </table:table-cell>
          <table:table-cell table:formula="of:=SIN([.C39])^2" office:value-type="float" office:value="0.0157789195344691" calcext:value-type="float">
            <text:p>0.016</text:p>
          </table:table-cell>
          <table:table-cell table:formula="of:=(w*SIN(psi)*COS([.C39]))^2 - 2 * (w/2)^2 *(1 + COS([.C39])^2)" office:value-type="float" office:value="-8988.43717597051" calcext:value-type="float">
            <text:p>-8988</text:p>
          </table:table-cell>
          <table:table-cell table:formula="of:=(w/2)^4 * SIN([.C39])^2" office:value-type="float" office:value="86017.133146885" calcext:value-type="float">
            <text:p>86017</text:p>
          </table:table-cell>
          <table:table-cell table:number-columns-repeated="2"/>
          <table:table-cell table:style-name="ce4" table:formula="of:=ATAN(1/SQRT((2*[.$E$9]/[.E39])^2 - 1))" office:value-type="float" office:value="0.222596388989016" calcext:value-type="float">
            <text:p>0.223</text:p>
          </table:table-cell>
          <table:table-cell table:style-name="ce4" table:formula="of:=[.K39] * 180/PI()" office:value-type="float" office:value="12.7538336239229" calcext:value-type="float">
            <text:p>12.754</text:p>
          </table:table-cell>
          <table:table-cell table:number-columns-repeated="244"/>
        </table:table-row>
        <table:table-row table:style-name="ro2">
          <table:table-cell office:value-type="float" office:value="53" calcext:value-type="float">
            <text:p>53</text:p>
          </table:table-cell>
          <table:table-cell table:formula="of:=MAX(1; [.A40]*[.$E$5]*SIN([.$F$6])/4/PI()/[.$E$9] * 100)" office:value-type="float" office:value="4.14046409538971" calcext:value-type="float">
            <text:p>4.1</text:p>
          </table:table-cell>
          <table:table-cell table:formula="of:=2*PI()/[.A40]/(1-[.B40]/100)" office:value-type="float" office:value="0.123671229006543" calcext:value-type="float">
            <text:p>0.124</text:p>
          </table:table-cell>
          <table:table-cell/>
          <table:table-cell table:style-name="ce8" table:formula="of:=SQRT((-[.G40]+SQRT([.G40]^2 - 4 * [.F40] * [.H40]))/(2*[.F40]))" office:value-type="float" office:value="768.665227028277" calcext:value-type="float">
            <text:p>769</text:p>
          </table:table-cell>
          <table:table-cell table:formula="of:=SIN([.C40])^2" office:value-type="float" office:value="0.0152167570690256" calcext:value-type="float">
            <text:p>0.015</text:p>
          </table:table-cell>
          <table:table-cell table:formula="of:=(w*SIN(psi)*COS([.C40]))^2 - 2 * (w/2)^2 *(1 + COS([.C40])^2)" office:value-type="float" office:value="-8990.90396216113" calcext:value-type="float">
            <text:p>-8991</text:p>
          </table:table-cell>
          <table:table-cell table:formula="of:=(w/2)^4 * SIN([.C40])^2" office:value-type="float" office:value="82952.5631340522" calcext:value-type="float">
            <text:p>82953</text:p>
          </table:table-cell>
          <table:table-cell table:number-columns-repeated="2"/>
          <table:table-cell table:style-name="ce4" table:formula="of:=ATAN(1/SQRT((2*[.$E$9]/[.E40])^2 - 1))" office:value-type="float" office:value="0.22677326518787" calcext:value-type="float">
            <text:p>0.227</text:p>
          </table:table-cell>
          <table:table-cell table:style-name="ce4" table:formula="of:=[.K40] * 180/PI()" office:value-type="float" office:value="12.9931510016659" calcext:value-type="float">
            <text:p>12.993</text:p>
          </table:table-cell>
          <table:table-cell table:number-columns-repeated="244"/>
        </table:table-row>
        <table:table-row table:style-name="ro2">
          <table:table-cell office:value-type="float" office:value="54" calcext:value-type="float">
            <text:p>54</text:p>
          </table:table-cell>
          <table:table-cell table:formula="of:=MAX(1; [.A41]*[.$E$5]*SIN([.$F$6])/4/PI()/[.$E$9] * 100)" office:value-type="float" office:value="4.21858605945367" calcext:value-type="float">
            <text:p>4.2</text:p>
          </table:table-cell>
          <table:table-cell table:formula="of:=2*PI()/[.A41]/(1-[.B41]/100)" office:value-type="float" office:value="0.121480022771968" calcext:value-type="float">
            <text:p>0.121</text:p>
          </table:table-cell>
          <table:table-cell/>
          <table:table-cell table:style-name="ce8" table:formula="of:=SQRT((-[.G41]+SQRT([.G41]^2 - 4 * [.F41] * [.H41]))/(2*[.F41]))" office:value-type="float" office:value="782.561925258662" calcext:value-type="float">
            <text:p>783</text:p>
          </table:table-cell>
          <table:table-cell table:formula="of:=SIN([.C41])^2" office:value-type="float" office:value="0.014684945042929" calcext:value-type="float">
            <text:p>0.015</text:p>
          </table:table-cell>
          <table:table-cell table:formula="of:=(w*SIN(psi)*COS([.C41]))^2 - 2 * (w/2)^2 *(1 + COS([.C41])^2)" office:value-type="float" office:value="-8993.23756969032" calcext:value-type="float">
            <text:p>-8993</text:p>
          </table:table-cell>
          <table:table-cell table:formula="of:=(w/2)^4 * SIN([.C41])^2" office:value-type="float" office:value="80053.4453739334" calcext:value-type="float">
            <text:p>80053</text:p>
          </table:table-cell>
          <table:table-cell table:number-columns-repeated="2"/>
          <table:table-cell table:style-name="ce4" table:formula="of:=ATAN(1/SQRT((2*[.$E$9]/[.E41])^2 - 1))" office:value-type="float" office:value="0.230946876614997" calcext:value-type="float">
            <text:p>0.231</text:p>
          </table:table-cell>
          <table:table-cell table:style-name="ce4" table:formula="of:=[.K41] * 180/PI()" office:value-type="float" office:value="13.2322813217679" calcext:value-type="float">
            <text:p>13.232</text:p>
          </table:table-cell>
          <table:table-cell table:number-columns-repeated="244"/>
        </table:table-row>
        <table:table-row table:style-name="ro2">
          <table:table-cell office:value-type="float" office:value="55" calcext:value-type="float">
            <text:p>55</text:p>
          </table:table-cell>
          <table:table-cell table:formula="of:=MAX(1; [.A42]*[.$E$5]*SIN([.$F$6])/4/PI()/[.$E$9] * 100)" office:value-type="float" office:value="4.29670802351763" calcext:value-type="float">
            <text:p>4.3</text:p>
          </table:table-cell>
          <table:table-cell table:formula="of:=2*PI()/[.A42]/(1-[.B42]/100)" office:value-type="float" office:value="0.11936865545428" calcext:value-type="float">
            <text:p>0.119</text:p>
          </table:table-cell>
          <table:table-cell/>
          <table:table-cell table:style-name="ce8" table:formula="of:=SQRT((-[.G42]+SQRT([.G42]^2 - 4 * [.F42] * [.H42]))/(2*[.F42]))" office:value-type="float" office:value="796.434381174552" calcext:value-type="float">
            <text:p>796</text:p>
          </table:table-cell>
          <table:table-cell table:formula="of:=SIN([.C42])^2" office:value-type="float" office:value="0.0141813275284831" calcext:value-type="float">
            <text:p>0.014</text:p>
          </table:table-cell>
          <table:table-cell table:formula="of:=(w*SIN(psi)*COS([.C42]))^2 - 2 * (w/2)^2 *(1 + COS([.C42])^2)" office:value-type="float" office:value="-8995.44745883511" calcext:value-type="float">
            <text:p>-8995</text:p>
          </table:table-cell>
          <table:table-cell table:formula="of:=(w/2)^4 * SIN([.C42])^2" office:value-type="float" office:value="77308.0270516863" calcext:value-type="float">
            <text:p>77308</text:p>
          </table:table-cell>
          <table:table-cell table:number-columns-repeated="2"/>
          <table:table-cell table:style-name="ce4" table:formula="of:=ATAN(1/SQRT((2*[.$E$9]/[.E42])^2 - 1))" office:value-type="float" office:value="0.235117296556293" calcext:value-type="float">
            <text:p>0.235</text:p>
          </table:table-cell>
          <table:table-cell table:style-name="ce4" table:formula="of:=[.K42] * 180/PI()" office:value-type="float" office:value="13.4712287832014" calcext:value-type="float">
            <text:p>13.471</text:p>
          </table:table-cell>
          <table:table-cell table:number-columns-repeated="244"/>
        </table:table-row>
        <table:table-row table:style-name="ro2">
          <table:table-cell office:value-type="float" office:value="56" calcext:value-type="float">
            <text:p>56</text:p>
          </table:table-cell>
          <table:table-cell table:formula="of:=MAX(1; [.A43]*[.$E$5]*SIN([.$F$6])/4/PI()/[.$E$9] * 100)" office:value-type="float" office:value="4.37482998758158" calcext:value-type="float">
            <text:p>4.4</text:p>
          </table:table-cell>
          <table:table-cell table:formula="of:=2*PI()/[.A43]/(1-[.B43]/100)" office:value-type="float" office:value="0.117332850350631" calcext:value-type="float">
            <text:p>0.117</text:p>
          </table:table-cell>
          <table:table-cell/>
          <table:table-cell table:style-name="ce8" table:formula="of:=SQRT((-[.G43]+SQRT([.G43]^2 - 4 * [.F43] * [.H43]))/(2*[.F43]))" office:value-type="float" office:value="810.282625686916" calcext:value-type="float">
            <text:p>810</text:p>
          </table:table-cell>
          <table:table-cell table:formula="of:=SIN([.C43])^2" office:value-type="float" office:value="0.0137039368820999" calcext:value-type="float">
            <text:p>0.014</text:p>
          </table:table-cell>
          <table:table-cell table:formula="of:=(w*SIN(psi)*COS([.C43]))^2 - 2 * (w/2)^2 *(1 + COS([.C43])^2)" office:value-type="float" office:value="-8997.54226367609" calcext:value-type="float">
            <text:p>-8998</text:p>
          </table:table-cell>
          <table:table-cell table:formula="of:=(w/2)^4 * SIN([.C43])^2" office:value-type="float" office:value="74705.5817636351" calcext:value-type="float">
            <text:p>74706</text:p>
          </table:table-cell>
          <table:table-cell table:number-columns-repeated="2"/>
          <table:table-cell table:style-name="ce4" table:formula="of:=ATAN(1/SQRT((2*[.$E$9]/[.E43])^2 - 1))" office:value-type="float" office:value="0.239284597469897" calcext:value-type="float">
            <text:p>0.239</text:p>
          </table:table-cell>
          <table:table-cell table:style-name="ce4" table:formula="of:=[.K43] * 180/PI()" office:value-type="float" office:value="13.7099975375119" calcext:value-type="float">
            <text:p>13.710</text:p>
          </table:table-cell>
          <table:table-cell table:number-columns-repeated="244"/>
        </table:table-row>
        <table:table-row table:style-name="ro2">
          <table:table-cell office:value-type="float" office:value="57" calcext:value-type="float">
            <text:p>57</text:p>
          </table:table-cell>
          <table:table-cell table:formula="of:=MAX(1; [.A44]*[.$E$5]*SIN([.$F$6])/4/PI()/[.$E$9] * 100)" office:value-type="float" office:value="4.45295195164554" calcext:value-type="float">
            <text:p>4.5</text:p>
          </table:table-cell>
          <table:table-cell table:formula="of:=2*PI()/[.A44]/(1-[.B44]/100)" office:value-type="float" office:value="0.115368630878898" calcext:value-type="float">
            <text:p>0.115</text:p>
          </table:table-cell>
          <table:table-cell/>
          <table:table-cell table:style-name="ce8" table:formula="of:=SQRT((-[.G44]+SQRT([.G44]^2 - 4 * [.F44] * [.H44]))/(2*[.F44]))" office:value-type="float" office:value="824.106687532466" calcext:value-type="float">
            <text:p>824</text:p>
          </table:table-cell>
          <table:table-cell table:formula="of:=SIN([.C44])^2" office:value-type="float" office:value="0.0132509743548478" calcext:value-type="float">
            <text:p>0.013</text:p>
          </table:table-cell>
          <table:table-cell table:formula="of:=(w*SIN(psi)*COS([.C44]))^2 - 2 * (w/2)^2 *(1 + COS([.C44])^2)" office:value-type="float" office:value="-8999.52987717892" calcext:value-type="float">
            <text:p>-9000</text:p>
          </table:table-cell>
          <table:table-cell table:formula="of:=(w/2)^4 * SIN([.C44])^2" office:value-type="float" office:value="72236.3038176972" calcext:value-type="float">
            <text:p>72236</text:p>
          </table:table-cell>
          <table:table-cell table:number-columns-repeated="2"/>
          <table:table-cell table:style-name="ce4" table:formula="of:=ATAN(1/SQRT((2*[.$E$9]/[.E44])^2 - 1))" office:value-type="float" office:value="0.243448851057273" calcext:value-type="float">
            <text:p>0.243</text:p>
          </table:table-cell>
          <table:table-cell table:style-name="ce4" table:formula="of:=[.K44] * 180/PI()" office:value-type="float" office:value="13.9485916928907" calcext:value-type="float">
            <text:p>13.949</text:p>
          </table:table-cell>
          <table:table-cell table:number-columns-repeated="244"/>
        </table:table-row>
        <table:table-row table:style-name="ro2">
          <table:table-cell office:value-type="float" office:value="58" calcext:value-type="float">
            <text:p>58</text:p>
          </table:table-cell>
          <table:table-cell table:formula="of:=MAX(1; [.A45]*[.$E$5]*SIN([.$F$6])/4/PI()/[.$E$9] * 100)" office:value-type="float" office:value="4.5310739157095" calcext:value-type="float">
            <text:p>4.5</text:p>
          </table:table-cell>
          <table:table-cell table:formula="of:=2*PI()/[.A45]/(1-[.B45]/100)" office:value-type="float" office:value="0.113472294705214" calcext:value-type="float">
            <text:p>0.113</text:p>
          </table:table-cell>
          <table:table-cell/>
          <table:table-cell table:style-name="ce8" table:formula="of:=SQRT((-[.G45]+SQRT([.G45]^2 - 4 * [.F45] * [.H45]))/(2*[.F45]))" office:value-type="float" office:value="837.906593461602" calcext:value-type="float">
            <text:p>838</text:p>
          </table:table-cell>
          <table:table-cell table:formula="of:=SIN([.C45])^2" office:value-type="float" office:value="0.0128207929915503" calcext:value-type="float">
            <text:p>0.013</text:p>
          </table:table-cell>
          <table:table-cell table:formula="of:=(w*SIN(psi)*COS([.C45]))^2 - 2 * (w/2)^2 *(1 + COS([.C45])^2)" office:value-type="float" office:value="-9001.41752623355" calcext:value-type="float">
            <text:p>-9001</text:p>
          </table:table-cell>
          <table:table-cell table:formula="of:=(w/2)^4 * SIN([.C45])^2" office:value-type="float" office:value="69891.2150096051" calcext:value-type="float">
            <text:p>69891</text:p>
          </table:table-cell>
          <table:table-cell table:number-columns-repeated="2"/>
          <table:table-cell table:style-name="ce4" table:formula="of:=ATAN(1/SQRT((2*[.$E$9]/[.E45])^2 - 1))" office:value-type="float" office:value="0.247610128327922" calcext:value-type="float">
            <text:p>0.248</text:p>
          </table:table-cell>
          <table:table-cell table:style-name="ce4" table:formula="of:=[.K45] * 180/PI()" office:value-type="float" office:value="14.1870153178827" calcext:value-type="float">
            <text:p>14.187</text:p>
          </table:table-cell>
          <table:table-cell table:number-columns-repeated="244"/>
        </table:table-row>
        <table:table-row table:style-name="ro2">
          <table:table-cell office:value-type="float" office:value="59" calcext:value-type="float">
            <text:p>59</text:p>
          </table:table-cell>
          <table:table-cell table:formula="of:=MAX(1; [.A46]*[.$E$5]*SIN([.$F$6])/4/PI()/[.$E$9] * 100)" office:value-type="float" office:value="4.60919587977346" calcext:value-type="float">
            <text:p>4.6</text:p>
          </table:table-cell>
          <table:table-cell table:formula="of:=2*PI()/[.A46]/(1-[.B46]/100)" office:value-type="float" office:value="0.111640390502591" calcext:value-type="float">
            <text:p>0.112</text:p>
          </table:table-cell>
          <table:table-cell/>
          <table:table-cell table:style-name="ce8" table:formula="of:=SQRT((-[.G46]+SQRT([.G46]^2 - 4 * [.F46] * [.H46]))/(2*[.F46]))" office:value-type="float" office:value="851.682368407185" calcext:value-type="float">
            <text:p>852</text:p>
          </table:table-cell>
          <table:table-cell table:formula="of:=SIN([.C46])^2" office:value-type="float" office:value="0.0124118825151425" calcext:value-type="float">
            <text:p>0.012</text:p>
          </table:table-cell>
          <table:table-cell table:formula="of:=(w*SIN(psi)*COS([.C46]))^2 - 2 * (w/2)^2 *(1 + COS([.C46])^2)" office:value-type="float" office:value="-9003.21183798222" calcext:value-type="float">
            <text:p>-9003</text:p>
          </table:table-cell>
          <table:table-cell table:formula="of:=(w/2)^4 * SIN([.C46])^2" office:value-type="float" office:value="67662.0822215522" calcext:value-type="float">
            <text:p>67662</text:p>
          </table:table-cell>
          <table:table-cell table:number-columns-repeated="2"/>
          <table:table-cell table:style-name="ce4" table:formula="of:=ATAN(1/SQRT((2*[.$E$9]/[.E46])^2 - 1))" office:value-type="float" office:value="0.251768499658467" calcext:value-type="float">
            <text:p>0.252</text:p>
          </table:table-cell>
          <table:table-cell table:style-name="ce4" table:formula="of:=[.K46] * 180/PI()" office:value-type="float" office:value="14.4252724447711" calcext:value-type="float">
            <text:p>14.425</text:p>
          </table:table-cell>
          <table:table-cell table:number-columns-repeated="244"/>
        </table:table-row>
        <table:table-row table:style-name="ro2">
          <table:table-cell office:value-type="float" office:value="60" calcext:value-type="float">
            <text:p>60</text:p>
          </table:table-cell>
          <table:table-cell table:formula="of:=MAX(1; [.A47]*[.$E$5]*SIN([.$F$6])/4/PI()/[.$E$9] * 100)" office:value-type="float" office:value="4.68731784383741" calcext:value-type="float">
            <text:p>4.7</text:p>
          </table:table-cell>
          <table:table-cell table:formula="of:=2*PI()/[.A47]/(1-[.B47]/100)" office:value-type="float" office:value="0.10986969703369" calcext:value-type="float">
            <text:p>0.110</text:p>
          </table:table-cell>
          <table:table-cell/>
          <table:table-cell table:style-name="ce8" table:formula="of:=SQRT((-[.G47]+SQRT([.G47]^2 - 4 * [.F47] * [.H47]))/(2*[.F47]))" office:value-type="float" office:value="865.434035636376" calcext:value-type="float">
            <text:p>865</text:p>
          </table:table-cell>
          <table:table-cell table:formula="of:=SIN([.C47])^2" office:value-type="float" office:value="0.012022855937424" calcext:value-type="float">
            <text:p>0.012</text:p>
          </table:table-cell>
          <table:table-cell table:formula="of:=(w*SIN(psi)*COS([.C47]))^2 - 2 * (w/2)^2 *(1 + COS([.C47])^2)" office:value-type="float" office:value="-9004.9188985718" calcext:value-type="float">
            <text:p>-9005</text:p>
          </table:table-cell>
          <table:table-cell table:formula="of:=(w/2)^4 * SIN([.C47])^2" office:value-type="float" office:value="65541.344432112" calcext:value-type="float">
            <text:p>65541</text:p>
          </table:table-cell>
          <table:table-cell table:number-columns-repeated="2"/>
          <table:table-cell table:style-name="ce4" table:formula="of:=ATAN(1/SQRT((2*[.$E$9]/[.E47])^2 - 1))" office:value-type="float" office:value="0.255924034846772" calcext:value-type="float">
            <text:p>0.256</text:p>
          </table:table-cell>
          <table:table-cell table:style-name="ce4" table:formula="of:=[.K47] * 180/PI()" office:value-type="float" office:value="14.6633670726791" calcext:value-type="float">
            <text:p>14.663</text:p>
          </table:table-cell>
          <table:table-cell table:number-columns-repeated="244"/>
        </table:table-row>
        <table:table-row table:style-name="ro2">
          <table:table-cell office:value-type="float" office:value="61" calcext:value-type="float">
            <text:p>61</text:p>
          </table:table-cell>
          <table:table-cell table:formula="of:=MAX(1; [.A48]*[.$E$5]*SIN([.$F$6])/4/PI()/[.$E$9] * 100)" office:value-type="float" office:value="4.76543980790137" calcext:value-type="float">
            <text:p>4.8</text:p>
          </table:table-cell>
          <table:table-cell table:formula="of:=2*PI()/[.A48]/(1-[.B48]/100)" office:value-type="float" office:value="0.108157204291013" calcext:value-type="float">
            <text:p>0.108</text:p>
          </table:table-cell>
          <table:table-cell/>
          <table:table-cell table:style-name="ce8" table:formula="of:=SQRT((-[.G48]+SQRT([.G48]^2 - 4 * [.F48] * [.H48]))/(2*[.F48]))" office:value-type="float" office:value="879.161616887511" calcext:value-type="float">
            <text:p>879</text:p>
          </table:table-cell>
          <table:table-cell table:formula="of:=SIN([.C48])^2" office:value-type="float" office:value="0.0116524376746727" calcext:value-type="float">
            <text:p>0.012</text:p>
          </table:table-cell>
          <table:table-cell table:formula="of:=(w*SIN(psi)*COS([.C48]))^2 - 2 * (w/2)^2 *(1 + COS([.C48])^2)" office:value-type="float" office:value="-9006.54430530291" calcext:value-type="float">
            <text:p>-9007</text:p>
          </table:table-cell>
          <table:table-cell table:formula="of:=(w/2)^4 * SIN([.C48])^2" office:value-type="float" office:value="63522.0479297431" calcext:value-type="float">
            <text:p>63522</text:p>
          </table:table-cell>
          <table:table-cell table:number-columns-repeated="2"/>
          <table:table-cell table:style-name="ce4" table:formula="of:=ATAN(1/SQRT((2*[.$E$9]/[.E48])^2 - 1))" office:value-type="float" office:value="0.260076803161682" calcext:value-type="float">
            <text:p>0.260</text:p>
          </table:table-cell>
          <table:table-cell table:style-name="ce4" table:formula="of:=[.K48] * 180/PI()" office:value-type="float" office:value="14.9013031704191" calcext:value-type="float">
            <text:p>14.901</text:p>
          </table:table-cell>
          <table:table-cell table:number-columns-repeated="244"/>
        </table:table-row>
        <table:table-row table:style-name="ro2">
          <table:table-cell office:value-type="float" office:value="62" calcext:value-type="float">
            <text:p>62</text:p>
          </table:table-cell>
          <table:table-cell table:formula="of:=MAX(1; [.A49]*[.$E$5]*SIN([.$F$6])/4/PI()/[.$E$9] * 100)" office:value-type="float" office:value="4.84356177196533" calcext:value-type="float">
            <text:p>4.8</text:p>
          </table:table-cell>
          <table:table-cell table:formula="of:=2*PI()/[.A49]/(1-[.B49]/100)" office:value-type="float" office:value="0.106500096462248" calcext:value-type="float">
            <text:p>0.107</text:p>
          </table:table-cell>
          <table:table-cell/>
          <table:table-cell table:style-name="ce8" table:formula="of:=SQRT((-[.G49]+SQRT([.G49]^2 - 4 * [.F49] * [.H49]))/(2*[.F49]))" office:value-type="float" office:value="892.865132493678" calcext:value-type="float">
            <text:p>893</text:p>
          </table:table-cell>
          <table:table-cell table:formula="of:=SIN([.C49])^2" office:value-type="float" office:value="0.0112994529780261" calcext:value-type="float">
            <text:p>0.011</text:p>
          </table:table-cell>
          <table:table-cell table:formula="of:=(w*SIN(psi)*COS([.C49]))^2 - 2 * (w/2)^2 *(1 + COS([.C49])^2)" office:value-type="float" office:value="-9008.0932130097" calcext:value-type="float">
            <text:p>-9008</text:p>
          </table:table-cell>
          <table:table-cell table:formula="of:=(w/2)^4 * SIN([.C49])^2" office:value-type="float" office:value="61597.7886936188" calcext:value-type="float">
            <text:p>61598</text:p>
          </table:table-cell>
          <table:table-cell table:number-columns-repeated="2"/>
          <table:table-cell table:style-name="ce4" table:formula="of:=ATAN(1/SQRT((2*[.$E$9]/[.E49])^2 - 1))" office:value-type="float" office:value="0.264226873388872" calcext:value-type="float">
            <text:p>0.264</text:p>
          </table:table-cell>
          <table:table-cell table:style-name="ce4" table:formula="of:=[.K49] * 180/PI()" office:value-type="float" office:value="15.1390846791199" calcext:value-type="float">
            <text:p>15.139</text:p>
          </table:table-cell>
          <table:table-cell table:number-columns-repeated="244"/>
        </table:table-row>
        <table:table-row table:style-name="ro2">
          <table:table-cell office:value-type="float" office:value="63" calcext:value-type="float">
            <text:p>63</text:p>
          </table:table-cell>
          <table:table-cell table:formula="of:=MAX(1; [.A50]*[.$E$5]*SIN([.$F$6])/4/PI()/[.$E$9] * 100)" office:value-type="float" office:value="4.92168373602928" calcext:value-type="float">
            <text:p>4.9</text:p>
          </table:table-cell>
          <table:table-cell table:formula="of:=2*PI()/[.A50]/(1-[.B50]/100)" office:value-type="float" office:value="0.104895736517954" calcext:value-type="float">
            <text:p>0.105</text:p>
          </table:table-cell>
          <table:table-cell/>
          <table:table-cell table:style-name="ce8" table:formula="of:=SQRT((-[.G50]+SQRT([.G50]^2 - 4 * [.F50] * [.H50]))/(2*[.F50]))" office:value-type="float" office:value="906.544601494502" calcext:value-type="float">
            <text:p>907</text:p>
          </table:table-cell>
          <table:table-cell table:formula="of:=SIN([.C50])^2" office:value-type="float" office:value="0.010962818515109" calcext:value-type="float">
            <text:p>0.011</text:p>
          </table:table-cell>
          <table:table-cell table:formula="of:=(w*SIN(psi)*COS([.C50]))^2 - 2 * (w/2)^2 *(1 + COS([.C50])^2)" office:value-type="float" office:value="-9009.57037538794" calcext:value-type="float">
            <text:p>-9010</text:p>
          </table:table-cell>
          <table:table-cell table:formula="of:=(w/2)^4 * SIN([.C50])^2" office:value-type="float" office:value="59762.6610503527" calcext:value-type="float">
            <text:p>59763</text:p>
          </table:table-cell>
          <table:table-cell table:number-columns-repeated="2"/>
          <table:table-cell table:style-name="ce4" table:formula="of:=ATAN(1/SQRT((2*[.$E$9]/[.E50])^2 - 1))" office:value-type="float" office:value="0.268374313873244" calcext:value-type="float">
            <text:p>0.268</text:p>
          </table:table-cell>
          <table:table-cell table:style-name="ce4" table:formula="of:=[.K50] * 180/PI()" office:value-type="float" office:value="15.3767155146562" calcext:value-type="float">
            <text:p>15.377</text:p>
          </table:table-cell>
          <table:table-cell table:number-columns-repeated="244"/>
        </table:table-row>
        <table:table-row table:style-name="ro2">
          <table:table-cell office:value-type="float" office:value="64" calcext:value-type="float">
            <text:p>64</text:p>
          </table:table-cell>
          <table:table-cell table:formula="of:=MAX(1; [.A51]*[.$E$5]*SIN([.$F$6])/4/PI()/[.$E$9] * 100)" office:value-type="float" office:value="4.99980570009324" calcext:value-type="float">
            <text:p>5.0</text:p>
          </table:table-cell>
          <table:table-cell table:formula="of:=2*PI()/[.A51]/(1-[.B51]/100)" office:value-type="float" office:value="0.103341652244155" calcext:value-type="float">
            <text:p>0.103</text:p>
          </table:table-cell>
          <table:table-cell/>
          <table:table-cell table:style-name="ce8" table:formula="of:=SQRT((-[.G51]+SQRT([.G51]^2 - 4 * [.F51] * [.H51]))/(2*[.F51]))" office:value-type="float" office:value="920.200041737426" calcext:value-type="float">
            <text:p>920</text:p>
          </table:table-cell>
          <table:table-cell table:formula="of:=SIN([.C51])^2" office:value-type="float" office:value="0.0106415339618932" calcext:value-type="float">
            <text:p>0.011</text:p>
          </table:table-cell>
          <table:table-cell table:formula="of:=(w*SIN(psi)*COS([.C51]))^2 - 2 * (w/2)^2 *(1 + COS([.C51])^2)" office:value-type="float" office:value="-9010.98018189024" calcext:value-type="float">
            <text:p>-9011</text:p>
          </table:table-cell>
          <table:table-cell table:formula="of:=(w/2)^4 * SIN([.C51])^2" office:value-type="float" office:value="58011.2118379002" calcext:value-type="float">
            <text:p>58011</text:p>
          </table:table-cell>
          <table:table-cell table:number-columns-repeated="2"/>
          <table:table-cell table:style-name="ce4" table:formula="of:=ATAN(1/SQRT((2*[.$E$9]/[.E51])^2 - 1))" office:value-type="float" office:value="0.272519192558266" calcext:value-type="float">
            <text:p>0.273</text:p>
          </table:table-cell>
          <table:table-cell table:style-name="ce4" table:formula="of:=[.K51] * 180/PI()" office:value-type="float" office:value="15.6141995699016" calcext:value-type="float">
            <text:p>15.614</text:p>
          </table:table-cell>
          <table:table-cell table:number-columns-repeated="244"/>
        </table:table-row>
        <table:table-row table:style-name="ro2">
          <table:table-cell office:value-type="float" office:value="65" calcext:value-type="float">
            <text:p>65</text:p>
          </table:table-cell>
          <table:table-cell table:formula="of:=MAX(1; [.A52]*[.$E$5]*SIN([.$F$6])/4/PI()/[.$E$9] * 100)" office:value-type="float" office:value="5.0779276641572" calcext:value-type="float">
            <text:p>5.1</text:p>
          </table:table-cell>
          <table:table-cell table:formula="of:=2*PI()/[.A52]/(1-[.B52]/100)" office:value-type="float" office:value="0.101835523564232" calcext:value-type="float">
            <text:p>0.102</text:p>
          </table:table-cell>
          <table:table-cell/>
          <table:table-cell table:style-name="ce8" table:formula="of:=SQRT((-[.G52]+SQRT([.G52]^2 - 4 * [.F52] * [.H52]))/(2*[.F52]))" office:value-type="float" office:value="933.831469969607" calcext:value-type="float">
            <text:p>934</text:p>
          </table:table-cell>
          <table:table-cell table:formula="of:=SIN([.C52])^2" office:value-type="float" office:value="0.0103346744828992" calcext:value-type="float">
            <text:p>0.010</text:p>
          </table:table-cell>
          <table:table-cell table:formula="of:=(w*SIN(psi)*COS([.C52]))^2 - 2 * (w/2)^2 *(1 + COS([.C52])^2)" office:value-type="float" office:value="-9012.32669072314" calcext:value-type="float">
            <text:p>-9012</text:p>
          </table:table-cell>
          <table:table-cell table:formula="of:=(w/2)^4 * SIN([.C52])^2" office:value-type="float" office:value="56338.39941216" calcext:value-type="float">
            <text:p>56338</text:p>
          </table:table-cell>
          <table:table-cell table:number-columns-repeated="2"/>
          <table:table-cell table:style-name="ce4" table:formula="of:=ATAN(1/SQRT((2*[.$E$9]/[.E52])^2 - 1))" office:value-type="float" office:value="0.276661577022567" calcext:value-type="float">
            <text:p>0.277</text:p>
          </table:table-cell>
          <table:table-cell table:style-name="ce4" table:formula="of:=[.K52] * 180/PI()" office:value-type="float" office:value="15.8515407168267" calcext:value-type="float">
            <text:p>15.852</text:p>
          </table:table-cell>
          <table:table-cell table:number-columns-repeated="244"/>
        </table:table-row>
        <table:table-row table:style-name="ro2">
          <table:table-cell office:value-type="float" office:value="66" calcext:value-type="float">
            <text:p>66</text:p>
          </table:table-cell>
          <table:table-cell table:formula="of:=MAX(1; [.A53]*[.$E$5]*SIN([.$F$6])/4/PI()/[.$E$9] * 100)" office:value-type="float" office:value="5.15604962822115" calcext:value-type="float">
            <text:p>5.2</text:p>
          </table:table-cell>
          <table:table-cell table:formula="of:=2*PI()/[.A53]/(1-[.B53]/100)" office:value-type="float" office:value="0.10037517101337" calcext:value-type="float">
            <text:p>0.100</text:p>
          </table:table-cell>
          <table:table-cell/>
          <table:table-cell table:style-name="ce8" table:formula="of:=SQRT((-[.G53]+SQRT([.G53]^2 - 4 * [.F53] * [.H53]))/(2*[.F53]))" office:value-type="float" office:value="947.43890192145" calcext:value-type="float">
            <text:p>947</text:p>
          </table:table-cell>
          <table:table-cell table:formula="of:=SIN([.C53])^2" office:value-type="float" office:value="0.0100413839941332" calcext:value-type="float">
            <text:p>0.010</text:p>
          </table:table-cell>
          <table:table-cell table:formula="of:=(w*SIN(psi)*COS([.C53]))^2 - 2 * (w/2)^2 *(1 + COS([.C53])^2)" office:value-type="float" office:value="-9013.61365840954" calcext:value-type="float">
            <text:p>-9014</text:p>
          </table:table-cell>
          <table:table-cell table:formula="of:=(w/2)^4 * SIN([.C53])^2" office:value-type="float" office:value="54739.556920582" calcext:value-type="float">
            <text:p>54740</text:p>
          </table:table-cell>
          <table:table-cell table:number-columns-repeated="2"/>
          <table:table-cell table:style-name="ce4" table:formula="of:=ATAN(1/SQRT((2*[.$E$9]/[.E53])^2 - 1))" office:value-type="float" office:value="0.28080153451411" calcext:value-type="float">
            <text:p>0.281</text:p>
          </table:table-cell>
          <table:table-cell table:style-name="ce4" table:formula="of:=[.K53] * 180/PI()" office:value-type="float" office:value="16.0887428084556" calcext:value-type="float">
            <text:p>16.089</text:p>
          </table:table-cell>
          <table:table-cell table:number-columns-repeated="244"/>
        </table:table-row>
        <table:table-row table:style-name="ro2">
          <table:table-cell office:value-type="float" office:value="67" calcext:value-type="float">
            <text:p>67</text:p>
          </table:table-cell>
          <table:table-cell table:formula="of:=MAX(1; [.A54]*[.$E$5]*SIN([.$F$6])/4/PI()/[.$E$9] * 100)" office:value-type="float" office:value="5.23417159228511" calcext:value-type="float">
            <text:p>5.2</text:p>
          </table:table-cell>
          <table:table-cell table:formula="of:=2*PI()/[.A54]/(1-[.B54]/100)" office:value-type="float" office:value="0.0989585452451448" calcext:value-type="float">
            <text:p>0.099</text:p>
          </table:table-cell>
          <table:table-cell/>
          <table:table-cell table:style-name="ce8" table:formula="of:=SQRT((-[.G54]+SQRT([.G54]^2 - 4 * [.F54] * [.H54]))/(2*[.F54]))" office:value-type="float" office:value="961.02235238264" calcext:value-type="float">
            <text:p>961</text:p>
          </table:table-cell>
          <table:table-cell table:formula="of:=SIN([.C54])^2" office:value-type="float" office:value="0.00976086911706295" calcext:value-type="float">
            <text:p>0.010</text:p>
          </table:table-cell>
          <table:table-cell table:formula="of:=(w*SIN(psi)*COS([.C54]))^2 - 2 * (w/2)^2 *(1 + COS([.C54])^2)" office:value-type="float" office:value="-9014.84456631883" calcext:value-type="float">
            <text:p>-9015</text:p>
          </table:table-cell>
          <table:table-cell table:formula="of:=(w/2)^4 * SIN([.C54])^2" office:value-type="float" office:value="53210.3593428948" calcext:value-type="float">
            <text:p>53210</text:p>
          </table:table-cell>
          <table:table-cell table:number-columns-repeated="2"/>
          <table:table-cell table:style-name="ce4" table:formula="of:=ATAN(1/SQRT((2*[.$E$9]/[.E54])^2 - 1))" office:value-type="float" office:value="0.284939131982179" calcext:value-type="float">
            <text:p>0.285</text:p>
          </table:table-cell>
          <table:table-cell table:style-name="ce4" table:formula="of:=[.K54] * 180/PI()" office:value-type="float" office:value="16.3258096807" calcext:value-type="float">
            <text:p>16.326</text:p>
          </table:table-cell>
          <table:table-cell table:number-columns-repeated="244"/>
        </table:table-row>
        <table:table-row table:style-name="ro2">
          <table:table-cell office:value-type="float" office:value="68" calcext:value-type="float">
            <text:p>68</text:p>
          </table:table-cell>
          <table:table-cell table:formula="of:=MAX(1; [.A55]*[.$E$5]*SIN([.$F$6])/4/PI()/[.$E$9] * 100)" office:value-type="float" office:value="5.31229355634907" calcext:value-type="float">
            <text:p>5.3</text:p>
          </table:table-cell>
          <table:table-cell table:formula="of:=2*PI()/[.A55]/(1-[.B55]/100)" office:value-type="float" office:value="0.0975837174639974" calcext:value-type="float">
            <text:p>0.098</text:p>
          </table:table-cell>
          <table:table-cell/>
          <table:table-cell table:style-name="ce8" table:formula="of:=SQRT((-[.G55]+SQRT([.G55]^2 - 4 * [.F55] * [.H55]))/(2*[.F55]))" office:value-type="float" office:value="974.581835271443" calcext:value-type="float">
            <text:p>975</text:p>
          </table:table-cell>
          <table:table-cell table:formula="of:=SIN([.C55])^2" office:value-type="float" office:value="0.00949239374383439" calcext:value-type="float">
            <text:p>0.009</text:p>
          </table:table-cell>
          <table:table-cell table:formula="of:=(w*SIN(psi)*COS([.C55]))^2 - 2 * (w/2)^2 *(1 + COS([.C55])^2)" office:value-type="float" office:value="-9016.02264451493" calcext:value-type="float">
            <text:p>-9016</text:p>
          </table:table-cell>
          <table:table-cell table:formula="of:=(w/2)^4 * SIN([.C55])^2" office:value-type="float" office:value="51746.7938639523" calcext:value-type="float">
            <text:p>51747</text:p>
          </table:table-cell>
          <table:table-cell table:number-columns-repeated="2"/>
          <table:table-cell table:style-name="ce4" table:formula="of:=ATAN(1/SQRT((2*[.$E$9]/[.E55])^2 - 1))" office:value-type="float" office:value="0.289074436107436" calcext:value-type="float">
            <text:p>0.289</text:p>
          </table:table-cell>
          <table:table-cell table:style-name="ce4" table:formula="of:=[.K55] * 180/PI()" office:value-type="float" office:value="16.5627451540803" calcext:value-type="float">
            <text:p>16.563</text:p>
          </table:table-cell>
          <table:table-cell table:number-columns-repeated="244"/>
        </table:table-row>
        <table:table-row table:style-name="ro2">
          <table:table-cell office:value-type="float" office:value="69" calcext:value-type="float">
            <text:p>69</text:p>
          </table:table-cell>
          <table:table-cell table:formula="of:=MAX(1; [.A56]*[.$E$5]*SIN([.$F$6])/4/PI()/[.$E$9] * 100)" office:value-type="float" office:value="5.39041552041302" calcext:value-type="float">
            <text:p>5.4</text:p>
          </table:table-cell>
          <table:table-cell table:formula="of:=2*PI()/[.A56]/(1-[.B56]/100)" office:value-type="float" office:value="0.0962488706896693" calcext:value-type="float">
            <text:p>0.096</text:p>
          </table:table-cell>
          <table:table-cell/>
          <table:table-cell table:style-name="ce8" table:formula="of:=SQRT((-[.G56]+SQRT([.G56]^2 - 4 * [.F56] * [.H56]))/(2*[.F56]))" office:value-type="float" office:value="988.117363697979" calcext:value-type="float">
            <text:p>988</text:p>
          </table:table-cell>
          <table:table-cell table:formula="of:=SIN([.C56])^2" office:value-type="float" office:value="0.00923527414414495" calcext:value-type="float">
            <text:p>0.009</text:p>
          </table:table-cell>
          <table:table-cell table:formula="of:=(w*SIN(psi)*COS([.C56]))^2 - 2 * (w/2)^2 *(1 + COS([.C56])^2)" office:value-type="float" office:value="-9017.15089322743" calcext:value-type="float">
            <text:p>-9017</text:p>
          </table:table-cell>
          <table:table-cell table:formula="of:=(w/2)^4 * SIN([.C56])^2" office:value-type="float" office:value="50345.1331993646" calcext:value-type="float">
            <text:p>50345</text:p>
          </table:table-cell>
          <table:table-cell table:number-columns-repeated="2"/>
          <table:table-cell table:style-name="ce4" table:formula="of:=ATAN(1/SQRT((2*[.$E$9]/[.E56])^2 - 1))" office:value-type="float" office:value="0.293207513330224" calcext:value-type="float">
            <text:p>0.293</text:p>
          </table:table-cell>
          <table:table-cell table:style-name="ce4" table:formula="of:=[.K56] * 180/PI()" office:value-type="float" office:value="16.7995530353476" calcext:value-type="float">
            <text:p>16.800</text:p>
          </table:table-cell>
          <table:table-cell table:number-columns-repeated="244"/>
        </table:table-row>
        <table:table-row table:style-name="ro2">
          <table:table-cell office:value-type="float" office:value="70" calcext:value-type="float">
            <text:p>70</text:p>
          </table:table-cell>
          <table:table-cell table:formula="of:=MAX(1; [.A57]*[.$E$5]*SIN([.$F$6])/4/PI()/[.$E$9] * 100)" office:value-type="float" office:value="5.46853748447698" calcext:value-type="float">
            <text:p>5.5</text:p>
          </table:table-cell>
          <table:table-cell table:formula="of:=2*PI()/[.A57]/(1-[.B57]/100)" office:value-type="float" office:value="0.0949522917703998" calcext:value-type="float">
            <text:p>0.095</text:p>
          </table:table-cell>
          <table:table-cell/>
          <table:table-cell table:style-name="ce8" table:formula="of:=SQRT((-[.G57]+SQRT([.G57]^2 - 4 * [.F57] * [.H57]))/(2*[.F57]))" office:value-type="float" office:value="1001.62895002205" calcext:value-type="float">
            <text:p>1002</text:p>
          </table:table-cell>
          <table:table-cell table:formula="of:=SIN([.C57])^2" office:value-type="float" office:value="0.00898887455297039" calcext:value-type="float">
            <text:p>0.009</text:p>
          </table:table-cell>
          <table:table-cell table:formula="of:=(w*SIN(psi)*COS([.C57]))^2 - 2 * (w/2)^2 *(1 + COS([.C57])^2)" office:value-type="float" office:value="-9018.23210221282" calcext:value-type="float">
            <text:p>-9018</text:p>
          </table:table-cell>
          <table:table-cell table:formula="of:=(w/2)^4 * SIN([.C57])^2" office:value-type="float" office:value="49001.9115424506" calcext:value-type="float">
            <text:p>49002</text:p>
          </table:table-cell>
          <table:table-cell table:number-columns-repeated="2"/>
          <table:table-cell table:style-name="ce4" table:formula="of:=ATAN(1/SQRT((2*[.$E$9]/[.E57])^2 - 1))" office:value-type="float" office:value="0.297338429877319" calcext:value-type="float">
            <text:p>0.297</text:p>
          </table:table-cell>
          <table:table-cell table:style-name="ce4" table:formula="of:=[.K57] * 180/PI()" office:value-type="float" office:value="17.036237119017" calcext:value-type="float">
            <text:p>17.036</text:p>
          </table:table-cell>
          <table:table-cell table:number-columns-repeated="244"/>
        </table:table-row>
        <table:table-row table:style-name="ro2">
          <table:table-cell office:value-type="float" office:value="71" calcext:value-type="float">
            <text:p>71</text:p>
          </table:table-cell>
          <table:table-cell table:formula="of:=MAX(1; [.A58]*[.$E$5]*SIN([.$F$6])/4/PI()/[.$E$9] * 100)" office:value-type="float" office:value="5.54665944854094" calcext:value-type="float">
            <text:p>5.5</text:p>
          </table:table-cell>
          <table:table-cell table:formula="of:=2*PI()/[.A58]/(1-[.B58]/100)" office:value-type="float" office:value="0.0936923640710638" calcext:value-type="float">
            <text:p>0.094</text:p>
          </table:table-cell>
          <table:table-cell/>
          <table:table-cell table:style-name="ce8" table:formula="of:=SQRT((-[.G58]+SQRT([.G58]^2 - 4 * [.F58] * [.H58]))/(2*[.F58]))" office:value-type="float" office:value="1015.11660590608" calcext:value-type="float">
            <text:p>1015</text:p>
          </table:table-cell>
          <table:table-cell table:formula="of:=SIN([.C58])^2" office:value-type="float" office:value="0.00875260318590889" calcext:value-type="float">
            <text:p>0.009</text:p>
          </table:table-cell>
          <table:table-cell table:formula="of:=(w*SIN(psi)*COS([.C58]))^2 - 2 * (w/2)^2 *(1 + COS([.C58])^2)" office:value-type="float" office:value="-9019.26886823925" calcext:value-type="float">
            <text:p>-9019</text:p>
          </table:table-cell>
          <table:table-cell table:formula="of:=(w/2)^4 * SIN([.C58])^2" office:value-type="float" office:value="47713.902842303" calcext:value-type="float">
            <text:p>47714</text:p>
          </table:table-cell>
          <table:table-cell table:number-columns-repeated="2"/>
          <table:table-cell table:style-name="ce4" table:formula="of:=ATAN(1/SQRT((2*[.$E$9]/[.E58])^2 - 1))" office:value-type="float" office:value="0.301467251787291" calcext:value-type="float">
            <text:p>0.301</text:p>
          </table:table-cell>
          <table:table-cell table:style-name="ce4" table:formula="of:=[.K58] * 180/PI()" office:value-type="float" office:value="17.2728011888195" calcext:value-type="float">
            <text:p>17.273</text:p>
          </table:table-cell>
          <table:table-cell table:number-columns-repeated="244"/>
        </table:table-row>
        <table:table-row table:style-name="ro2">
          <table:table-cell office:value-type="float" office:value="72" calcext:value-type="float">
            <text:p>72</text:p>
          </table:table-cell>
          <table:table-cell table:formula="of:=MAX(1; [.A59]*[.$E$5]*SIN([.$F$6])/4/PI()/[.$E$9] * 100)" office:value-type="float" office:value="5.62478141260489" calcext:value-type="float">
            <text:p>5.6</text:p>
          </table:table-cell>
          <table:table-cell table:formula="of:=2*PI()/[.A59]/(1-[.B59]/100)" office:value-type="float" office:value="0.0924675607706321" calcext:value-type="float">
            <text:p>0.092</text:p>
          </table:table-cell>
          <table:table-cell/>
          <table:table-cell table:style-name="ce8" table:formula="of:=SQRT((-[.G59]+SQRT([.G59]^2 - 4 * [.F59] * [.H59]))/(2*[.F59]))" office:value-type="float" office:value="1028.58034236362" calcext:value-type="float">
            <text:p>1029</text:p>
          </table:table-cell>
          <table:table-cell table:formula="of:=SIN([.C59])^2" office:value-type="float" office:value="0.00852590863544327" calcext:value-type="float">
            <text:p>0.009</text:p>
          </table:table-cell>
          <table:table-cell table:formula="of:=(w*SIN(psi)*COS([.C59]))^2 - 2 * (w/2)^2 *(1 + COS([.C59])^2)" office:value-type="float" office:value="-9020.26361089987" calcext:value-type="float">
            <text:p>-9020</text:p>
          </table:table-cell>
          <table:table-cell table:formula="of:=(w/2)^4 * SIN([.C59])^2" office:value-type="float" office:value="46478.1011583869" calcext:value-type="float">
            <text:p>46478</text:p>
          </table:table-cell>
          <table:table-cell table:number-columns-repeated="2"/>
          <table:table-cell table:style-name="ce4" table:formula="of:=ATAN(1/SQRT((2*[.$E$9]/[.E59])^2 - 1))" office:value-type="float" office:value="0.305594044934601" calcext:value-type="float">
            <text:p>0.306</text:p>
          </table:table-cell>
          <table:table-cell table:style-name="ce4" table:formula="of:=[.K59] * 180/PI()" office:value-type="float" office:value="17.5092490190839" calcext:value-type="float">
            <text:p>17.509</text:p>
          </table:table-cell>
          <table:table-cell table:number-columns-repeated="244"/>
        </table:table-row>
        <table:table-row table:style-name="ro2">
          <table:table-cell office:value-type="float" office:value="73" calcext:value-type="float">
            <text:p>73</text:p>
          </table:table-cell>
          <table:table-cell table:formula="of:=MAX(1; [.A60]*[.$E$5]*SIN([.$F$6])/4/PI()/[.$E$9] * 100)" office:value-type="float" office:value="5.70290337666885" calcext:value-type="float">
            <text:p>5.7</text:p>
          </table:table-cell>
          <table:table-cell table:formula="of:=2*PI()/[.A60]/(1-[.B60]/100)" office:value-type="float" office:value="0.0912764387105255" calcext:value-type="float">
            <text:p>0.091</text:p>
          </table:table-cell>
          <table:table-cell/>
          <table:table-cell table:style-name="ce8" table:formula="of:=SQRT((-[.G60]+SQRT([.G60]^2 - 4 * [.F60] * [.H60]))/(2*[.F60]))" office:value-type="float" office:value="1042.02016980386" calcext:value-type="float">
            <text:p>1042</text:p>
          </table:table-cell>
          <table:table-cell table:formula="of:=SIN([.C60])^2" office:value-type="float" office:value="0.00830827660707884" calcext:value-type="float">
            <text:p>0.008</text:p>
          </table:table-cell>
          <table:table-cell table:formula="of:=(w*SIN(psi)*COS([.C60]))^2 - 2 * (w/2)^2 *(1 + COS([.C60])^2)" office:value-type="float" office:value="-9021.21858693475" calcext:value-type="float">
            <text:p>-9021</text:p>
          </table:table-cell>
          <table:table-cell table:formula="of:=(w/2)^4 * SIN([.C60])^2" office:value-type="float" office:value="45291.7028679364" calcext:value-type="float">
            <text:p>45292</text:p>
          </table:table-cell>
          <table:table-cell table:number-columns-repeated="2"/>
          <table:table-cell table:style-name="ce4" table:formula="of:=ATAN(1/SQRT((2*[.$E$9]/[.E60])^2 - 1))" office:value-type="float" office:value="0.309718875052581" calcext:value-type="float">
            <text:p>0.310</text:p>
          </table:table-cell>
          <table:table-cell table:style-name="ce4" table:formula="of:=[.K60] * 180/PI()" office:value-type="float" office:value="17.7455843760526" calcext:value-type="float">
            <text:p>17.746</text:p>
          </table:table-cell>
          <table:table-cell table:number-columns-repeated="244"/>
        </table:table-row>
        <table:table-row table:style-name="ro2">
          <table:table-cell office:value-type="float" office:value="74" calcext:value-type="float">
            <text:p>74</text:p>
          </table:table-cell>
          <table:table-cell table:formula="of:=MAX(1; [.A61]*[.$E$5]*SIN([.$F$6])/4/PI()/[.$E$9] * 100)" office:value-type="float" office:value="5.78102534073281" calcext:value-type="float">
            <text:p>5.8</text:p>
          </table:table-cell>
          <table:table-cell table:formula="of:=2*PI()/[.A61]/(1-[.B61]/100)" office:value-type="float" office:value="0.09011763274175" calcext:value-type="float">
            <text:p>0.090</text:p>
          </table:table-cell>
          <table:table-cell/>
          <table:table-cell table:style-name="ce8" table:formula="of:=SQRT((-[.G61]+SQRT([.G61]^2 - 4 * [.F61] * [.H61]))/(2*[.F61]))" office:value-type="float" office:value="1055.43609807258" calcext:value-type="float">
            <text:p>1055</text:p>
          </table:table-cell>
          <table:table-cell table:formula="of:=SIN([.C61])^2" office:value-type="float" office:value="0.00809922695922101" calcext:value-type="float">
            <text:p>0.008</text:p>
          </table:table-cell>
          <table:table-cell table:formula="of:=(w*SIN(psi)*COS([.C61]))^2 - 2 * (w/2)^2 *(1 + COS([.C61])^2)" office:value-type="float" office:value="-9022.13590321997" calcext:value-type="float">
            <text:p>-9022</text:p>
          </table:table-cell>
          <table:table-cell table:formula="of:=(w/2)^4 * SIN([.C61])^2" office:value-type="float" office:value="44152.0905291565" calcext:value-type="float">
            <text:p>44152</text:p>
          </table:table-cell>
          <table:table-cell table:number-columns-repeated="2"/>
          <table:table-cell table:style-name="ce4" table:formula="of:=ATAN(1/SQRT((2*[.$E$9]/[.E61])^2 - 1))" office:value-type="float" office:value="0.313841807755406" calcext:value-type="float">
            <text:p>0.314</text:p>
          </table:table-cell>
          <table:table-cell table:style-name="ce4" table:formula="of:=[.K61] * 180/PI()" office:value-type="float" office:value="17.9818110191409" calcext:value-type="float">
            <text:p>17.982</text:p>
          </table:table-cell>
          <table:table-cell table:number-columns-repeated="244"/>
        </table:table-row>
        <table:table-row table:style-name="ro2">
          <table:table-cell office:value-type="float" office:value="75" calcext:value-type="float">
            <text:p>75</text:p>
          </table:table-cell>
          <table:table-cell table:formula="of:=MAX(1; [.A62]*[.$E$5]*SIN([.$F$6])/4/PI()/[.$E$9] * 100)" office:value-type="float" office:value="5.85914730479677" calcext:value-type="float">
            <text:p>5.9</text:p>
          </table:table-cell>
          <table:table-cell table:formula="of:=2*PI()/[.A62]/(1-[.B62]/100)" office:value-type="float" office:value="0.0889898505242628" calcext:value-type="float">
            <text:p>0.089</text:p>
          </table:table-cell>
          <table:table-cell/>
          <table:table-cell table:style-name="ce8" table:formula="of:=SQRT((-[.G62]+SQRT([.G62]^2 - 4 * [.F62] * [.H62]))/(2*[.F62]))" office:value-type="float" office:value="1068.82813648971" calcext:value-type="float">
            <text:p>1069</text:p>
          </table:table-cell>
          <table:table-cell table:formula="of:=SIN([.C62])^2" office:value-type="float" office:value="0.00789831101492016" calcext:value-type="float">
            <text:p>0.008</text:p>
          </table:table-cell>
          <table:table-cell table:formula="of:=(w*SIN(psi)*COS([.C62]))^2 - 2 * (w/2)^2 *(1 + COS([.C62])^2)" office:value-type="float" office:value="-9023.01752856379" calcext:value-type="float">
            <text:p>-9023</text:p>
          </table:table-cell>
          <table:table-cell table:formula="of:=(w/2)^4 * SIN([.C62])^2" office:value-type="float" office:value="43056.8182264804" calcext:value-type="float">
            <text:p>43057</text:p>
          </table:table-cell>
          <table:table-cell table:number-columns-repeated="2"/>
          <table:table-cell table:style-name="ce4" table:formula="of:=ATAN(1/SQRT((2*[.$E$9]/[.E62])^2 - 1))" office:value-type="float" office:value="0.317962908559157" calcext:value-type="float">
            <text:p>0.318</text:p>
          </table:table-cell>
          <table:table-cell table:style-name="ce4" table:formula="of:=[.K62] * 180/PI()" office:value-type="float" office:value="18.2179327021438" calcext:value-type="float">
            <text:p>18.218</text:p>
          </table:table-cell>
          <table:table-cell table:number-columns-repeated="244"/>
        </table:table-row>
        <table:table-row table:style-name="ro2">
          <table:table-cell office:value-type="float" office:value="76" calcext:value-type="float">
            <text:p>76</text:p>
          </table:table-cell>
          <table:table-cell table:formula="of:=MAX(1; [.A63]*[.$E$5]*SIN([.$F$6])/4/PI()/[.$E$9] * 100)" office:value-type="float" office:value="5.93726926886072" calcext:value-type="float">
            <text:p>5.9</text:p>
          </table:table-cell>
          <table:table-cell table:formula="of:=2*PI()/[.A63]/(1-[.B63]/100)" office:value-type="float" office:value="0.0878918677369134" calcext:value-type="float">
            <text:p>0.088</text:p>
          </table:table-cell>
          <table:table-cell/>
          <table:table-cell table:style-name="ce8" table:formula="of:=SQRT((-[.G63]+SQRT([.G63]^2 - 4 * [.F63] * [.H63]))/(2*[.F63]))" office:value-type="float" office:value="1082.19629388399" calcext:value-type="float">
            <text:p>1082</text:p>
          </table:table-cell>
          <table:table-cell table:formula="of:=SIN([.C63])^2" office:value-type="float" office:value="0.00770510911732346" calcext:value-type="float">
            <text:p>0.008</text:p>
          </table:table-cell>
          <table:table-cell table:formula="of:=(w*SIN(psi)*COS([.C63]))^2 - 2 * (w/2)^2 *(1 + COS([.C63])^2)" office:value-type="float" office:value="-9023.86530443338" calcext:value-type="float">
            <text:p>-9024</text:p>
          </table:table-cell>
          <table:table-cell table:formula="of:=(w/2)^4 * SIN([.C63])^2" office:value-type="float" office:value="42003.5982443706" calcext:value-type="float">
            <text:p>42004</text:p>
          </table:table-cell>
          <table:table-cell table:number-columns-repeated="2"/>
          <table:table-cell table:style-name="ce4" table:formula="of:=ATAN(1/SQRT((2*[.$E$9]/[.E63])^2 - 1))" office:value-type="float" office:value="0.322082242902072" calcext:value-type="float">
            <text:p>0.322</text:p>
          </table:table-cell>
          <table:table-cell table:style-name="ce4" table:formula="of:=[.K63] * 180/PI()" office:value-type="float" office:value="18.4539531743961" calcext:value-type="float">
            <text:p>18.454</text:p>
          </table:table-cell>
          <table:table-cell table:number-columns-repeated="244"/>
        </table:table-row>
        <table:table-row table:style-name="ro1" table:number-rows-repeated="4">
          <table:table-cell table:number-columns-repeated="256"/>
        </table:table-row>
        <table:table-row table:style-name="ro1">
          <table:table-cell office:value-type="string" calcext:value-type="string">
            <text:p>N from r:</text:p>
          </table:table-cell>
          <table:table-cell table:number-columns-repeated="255"/>
        </table:table-row>
        <table:table-row table:style-name="ro1">
          <table:table-cell table:number-columns-repeated="256"/>
        </table:table-row>
        <table:table-row table:style-name="ro1">
          <table:table-cell office:value-type="string" calcext:value-type="string">
            <text:p>r</text:p>
          </table:table-cell>
          <table:table-cell office:value-type="float" office:value="407" calcext:value-type="float">
            <text:p>407.0</text:p>
          </table:table-cell>
          <table:table-cell office:value-type="string" calcext:value-type="string">
            <text:p>[mm]</text:p>
          </table:table-cell>
          <table:table-cell table:number-columns-repeated="253"/>
        </table:table-row>
        <table:table-row table:style-name="ro2">
          <table:table-cell office:value-type="string" calcext:value-type="string">
            <text:p>tan tau</text:p>
          </table:table-cell>
          <table:table-cell table:formula="of:=1/SQRT((2*[.$E$9]/[.$B$70])^2-1)" office:value-type="float" office:value="0.119900162803814" calcext:value-type="float">
            <text:p>0.1</text:p>
          </table:table-cell>
          <table:table-cell/>
          <table:table-cell office:value-type="string" calcext:value-type="string">
            <text:p>Track angle at gap</text:p>
          </table:table-cell>
          <table:table-cell table:number-columns-repeated="252"/>
        </table:table-row>
        <table:table-row table:style-name="ro2">
          <table:table-cell office:value-type="string" calcext:value-type="string">
            <text:p>Tilt angle</text:p>
          </table:table-cell>
          <table:table-cell table:style-name="Default" office:value-type="string" calcext:value-type="string">
            <text:p>Tilt rad</text:p>
          </table:table-cell>
          <table:table-cell table:style-name="ce2" office:value-type="string" calcext:value-type="string">
            <text:p>a</text:p>
          </table:table-cell>
          <table:table-cell table:style-name="ce4" office:value-type="string" calcext:value-type="string">
            <text:p>b</text:p>
          </table:table-cell>
          <table:table-cell office:value-type="string" calcext:value-type="string">
            <text:p>theta</text:p>
          </table:table-cell>
          <table:table-cell table:style-name="Default" office:value-type="string" calcext:value-type="string">
            <text:p>N</text:p>
          </table:table-cell>
          <table:table-cell table:number-columns-repeated="250"/>
        </table:table-row>
        <table:table-row table:style-name="ro2">
          <table:table-cell office:value-type="float" office:value="9" calcext:value-type="float">
            <text:p>9</text:p>
          </table:table-cell>
          <table:table-cell table:style-name="ce4" table:formula="of:=[.A73]*PI()/180" office:value-type="float" office:value="0.15707963267949" calcext:value-type="float">
            <text:p>0.157</text:p>
          </table:table-cell>
          <table:table-cell table:style-name="ce6" table:formula="of:=SQRT([.$B$70]^2 + ([.$E$5]/2)^2 - 2 * [.$B$70] * ([.$E$5]/2) * COS (PI()/2-[.B73]))" office:value-type="float" office:value="402.282073839358" calcext:value-type="float">
            <text:p>402.282</text:p>
          </table:table-cell>
          <table:table-cell table:style-name="ce4" table:formula="of:=SQRT([.$B$70]^2 + ([.$E$5]/2)^2 - 2 * [.$B$70] * ([.$E$5]/2) * COS (PI()/2+[.B73]))" office:value-type="float" office:value="417.296990005327" calcext:value-type="float">
            <text:p>417.297</text:p>
          </table:table-cell>
          <table:table-cell table:style-name="ce4" table:formula="of:=ACOS(([.C73]^2+[.D73]^2-[.$E$5]^2)/(2*[.C73]*[.D73]))" office:value-type="float" office:value="0.233534005445926" calcext:value-type="float">
            <text:p>0.234</text:p>
          </table:table-cell>
          <table:table-cell table:style-name="Default" table:formula="of:=2*PI()/([.E73]-([.D73]-[.C73])*[.$B$71]/[.$B$70])" office:value-type="float" office:value="27.4242350222757" calcext:value-type="float">
            <text:p>27.42</text:p>
          </table:table-cell>
          <table:table-cell table:number-columns-repeated="250"/>
        </table:table-row>
        <table:table-row table:style-name="ro2">
          <table:table-cell office:value-type="float" office:value="9.5" calcext:value-type="float">
            <text:p>9.5</text:p>
          </table:table-cell>
          <table:table-cell table:style-name="ce4" table:formula="of:=[.A74]*PI()/180" office:value-type="float" office:value="0.165806278939461" calcext:value-type="float">
            <text:p>0.166</text:p>
          </table:table-cell>
          <table:table-cell table:style-name="ce6" table:formula="of:=SQRT([.$B$70]^2 + ([.$E$5]/2)^2 - 2 * [.$B$70] * ([.$E$5]/2) * COS (PI()/2-[.B74]))" office:value-type="float" office:value="401.860785276987" calcext:value-type="float">
            <text:p>401.861</text:p>
          </table:table-cell>
          <table:table-cell table:style-name="ce4" table:formula="of:=SQRT([.$B$70]^2 + ([.$E$5]/2)^2 - 2 * [.$B$70] * ([.$E$5]/2) * COS (PI()/2+[.B74]))" office:value-type="float" office:value="417.70271013792" calcext:value-type="float">
            <text:p>417.703</text:p>
          </table:table-cell>
          <table:table-cell table:style-name="ce4" table:formula="of:=ACOS(([.C74]^2+[.D74]^2-[.$E$5]^2)/(2*[.C74]*[.D74]))" office:value-type="float" office:value="0.233214238726246" calcext:value-type="float">
            <text:p>0.233</text:p>
          </table:table-cell>
          <table:table-cell table:style-name="Default" table:formula="of:=2*PI()/([.E74]-([.D74]-[.C74])*[.$B$71]/[.$B$70])" office:value-type="float" office:value="27.4918393949382" calcext:value-type="float">
            <text:p>27.49</text:p>
          </table:table-cell>
          <table:table-cell table:number-columns-repeated="250"/>
        </table:table-row>
        <table:table-row table:style-name="ro2">
          <table:table-cell office:value-type="float" office:value="10" calcext:value-type="float">
            <text:p>10</text:p>
          </table:table-cell>
          <table:table-cell table:style-name="ce4" table:formula="of:=[.A75]*PI()/180" office:value-type="float" office:value="0.174532925199433" calcext:value-type="float">
            <text:p>0.175</text:p>
          </table:table-cell>
          <table:table-cell table:style-name="ce6" table:formula="of:=SQRT([.$B$70]^2 + ([.$E$5]/2)^2 - 2 * [.$B$70] * ([.$E$5]/2) * COS (PI()/2-[.B75]))" office:value-type="float" office:value="401.439670342729" calcext:value-type="float">
            <text:p>401.440</text:p>
          </table:table-cell>
          <table:table-cell table:style-name="ce4" table:formula="of:=SQRT([.$B$70]^2 + ([.$E$5]/2)^2 - 2 * [.$B$70] * ([.$E$5]/2) * COS (PI()/2+[.B75]))" office:value-type="float" office:value="418.107445371547" calcext:value-type="float">
            <text:p>418.107</text:p>
          </table:table-cell>
          <table:table-cell table:style-name="ce4" table:formula="of:=ACOS(([.C75]^2+[.D75]^2-[.$E$5]^2)/(2*[.C75]*[.D75]))" office:value-type="float" office:value="0.232877297587526" calcext:value-type="float">
            <text:p>0.233</text:p>
          </table:table-cell>
          <table:table-cell table:style-name="Default" table:formula="of:=2*PI()/([.E75]-([.D75]-[.C75])*[.$B$71]/[.$B$70])" office:value-type="float" office:value="27.5618129170354" calcext:value-type="float">
            <text:p>27.56</text:p>
          </table:table-cell>
          <table:table-cell table:number-columns-repeated="250"/>
        </table:table-row>
        <table:table-row table:style-name="ro2">
          <table:table-cell office:value-type="float" office:value="10.5" calcext:value-type="float">
            <text:p>10.5</text:p>
          </table:table-cell>
          <table:table-cell table:style-name="ce4" table:formula="of:=[.A76]*PI()/180" office:value-type="float" office:value="0.183259571459405" calcext:value-type="float">
            <text:p>0.183</text:p>
          </table:table-cell>
          <table:table-cell table:style-name="ce6" table:formula="of:=SQRT([.$B$70]^2 + ([.$E$5]/2)^2 - 2 * [.$B$70] * ([.$E$5]/2) * COS (PI()/2-[.B76]))" office:value-type="float" office:value="401.018761703602" calcext:value-type="float">
            <text:p>401.019</text:p>
          </table:table-cell>
          <table:table-cell table:style-name="ce4" table:formula="of:=SQRT([.$B$70]^2 + ([.$E$5]/2)^2 - 2 * [.$B$70] * ([.$E$5]/2) * COS (PI()/2+[.B76]))" office:value-type="float" office:value="418.511167786129" calcext:value-type="float">
            <text:p>418.511</text:p>
          </table:table-cell>
          <table:table-cell table:style-name="ce4" table:formula="of:=ACOS(([.C76]^2+[.D76]^2-[.$E$5]^2)/(2*[.C76]*[.D76]))" office:value-type="float" office:value="0.232523199542032" calcext:value-type="float">
            <text:p>0.233</text:p>
          </table:table-cell>
          <table:table-cell table:style-name="Default" table:formula="of:=2*PI()/([.E76]-([.D76]-[.C76])*[.$B$71]/[.$B$70])" office:value-type="float" office:value="27.6341849698445" calcext:value-type="float">
            <text:p>27.63</text:p>
          </table:table-cell>
          <table:table-cell table:number-columns-repeated="250"/>
        </table:table-row>
        <table:table-row table:style-name="ro2">
          <table:table-cell office:value-type="float" office:value="11" calcext:value-type="float">
            <text:p>11</text:p>
          </table:table-cell>
          <table:table-cell table:style-name="ce4" table:formula="of:=[.A77]*PI()/180" office:value-type="float" office:value="0.191986217719376" calcext:value-type="float">
            <text:p>0.192</text:p>
          </table:table-cell>
          <table:table-cell table:style-name="ce6" table:formula="of:=SQRT([.$B$70]^2 + ([.$E$5]/2)^2 - 2 * [.$B$70] * ([.$E$5]/2) * COS (PI()/2-[.B77]))" office:value-type="float" office:value="400.598092114194" calcext:value-type="float">
            <text:p>400.598</text:p>
          </table:table-cell>
          <table:table-cell table:style-name="ce4" table:formula="of:=SQRT([.$B$70]^2 + ([.$E$5]/2)^2 - 2 * [.$B$70] * ([.$E$5]/2) * COS (PI()/2+[.B77]))" office:value-type="float" office:value="418.913849609282" calcext:value-type="float">
            <text:p>418.914</text:p>
          </table:table-cell>
          <table:table-cell table:style-name="ce4" table:formula="of:=ACOS(([.C77]^2+[.D77]^2-[.$E$5]^2)/(2*[.C77]*[.D77]))" office:value-type="float" office:value="0.232151963025872" calcext:value-type="float">
            <text:p>0.232</text:p>
          </table:table-cell>
          <table:table-cell table:style-name="Default" table:formula="of:=2*PI()/([.E77]-([.D77]-[.C77])*[.$B$71]/[.$B$70])" office:value-type="float" office:value="27.7089861506696" calcext:value-type="float">
            <text:p>27.71</text:p>
          </table:table-cell>
          <table:table-cell table:number-columns-repeated="250"/>
        </table:table-row>
        <table:table-row table:style-name="ro2">
          <table:table-cell office:value-type="float" office:value="11.5" calcext:value-type="float">
            <text:p>11.5</text:p>
          </table:table-cell>
          <table:table-cell table:style-name="ce4" table:formula="of:=[.A78]*PI()/180" office:value-type="float" office:value="0.200712863979348" calcext:value-type="float">
            <text:p>0.201</text:p>
          </table:table-cell>
          <table:table-cell table:style-name="ce6" table:formula="of:=SQRT([.$B$70]^2 + ([.$E$5]/2)^2 - 2 * [.$B$70] * ([.$E$5]/2) * COS (PI()/2-[.B78]))" office:value-type="float" office:value="400.177694414487" calcext:value-type="float">
            <text:p>400.178</text:p>
          </table:table-cell>
          <table:table-cell table:style-name="ce4" table:formula="of:=SQRT([.$B$70]^2 + ([.$E$5]/2)^2 - 2 * [.$B$70] * ([.$E$5]/2) * COS (PI()/2+[.B78]))" office:value-type="float" office:value="419.315463217261" calcext:value-type="float">
            <text:p>419.315</text:p>
          </table:table-cell>
          <table:table-cell table:style-name="ce4" table:formula="of:=ACOS(([.C78]^2+[.D78]^2-[.$E$5]^2)/(2*[.C78]*[.D78]))" office:value-type="float" office:value="0.231763607402786" calcext:value-type="float">
            <text:p>0.232</text:p>
          </table:table-cell>
          <table:table-cell table:style-name="Default" table:formula="of:=2*PI()/([.E78]-([.D78]-[.C78])*[.$B$71]/[.$B$70])" office:value-type="float" office:value="27.7862483059239" calcext:value-type="float">
            <text:p>27.79</text:p>
          </table:table-cell>
          <table:table-cell table:number-columns-repeated="250"/>
        </table:table-row>
        <table:table-row table:style-name="ro1" table:number-rows-repeated="65457">
          <table:table-cell table:number-columns-repeated="256"/>
        </table:table-row>
        <table:table-row table:style-name="ro1">
          <table:table-cell table:number-columns-repeated="256"/>
        </table:table-row>
      </table:table>
      <table:table table:name="Pixels" table:style-name="ta1" table:print="false">
        <table:table-column table:style-name="co13" table:number-columns-repeated="2" table:default-cell-style-name="Default"/>
        <table:table-column table:style-name="co13" table:default-cell-style-name="ce4"/>
        <table:table-column table:style-name="co13" table:default-cell-style-name="Default"/>
        <table:table-column table:style-name="co13" table:default-cell-style-name="ce4"/>
        <table:table-column table:style-name="co13" table:number-columns-repeated="2" table:default-cell-style-name="ce8"/>
        <table:table-column table:style-name="co13" table:number-columns-repeated="1017" table:default-cell-style-name="Default"/>
        <table:table-row table:style-name="ro2" table:number-rows-repeated="4">
          <table:table-cell table:number-columns-repeated="1024"/>
        </table:table-row>
        <table:table-row table:style-name="ro2">
          <table:table-cell office:value-type="string" calcext:value-type="string">
            <text:p>Active wafer width (mm)</text:p>
          </table:table-cell>
          <table:table-cell table:number-columns-repeated="2"/>
          <table:table-cell table:style-name="ce11" office:value-type="float" office:value="32" calcext:value-type="float">
            <text:p>32.000</text:p>
          </table:table-cell>
          <table:table-cell/>
          <table:table-cell table:style-name="ce4" table:formula="of:=10 * 128 * 74.5/1000" office:value-type="float" office:value="95.36" calcext:value-type="float">
            <text:p>95.360</text:p>
          </table:table-cell>
          <table:table-cell table:number-columns-repeated="1018"/>
        </table:table-row>
        <table:table-row table:style-name="ro2">
          <table:table-cell office:value-type="string" calcext:value-type="string">
            <text:p>Tilt angle (deg)</text:p>
          </table:table-cell>
          <table:table-cell table:number-columns-repeated="2"/>
          <table:table-cell table:style-name="ce12" office:value-type="float" office:value="10" calcext:value-type="float">
            <text:p>10</text:p>
          </table:table-cell>
          <table:table-cell table:formula="of:=PI()/180*[.D6]" office:value-type="float" office:value="0.174532925199433" calcext:value-type="float">
            <text:p>0.175</text:p>
          </table:table-cell>
          <table:table-cell office:value-type="string" calcext:value-type="string">
            <text:p>(Rad)</text:p>
          </table:table-cell>
          <table:table-cell office:value-type="string" calcext:value-type="string">
            <text:p>(ATLAS has 10.5 for b-layer and 9.5 for the others)</text:p>
          </table:table-cell>
          <table:table-cell table:number-columns-repeated="1017"/>
        </table:table-row>
        <table:table-row table:style-name="ro2">
          <table:table-cell office:value-type="string" calcext:value-type="string">
            <text:p>Min hermetic pT (GeV)</text:p>
          </table:table-cell>
          <table:table-cell table:style-name="ce2"/>
          <table:table-cell/>
          <table:table-cell table:style-name="ce12" office:value-type="float" office:value="1" calcext:value-type="float">
            <text:p>1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B (T)</text:p>
          </table:table-cell>
          <table:table-cell table:style-name="ce2"/>
          <table:table-cell/>
          <table:table-cell table:style-name="ce12" office:value-type="float" office:value="2" calcext:value-type="float">
            <text:p>2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rho (mm)</text:p>
          </table:table-cell>
          <table:table-cell table:style-name="ce2"/>
          <table:table-cell/>
          <table:table-cell table:style-name="ce13" table:formula="of:=[.$D$7]/0.3/[.$D$8] * 1000" office:value-type="float" office:value="1666.66666666667" calcext:value-type="float">
            <text:p>1667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Min overlap p (%)</text:p>
          </table:table-cell>
          <table:table-cell table:number-columns-repeated="2"/>
          <table:table-cell table:style-name="ce12" office:value-type="float" office:value="2" calcext:value-type="float">
            <text:p>2</text:p>
          </table:table-cell>
          <table:table-cell table:number-columns-repeated="1020"/>
        </table:table-row>
        <table:table-row table:style-name="ro4">
          <table:table-cell table:style-name="ce1" office:value-type="string" calcext:value-type="string">
            <text:p>Number in ring</text:p>
          </table:table-cell>
          <table:table-cell table:style-name="ce1" office:value-type="string" calcext:value-type="string">
            <text:p>Overlap fraction p (%)</text:p>
          </table:table-cell>
          <table:table-cell table:style-name="ce5" office:value-type="string" calcext:value-type="string">
            <text:p>Theta (rad)</text:p>
          </table:table-cell>
          <table:table-cell table:style-name="ce1" office:value-type="string" calcext:value-type="string">
            <text:p>Radius+ (mm)</text:p>
          </table:table-cell>
          <table:table-cell table:style-name="ce5" office:value-type="string" calcext:value-type="string">
            <text:p>a</text:p>
          </table:table-cell>
          <table:table-cell table:style-name="ce9" office:value-type="string" calcext:value-type="string">
            <text:p>b</text:p>
          </table:table-cell>
          <table:table-cell table:style-name="ce9" office:value-type="string" calcext:value-type="string">
            <text:p>c</text:p>
          </table:table-cell>
          <table:table-cell table:style-name="ce5" office:value-type="string" calcext:value-type="string">
            <text:p>alpha (rad)</text:p>
          </table:table-cell>
          <table:table-cell table:style-name="ce1" office:value-type="string" calcext:value-type="string">
            <text:p>alpha (deg)</text:p>
          </table:table-cell>
          <table:table-cell table:number-columns-repeated="2" table:style-name="ce1" office:value-type="string" calcext:value-type="string">
            <text:p><text:s/></text:p>
          </table:table-cell>
          <table:table-cell table:style-name="ce1" table:number-columns-repeated="242"/>
          <table:table-cell table:number-columns-repeated="771"/>
        </table:table-row>
        <table:table-row table:style-name="ro2">
          <table:table-cell office:value-type="float" office:value="6" calcext:value-type="float">
            <text:p>6</text:p>
          </table:table-cell>
          <table:table-cell table:style-name="ce2" table:formula="of:=MAX([.$D$10]; [.A12]*[.$D$5]*SIN([.$E$6])/4/PI()/[.$D$9] * 100)" office:value-type="float" office:value="2" calcext:value-type="float">
            <text:p>2.0</text:p>
          </table:table-cell>
          <table:table-cell table:formula="of:=2*PI()/[.A12]/(1-[.B12]/100)" office:value-type="float" office:value="1.06856892979245" calcext:value-type="float">
            <text:p>1.069</text:p>
          </table:table-cell>
          <table:table-cell table:style-name="ce2" table:formula="of:=SQRT((-[.F12]+SQRT([.F12]^2 - 4 * [.E12] * [.G12]))/(2*[.E12]))" office:value-type="float" office:value="26.8439480222358" calcext:value-type="float">
            <text:p>26.8</text:p>
          </table:table-cell>
          <table:table-cell table:formula="of:=SIN([.C12])^2" office:value-type="float" office:value="0.768274188588131" calcext:value-type="float">
            <text:p>0.768</text:p>
          </table:table-cell>
          <table:table-cell table:formula="of:=([.$D$5]*SIN([.$E$6])*COS([.C12]))^2 - 2 * ([.$D$5]/2)^2 *(1 + COS([.C12])^2)" office:value-type="float" office:value="-623.488529935032" calcext:value-type="float">
            <text:p>-623</text:p>
          </table:table-cell>
          <table:table-cell table:formula="of:=([.$D$5]/2)^4 * SIN([.C12])^2" office:value-type="float" office:value="50349.6172233118" calcext:value-type="float">
            <text:p>50350</text:p>
          </table:table-cell>
          <table:table-cell table:style-name="ce4" table:formula="of:=ATAN(1/SQRT((2*[.$D$9]/[.D12])^2 - 1))" office:value-type="float" office:value="0.00805327145578495" calcext:value-type="float">
            <text:p>0.008</text:p>
          </table:table-cell>
          <table:table-cell table:style-name="ce4" table:formula="of:=[.H12] * 180/PI()" office:value-type="float" office:value="0.461418465689654" calcext:value-type="float">
            <text:p>0.461</text:p>
          </table:table-cell>
          <table:table-cell table:number-columns-repeated="1015"/>
        </table:table-row>
        <table:table-row table:style-name="ro2">
          <table:table-cell office:value-type="float" office:value="8" calcext:value-type="float">
            <text:p>8</text:p>
          </table:table-cell>
          <table:table-cell table:style-name="ce2" table:formula="of:=MAX([.$D$10]; [.A13]*[.$D$5]*SIN([.$E$6])/4/PI()/[.$D$9] * 100)" office:value-type="float" office:value="2" calcext:value-type="float">
            <text:p>2.0</text:p>
          </table:table-cell>
          <table:table-cell table:formula="of:=2*PI()/[.A13]/(1-[.B13]/100)" office:value-type="float" office:value="0.801426697344335" calcext:value-type="float">
            <text:p>0.801</text:p>
          </table:table-cell>
          <table:table-cell table:style-name="ce2" table:formula="of:=SQRT((-[.F13]+SQRT([.F13]^2 - 4 * [.E13] * [.G13]))/(2*[.E13]))" office:value-type="float" office:value="37.3698941319162" calcext:value-type="float">
            <text:p>37.4</text:p>
          </table:table-cell>
          <table:table-cell table:formula="of:=SIN([.C13])^2" office:value-type="float" office:value="0.516025788785828" calcext:value-type="float">
            <text:p>0.516</text:p>
          </table:table-cell>
          <table:table-cell table:formula="of:=([.$D$5]*SIN([.$E$6])*COS([.C13]))^2 - 2 * ([.$D$5]/2)^2 *(1 + COS([.C13])^2)" office:value-type="float" office:value="-744.850941403463" calcext:value-type="float">
            <text:p>-745</text:p>
          </table:table-cell>
          <table:table-cell table:formula="of:=([.$D$5]/2)^4 * SIN([.C13])^2" office:value-type="float" office:value="33818.266093868" calcext:value-type="float">
            <text:p>33818</text:p>
          </table:table-cell>
          <table:table-cell table:style-name="ce4" table:formula="of:=ATAN(1/SQRT((2*[.$D$9]/[.D13])^2 - 1))" office:value-type="float" office:value="0.0112112030961268" calcext:value-type="float">
            <text:p>0.011</text:p>
          </table:table-cell>
          <table:table-cell table:style-name="ce4" table:formula="of:=[.H13] * 180/PI()" office:value-type="float" office:value="0.642354620672067" calcext:value-type="float">
            <text:p>0.642</text:p>
          </table:table-cell>
          <table:table-cell table:number-columns-repeated="1015"/>
        </table:table-row>
        <table:table-row table:style-name="ro2">
          <table:table-cell office:value-type="float" office:value="10" calcext:value-type="float">
            <text:p>10</text:p>
          </table:table-cell>
          <table:table-cell table:style-name="ce2" table:formula="of:=MAX([.$D$10]; [.A14]*[.$D$5]*SIN([.$E$6])/4/PI()/[.$D$9] * 100)" office:value-type="float" office:value="2" calcext:value-type="float">
            <text:p>2.0</text:p>
          </table:table-cell>
          <table:table-cell table:formula="of:=2*PI()/[.A14]/(1-[.B14]/100)" office:value-type="float" office:value="0.641141357875468" calcext:value-type="float">
            <text:p>0.641</text:p>
          </table:table-cell>
          <table:table-cell table:style-name="ce2" table:formula="of:=SQRT((-[.F14]+SQRT([.F14]^2 - 4 * [.E14] * [.G14]))/(2*[.E14]))" office:value-type="float" office:value="47.6034472724468" calcext:value-type="float">
            <text:p>47.6</text:p>
          </table:table-cell>
          <table:table-cell table:formula="of:=SIN([.C14])^2" office:value-type="float" office:value="0.357736206684484" calcext:value-type="float">
            <text:p>0.358</text:p>
          </table:table-cell>
          <table:table-cell table:formula="of:=([.$D$5]*SIN([.$E$6])*COS([.C14]))^2 - 2 * ([.$D$5]/2)^2 *(1 + COS([.C14])^2)" office:value-type="float" office:value="-821.007640154397" calcext:value-type="float">
            <text:p>-821</text:p>
          </table:table-cell>
          <table:table-cell table:formula="of:=([.$D$5]/2)^4 * SIN([.C14])^2" office:value-type="float" office:value="23444.6000412743" calcext:value-type="float">
            <text:p>23445</text:p>
          </table:table-cell>
          <table:table-cell table:style-name="ce4" table:formula="of:=ATAN(1/SQRT((2*[.$D$9]/[.D14])^2 - 1))" office:value-type="float" office:value="0.0142815196575346" calcext:value-type="float">
            <text:p>0.014</text:p>
          </table:table-cell>
          <table:table-cell table:style-name="ce4" table:formula="of:=[.H14] * 180/PI()" office:value-type="float" office:value="0.818270801409854" calcext:value-type="float">
            <text:p>0.818</text:p>
          </table:table-cell>
          <table:table-cell table:number-columns-repeated="1015"/>
        </table:table-row>
        <table:table-row table:style-name="ro2">
          <table:table-cell office:value-type="float" office:value="12" calcext:value-type="float">
            <text:p>12</text:p>
          </table:table-cell>
          <table:table-cell table:style-name="ce2" table:formula="of:=MAX([.$D$10]; [.A15]*[.$D$5]*SIN([.$E$6])/4/PI()/[.$D$9] * 100)" office:value-type="float" office:value="2" calcext:value-type="float">
            <text:p>2.0</text:p>
          </table:table-cell>
          <table:table-cell table:formula="of:=2*PI()/[.A15]/(1-[.B15]/100)" office:value-type="float" office:value="0.534284464896223" calcext:value-type="float">
            <text:p>0.534</text:p>
          </table:table-cell>
          <table:table-cell table:style-name="ce2" table:formula="of:=SQRT((-[.F15]+SQRT([.F15]^2 - 4 * [.E15] * [.G15]))/(2*[.E15]))" office:value-type="float" office:value="57.6979263380106" calcext:value-type="float">
            <text:p>57.7</text:p>
          </table:table-cell>
          <table:table-cell table:formula="of:=SIN([.C15])^2" office:value-type="float" office:value="0.259310463765108" calcext:value-type="float">
            <text:p>0.259</text:p>
          </table:table-cell>
          <table:table-cell table:formula="of:=([.$D$5]*SIN([.$E$6])*COS([.C15]))^2 - 2 * ([.$D$5]/2)^2 *(1 + COS([.C15])^2)" office:value-type="float" office:value="-868.362491644551" calcext:value-type="float">
            <text:p>-868</text:p>
          </table:table-cell>
          <table:table-cell table:formula="of:=([.$D$5]/2)^4 * SIN([.C15])^2" office:value-type="float" office:value="16994.1705533101" calcext:value-type="float">
            <text:p>16994</text:p>
          </table:table-cell>
          <table:table-cell table:style-name="ce4" table:formula="of:=ATAN(1/SQRT((2*[.$D$9]/[.D15])^2 - 1))" office:value-type="float" office:value="0.0173102423749124" calcext:value-type="float">
            <text:p>0.017</text:p>
          </table:table-cell>
          <table:table-cell table:style-name="ce4" table:formula="of:=[.H15] * 180/PI()" office:value-type="float" office:value="0.991803830430998" calcext:value-type="float">
            <text:p>0.992</text:p>
          </table:table-cell>
          <table:table-cell table:number-columns-repeated="1015"/>
        </table:table-row>
        <table:table-row table:style-name="ro2">
          <table:table-cell office:value-type="float" office:value="14" calcext:value-type="float">
            <text:p>14</text:p>
          </table:table-cell>
          <table:table-cell table:style-name="ce2" table:formula="of:=MAX([.$D$10]; [.A16]*[.$D$5]*SIN([.$E$6])/4/PI()/[.$D$9] * 100)" office:value-type="float" office:value="2" calcext:value-type="float">
            <text:p>2.0</text:p>
          </table:table-cell>
          <table:table-cell table:formula="of:=2*PI()/[.A16]/(1-[.B16]/100)" office:value-type="float" office:value="0.457958112768191" calcext:value-type="float">
            <text:p>0.458</text:p>
          </table:table-cell>
          <table:table-cell table:style-name="ce2" table:formula="of:=SQRT((-[.F16]+SQRT([.F16]^2 - 4 * [.E16] * [.G16]))/(2*[.E16]))" office:value-type="float" office:value="67.7150616496143" calcext:value-type="float">
            <text:p>67.7</text:p>
          </table:table-cell>
          <table:table-cell table:formula="of:=SIN([.C16])^2" office:value-type="float" office:value="0.195467923248711" calcext:value-type="float">
            <text:p>0.195</text:p>
          </table:table-cell>
          <table:table-cell table:formula="of:=([.$D$5]*SIN([.$E$6])*COS([.C16]))^2 - 2 * ([.$D$5]/2)^2 *(1 + COS([.C16])^2)" office:value-type="float" office:value="-899.078582122879" calcext:value-type="float">
            <text:p>-899</text:p>
          </table:table-cell>
          <table:table-cell table:formula="of:=([.$D$5]/2)^4 * SIN([.C16])^2" office:value-type="float" office:value="12810.1858180276" calcext:value-type="float">
            <text:p>12810</text:p>
          </table:table-cell>
          <table:table-cell table:style-name="ce4" table:formula="of:=ATAN(1/SQRT((2*[.$D$9]/[.D16])^2 - 1))" office:value-type="float" office:value="0.0203159159858586" calcext:value-type="float">
            <text:p>0.020</text:p>
          </table:table-cell>
          <table:table-cell table:style-name="ce4" table:formula="of:=[.H16] * 180/PI()" office:value-type="float" office:value="1.16401624293206" calcext:value-type="float">
            <text:p>1.164</text:p>
          </table:table-cell>
          <table:table-cell table:number-columns-repeated="1015"/>
        </table:table-row>
        <table:table-row table:style-name="ro2">
          <table:table-cell office:value-type="float" office:value="16" calcext:value-type="float">
            <text:p>16</text:p>
          </table:table-cell>
          <table:table-cell table:style-name="ce2" table:formula="of:=MAX([.$D$10]; [.A17]*[.$D$5]*SIN([.$E$6])/4/PI()/[.$D$9] * 100)" office:value-type="float" office:value="2" calcext:value-type="float">
            <text:p>2.0</text:p>
          </table:table-cell>
          <table:table-cell table:formula="of:=2*PI()/[.A17]/(1-[.B17]/100)" office:value-type="float" office:value="0.400713348672168" calcext:value-type="float">
            <text:p>0.401</text:p>
          </table:table-cell>
          <table:table-cell table:style-name="ce2" table:formula="of:=SQRT((-[.F17]+SQRT([.F17]^2 - 4 * [.E17] * [.G17]))/(2*[.E17]))" office:value-type="float" office:value="77.6846426207678" calcext:value-type="float">
            <text:p>77.7</text:p>
          </table:table-cell>
          <table:table-cell table:formula="of:=SIN([.C17])^2" office:value-type="float" office:value="0.152158724698257" calcext:value-type="float">
            <text:p>0.152</text:p>
          </table:table-cell>
          <table:table-cell table:formula="of:=([.$D$5]*SIN([.$E$6])*COS([.C17]))^2 - 2 * ([.$D$5]/2)^2 *(1 + COS([.C17])^2)" office:value-type="float" office:value="-919.915617279366" calcext:value-type="float">
            <text:p>-920</text:p>
          </table:table-cell>
          <table:table-cell table:formula="of:=([.$D$5]/2)^4 * SIN([.C17])^2" office:value-type="float" office:value="9971.87418182496" calcext:value-type="float">
            <text:p>9972</text:p>
          </table:table-cell>
          <table:table-cell table:style-name="ce4" table:formula="of:=ATAN(1/SQRT((2*[.$D$9]/[.D17])^2 - 1))" office:value-type="float" office:value="0.0233075029890503" calcext:value-type="float">
            <text:p>0.023</text:p>
          </table:table-cell>
          <table:table-cell table:style-name="ce4" table:formula="of:=[.H17] * 180/PI()" office:value-type="float" office:value="1.33542155226113" calcext:value-type="float">
            <text:p>1.335</text:p>
          </table:table-cell>
          <table:table-cell table:number-columns-repeated="1015"/>
        </table:table-row>
        <table:table-row table:style-name="ro2">
          <table:table-cell office:value-type="float" office:value="18" calcext:value-type="float">
            <text:p>18</text:p>
          </table:table-cell>
          <table:table-cell table:style-name="ce2" table:formula="of:=MAX([.$D$10]; [.A18]*[.$D$5]*SIN([.$E$6])/4/PI()/[.$D$9] * 100)" office:value-type="float" office:value="2" calcext:value-type="float">
            <text:p>2.0</text:p>
          </table:table-cell>
          <table:table-cell table:formula="of:=2*PI()/[.A18]/(1-[.B18]/100)" office:value-type="float" office:value="0.356189643264149" calcext:value-type="float">
            <text:p>0.356</text:p>
          </table:table-cell>
          <table:table-cell table:style-name="ce2" table:formula="of:=SQRT((-[.F18]+SQRT([.F18]^2 - 4 * [.E18] * [.G18]))/(2*[.E18]))" office:value-type="float" office:value="87.6228564821618" calcext:value-type="float">
            <text:p>87.6</text:p>
          </table:table-cell>
          <table:table-cell table:formula="of:=SIN([.C18])^2" office:value-type="float" office:value="0.121595584200119" calcext:value-type="float">
            <text:p>0.122</text:p>
          </table:table-cell>
          <table:table-cell table:formula="of:=([.$D$5]*SIN([.$E$6])*COS([.C18]))^2 - 2 * ([.$D$5]/2)^2 *(1 + COS([.C18])^2)" office:value-type="float" office:value="-934.620235567567" calcext:value-type="float">
            <text:p>-935</text:p>
          </table:table-cell>
          <table:table-cell table:formula="of:=([.$D$5]/2)^4 * SIN([.C18])^2" office:value-type="float" office:value="7968.88820613901" calcext:value-type="float">
            <text:p>7969</text:p>
          </table:table-cell>
          <table:table-cell table:style-name="ce4" table:formula="of:=ATAN(1/SQRT((2*[.$D$9]/[.D18])^2 - 1))" office:value-type="float" office:value="0.0262898852510378" calcext:value-type="float">
            <text:p>0.026</text:p>
          </table:table-cell>
          <table:table-cell table:style-name="ce4" table:formula="of:=[.H18] * 180/PI()" office:value-type="float" office:value="1.5062994687677" calcext:value-type="float">
            <text:p>1.506</text:p>
          </table:table-cell>
          <table:table-cell table:number-columns-repeated="1015"/>
        </table:table-row>
        <table:table-row table:style-name="ro2">
          <table:table-cell office:value-type="float" office:value="20" calcext:value-type="float">
            <text:p>20</text:p>
          </table:table-cell>
          <table:table-cell table:style-name="ce2" table:formula="of:=MAX([.$D$10]; [.A19]*[.$D$5]*SIN([.$E$6])/4/PI()/[.$D$9] * 100)" office:value-type="float" office:value="2" calcext:value-type="float">
            <text:p>2.0</text:p>
          </table:table-cell>
          <table:table-cell table:formula="of:=2*PI()/[.A19]/(1-[.B19]/100)" office:value-type="float" office:value="0.320570678937734" calcext:value-type="float">
            <text:p>0.321</text:p>
          </table:table-cell>
          <table:table-cell table:style-name="ce2" table:formula="of:=SQRT((-[.F19]+SQRT([.F19]^2 - 4 * [.E19] * [.G19]))/(2*[.E19]))" office:value-type="float" office:value="97.5392732529686" calcext:value-type="float">
            <text:p>97.5</text:p>
          </table:table-cell>
          <table:table-cell table:formula="of:=SIN([.C19])^2" office:value-type="float" office:value="0.0992931890660216" calcext:value-type="float">
            <text:p>0.099</text:p>
          </table:table-cell>
          <table:table-cell table:formula="of:=([.$D$5]*SIN([.$E$6])*COS([.C19]))^2 - 2 * ([.$D$5]/2)^2 *(1 + COS([.C19])^2)" office:value-type="float" office:value="-945.350422387849" calcext:value-type="float">
            <text:p>-945</text:p>
          </table:table-cell>
          <table:table-cell table:formula="of:=([.$D$5]/2)^4 * SIN([.C19])^2" office:value-type="float" office:value="6507.2784386308" calcext:value-type="float">
            <text:p>6507</text:p>
          </table:table-cell>
          <table:table-cell table:style-name="ce4" table:formula="of:=ATAN(1/SQRT((2*[.$D$9]/[.D19])^2 - 1))" office:value-type="float" office:value="0.029265959495071" calcext:value-type="float">
            <text:p>0.029</text:p>
          </table:table-cell>
          <table:table-cell table:style-name="ce4" table:formula="of:=[.H19] * 180/PI()" office:value-type="float" office:value="1.67681596246839" calcext:value-type="float">
            <text:p>1.677</text:p>
          </table:table-cell>
          <table:table-cell table:number-columns-repeated="1015"/>
        </table:table-row>
        <table:table-row table:style-name="ro2">
          <table:table-cell office:value-type="float" office:value="22" calcext:value-type="float">
            <text:p>22</text:p>
          </table:table-cell>
          <table:table-cell table:style-name="ce2" table:formula="of:=MAX([.$D$10]; [.A20]*[.$D$5]*SIN([.$E$6])/4/PI()/[.$D$9] * 100)" office:value-type="float" office:value="2" calcext:value-type="float">
            <text:p>2.0</text:p>
          </table:table-cell>
          <table:table-cell table:formula="of:=2*PI()/[.A20]/(1-[.B20]/100)" office:value-type="float" office:value="0.291427889943394" calcext:value-type="float">
            <text:p>0.291</text:p>
          </table:table-cell>
          <table:table-cell table:style-name="ce2" table:formula="of:=SQRT((-[.F20]+SQRT([.F20]^2 - 4 * [.E20] * [.G20]))/(2*[.E20]))" office:value-type="float" office:value="107.439920321025" calcext:value-type="float">
            <text:p>107.4</text:p>
          </table:table-cell>
          <table:table-cell table:formula="of:=SIN([.C20])^2" office:value-type="float" office:value="0.082552897284042" calcext:value-type="float">
            <text:p>0.083</text:p>
          </table:table-cell>
          <table:table-cell table:formula="of:=([.$D$5]*SIN([.$E$6])*COS([.C20]))^2 - 2 * ([.$D$5]/2)^2 *(1 + COS([.C20])^2)" office:value-type="float" office:value="-953.404555460402" calcext:value-type="float">
            <text:p>-953</text:p>
          </table:table-cell>
          <table:table-cell table:formula="of:=([.$D$5]/2)^4 * SIN([.C20])^2" office:value-type="float" office:value="5410.18667640697" calcext:value-type="float">
            <text:p>5410</text:p>
          </table:table-cell>
          <table:table-cell table:style-name="ce4" table:formula="of:=ATAN(1/SQRT((2*[.$D$9]/[.D20])^2 - 1))" office:value-type="float" office:value="0.0322375596752349" calcext:value-type="float">
            <text:p>0.032</text:p>
          </table:table-cell>
          <table:table-cell table:style-name="ce4" table:formula="of:=[.H20] * 180/PI()" office:value-type="float" office:value="1.84707611119209" calcext:value-type="float">
            <text:p>1.847</text:p>
          </table:table-cell>
          <table:table-cell table:number-columns-repeated="1015"/>
        </table:table-row>
        <table:table-row table:style-name="ro2">
          <table:table-cell office:value-type="float" office:value="24" calcext:value-type="float">
            <text:p>24</text:p>
          </table:table-cell>
          <table:table-cell table:style-name="ce2" table:formula="of:=MAX([.$D$10]; [.A21]*[.$D$5]*SIN([.$E$6])/4/PI()/[.$D$9] * 100)" office:value-type="float" office:value="2" calcext:value-type="float">
            <text:p>2.0</text:p>
          </table:table-cell>
          <table:table-cell table:formula="of:=2*PI()/[.A21]/(1-[.B21]/100)" office:value-type="float" office:value="0.267142232448112" calcext:value-type="float">
            <text:p>0.267</text:p>
          </table:table-cell>
          <table:table-cell table:style-name="ce2" table:formula="of:=SQRT((-[.F21]+SQRT([.F21]^2 - 4 * [.E21] * [.G21]))/(2*[.E21]))" office:value-type="float" office:value="117.328785840588" calcext:value-type="float">
            <text:p>117.3</text:p>
          </table:table-cell>
          <table:table-cell table:formula="of:=SIN([.C21])^2" office:value-type="float" office:value="0.0696833909099919" calcext:value-type="float">
            <text:p>0.070</text:p>
          </table:table-cell>
          <table:table-cell table:formula="of:=([.$D$5]*SIN([.$E$6])*COS([.C21]))^2 - 2 * ([.$D$5]/2)^2 *(1 + COS([.C21])^2)" office:value-type="float" office:value="-959.596366108902" calcext:value-type="float">
            <text:p>-960</text:p>
          </table:table-cell>
          <table:table-cell table:formula="of:=([.$D$5]/2)^4 * SIN([.C21])^2" office:value-type="float" office:value="4566.77070667723" calcext:value-type="float">
            <text:p>4567</text:p>
          </table:table-cell>
          <table:table-cell table:style-name="ce4" table:formula="of:=ATAN(1/SQRT((2*[.$D$9]/[.D21])^2 - 1))" office:value-type="float" office:value="0.0352059079968837" calcext:value-type="float">
            <text:p>0.035</text:p>
          </table:table-cell>
          <table:table-cell table:style-name="ce4" table:formula="of:=[.H21] * 180/PI()" office:value-type="float" office:value="2.01714994214731" calcext:value-type="float">
            <text:p>2.017</text:p>
          </table:table-cell>
          <table:table-cell table:number-columns-repeated="1015"/>
        </table:table-row>
        <table:table-row table:style-name="ro2">
          <table:table-cell office:value-type="float" office:value="26" calcext:value-type="float">
            <text:p>26</text:p>
          </table:table-cell>
          <table:table-cell table:style-name="ce2" table:formula="of:=MAX([.$D$10]; [.A22]*[.$D$5]*SIN([.$E$6])/4/PI()/[.$D$9] * 100)" office:value-type="float" office:value="2" calcext:value-type="float">
            <text:p>2.0</text:p>
          </table:table-cell>
          <table:table-cell table:formula="of:=2*PI()/[.A22]/(1-[.B22]/100)" office:value-type="float" office:value="0.246592829952103" calcext:value-type="float">
            <text:p>0.247</text:p>
          </table:table-cell>
          <table:table-cell table:style-name="ce2" table:formula="of:=SQRT((-[.F22]+SQRT([.F22]^2 - 4 * [.E22] * [.G22]))/(2*[.E22]))" office:value-type="float" office:value="127.208615307625" calcext:value-type="float">
            <text:p>127.2</text:p>
          </table:table-cell>
          <table:table-cell table:formula="of:=SIN([.C22])^2" office:value-type="float" office:value="0.0595854350091362" calcext:value-type="float">
            <text:p>0.060</text:p>
          </table:table-cell>
          <table:table-cell table:formula="of:=([.$D$5]*SIN([.$E$6])*COS([.C22]))^2 - 2 * ([.$D$5]/2)^2 *(1 + COS([.C22])^2)" office:value-type="float" office:value="-964.454721127171" calcext:value-type="float">
            <text:p>-964</text:p>
          </table:table-cell>
          <table:table-cell table:formula="of:=([.$D$5]/2)^4 * SIN([.C22])^2" office:value-type="float" office:value="3904.99106875875" calcext:value-type="float">
            <text:p>3905</text:p>
          </table:table-cell>
          <table:table-cell table:style-name="ce4" table:formula="of:=ATAN(1/SQRT((2*[.$D$9]/[.D22])^2 - 1))" office:value-type="float" office:value="0.0381718538907812" calcext:value-type="float">
            <text:p>0.038</text:p>
          </table:table-cell>
          <table:table-cell table:style-name="ce4" table:formula="of:=[.H22] * 180/PI()" office:value-type="float" office:value="2.18708612413179" calcext:value-type="float">
            <text:p>2.187</text:p>
          </table:table-cell>
          <table:table-cell table:number-columns-repeated="1015"/>
        </table:table-row>
        <table:table-row table:style-name="ro2">
          <table:table-cell office:value-type="float" office:value="28" calcext:value-type="float">
            <text:p>28</text:p>
          </table:table-cell>
          <table:table-cell table:style-name="ce2" table:formula="of:=MAX([.$D$10]; [.A23]*[.$D$5]*SIN([.$E$6])/4/PI()/[.$D$9] * 100)" office:value-type="float" office:value="2" calcext:value-type="float">
            <text:p>2.0</text:p>
          </table:table-cell>
          <table:table-cell table:formula="of:=2*PI()/[.A23]/(1-[.B23]/100)" office:value-type="float" office:value="0.228979056384096" calcext:value-type="float">
            <text:p>0.229</text:p>
          </table:table-cell>
          <table:table-cell table:style-name="ce2" table:formula="of:=SQRT((-[.F23]+SQRT([.F23]^2 - 4 * [.E23] * [.G23]))/(2*[.E23]))" office:value-type="float" office:value="137.081361295472" calcext:value-type="float">
            <text:p>137.1</text:p>
          </table:table-cell>
          <table:table-cell table:formula="of:=SIN([.C23])^2" office:value-type="float" office:value="0.0515214395449631" calcext:value-type="float">
            <text:p>0.052</text:p>
          </table:table-cell>
          <table:table-cell table:formula="of:=([.$D$5]*SIN([.$E$6])*COS([.C23]))^2 - 2 * ([.$D$5]/2)^2 *(1 + COS([.C23])^2)" office:value-type="float" office:value="-968.334491767418" calcext:value-type="float">
            <text:p>-968</text:p>
          </table:table-cell>
          <table:table-cell table:formula="of:=([.$D$5]/2)^4 * SIN([.C23])^2" office:value-type="float" office:value="3376.5090620187" calcext:value-type="float">
            <text:p>3377</text:p>
          </table:table-cell>
          <table:table-cell table:style-name="ce4" table:formula="of:=ATAN(1/SQRT((2*[.$D$9]/[.D23])^2 - 1))" office:value-type="float" office:value="0.0411360089355733" calcext:value-type="float">
            <text:p>0.041</text:p>
          </table:table-cell>
          <table:table-cell table:style-name="ce4" table:formula="of:=[.H23] * 180/PI()" office:value-type="float" office:value="2.35691969802079" calcext:value-type="float">
            <text:p>2.357</text:p>
          </table:table-cell>
          <table:table-cell table:number-columns-repeated="1015"/>
        </table:table-row>
        <table:table-row table:style-name="ro2">
          <table:table-cell office:value-type="float" office:value="30" calcext:value-type="float">
            <text:p>30</text:p>
          </table:table-cell>
          <table:table-cell table:style-name="ce2" table:formula="of:=MAX([.$D$10]; [.A24]*[.$D$5]*SIN([.$E$6])/4/PI()/[.$D$9] * 100)" office:value-type="float" office:value="2" calcext:value-type="float">
            <text:p>2.0</text:p>
          </table:table-cell>
          <table:table-cell table:formula="of:=2*PI()/[.A24]/(1-[.B24]/100)" office:value-type="float" office:value="0.213713785958489" calcext:value-type="float">
            <text:p>0.214</text:p>
          </table:table-cell>
          <table:table-cell table:style-name="ce2" table:formula="of:=SQRT((-[.F24]+SQRT([.F24]^2 - 4 * [.E24] * [.G24]))/(2*[.E24]))" office:value-type="float" office:value="146.948450814043" calcext:value-type="float">
            <text:p>146.9</text:p>
          </table:table-cell>
          <table:table-cell table:formula="of:=SIN([.C24])^2" office:value-type="float" office:value="0.0449824444178667" calcext:value-type="float">
            <text:p>0.045</text:p>
          </table:table-cell>
          <table:table-cell table:formula="of:=([.$D$5]*SIN([.$E$6])*COS([.C24]))^2 - 2 * ([.$D$5]/2)^2 *(1 + COS([.C24])^2)" office:value-type="float" office:value="-971.480550247182" calcext:value-type="float">
            <text:p>-971</text:p>
          </table:table-cell>
          <table:table-cell table:formula="of:=([.$D$5]/2)^4 * SIN([.C24])^2" office:value-type="float" office:value="2947.96947736931" calcext:value-type="float">
            <text:p>2948</text:p>
          </table:table-cell>
          <table:table-cell table:style-name="ce4" table:formula="of:=ATAN(1/SQRT((2*[.$D$9]/[.D24])^2 - 1))" office:value-type="float" office:value="0.0440988270674367" calcext:value-type="float">
            <text:p>0.044</text:p>
          </table:table-cell>
          <table:table-cell table:style-name="ce4" table:formula="of:=[.H24] * 180/PI()" office:value-type="float" office:value="2.5266766724414" calcext:value-type="float">
            <text:p>2.527</text:p>
          </table:table-cell>
          <table:table-cell table:number-columns-repeated="1015"/>
        </table:table-row>
        <table:table-row table:style-name="ro2">
          <table:table-cell office:value-type="float" office:value="32" calcext:value-type="float">
            <text:p>32</text:p>
          </table:table-cell>
          <table:table-cell table:style-name="ce2" table:formula="of:=MAX([.$D$10]; [.A25]*[.$D$5]*SIN([.$E$6])/4/PI()/[.$D$9] * 100)" office:value-type="float" office:value="2" calcext:value-type="float">
            <text:p>2.0</text:p>
          </table:table-cell>
          <table:table-cell table:formula="of:=2*PI()/[.A25]/(1-[.B25]/100)" office:value-type="float" office:value="0.200356674336084" calcext:value-type="float">
            <text:p>0.200</text:p>
          </table:table-cell>
          <table:table-cell table:style-name="ce2" table:formula="of:=SQRT((-[.F25]+SQRT([.F25]^2 - 4 * [.E25] * [.G25]))/(2*[.E25]))" office:value-type="float" office:value="156.810951202772" calcext:value-type="float">
            <text:p>156.8</text:p>
          </table:table-cell>
          <table:table-cell table:formula="of:=SIN([.C25])^2" office:value-type="float" office:value="0.0396085156897059" calcext:value-type="float">
            <text:p>0.040</text:p>
          </table:table-cell>
          <table:table-cell table:formula="of:=([.$D$5]*SIN([.$E$6])*COS([.C25]))^2 - 2 * ([.$D$5]/2)^2 *(1 + COS([.C25])^2)" office:value-type="float" office:value="-974.066068926469" calcext:value-type="float">
            <text:p>-974</text:p>
          </table:table-cell>
          <table:table-cell table:formula="of:=([.$D$5]/2)^4 * SIN([.C25])^2" office:value-type="float" office:value="2595.78368424056" calcext:value-type="float">
            <text:p>2596</text:p>
          </table:table-cell>
          <table:table-cell table:style-name="ce4" table:formula="of:=ATAN(1/SQRT((2*[.$D$9]/[.D25])^2 - 1))" office:value-type="float" office:value="0.0470606543499156" calcext:value-type="float">
            <text:p>0.047</text:p>
          </table:table-cell>
          <table:table-cell table:style-name="ce4" table:formula="of:=[.H25] * 180/PI()" office:value-type="float" office:value="2.69637687537414" calcext:value-type="float">
            <text:p>2.696</text:p>
          </table:table-cell>
          <table:table-cell table:number-columns-repeated="1015"/>
        </table:table-row>
        <table:table-row table:style-name="ro2">
          <table:table-cell office:value-type="float" office:value="34" calcext:value-type="float">
            <text:p>34</text:p>
          </table:table-cell>
          <table:table-cell table:style-name="ce2" table:formula="of:=MAX([.$D$10]; [.A26]*[.$D$5]*SIN([.$E$6])/4/PI()/[.$D$9] * 100)" office:value-type="float" office:value="2" calcext:value-type="float">
            <text:p>2.0</text:p>
          </table:table-cell>
          <table:table-cell table:formula="of:=2*PI()/[.A26]/(1-[.B26]/100)" office:value-type="float" office:value="0.188570987610432" calcext:value-type="float">
            <text:p>0.189</text:p>
          </table:table-cell>
          <table:table-cell table:style-name="ce2" table:formula="of:=SQRT((-[.F26]+SQRT([.F26]^2 - 4 * [.E26] * [.G26]))/(2*[.E26]))" office:value-type="float" office:value="166.669676853516" calcext:value-type="float">
            <text:p>166.7</text:p>
          </table:table-cell>
          <table:table-cell table:formula="of:=SIN([.C26])^2" office:value-type="float" office:value="0.0351395293898644" calcext:value-type="float">
            <text:p>0.035</text:p>
          </table:table-cell>
          <table:table-cell table:formula="of:=([.$D$5]*SIN([.$E$6])*COS([.C26]))^2 - 2 * ([.$D$5]/2)^2 *(1 + COS([.C26])^2)" office:value-type="float" office:value="-976.216199332026" calcext:value-type="float">
            <text:p>-976</text:p>
          </table:table-cell>
          <table:table-cell table:formula="of:=([.$D$5]/2)^4 * SIN([.C26])^2" office:value-type="float" office:value="2302.90419809416" calcext:value-type="float">
            <text:p>2303</text:p>
          </table:table-cell>
          <table:table-cell table:style-name="ce4" table:formula="of:=ATAN(1/SQRT((2*[.$D$9]/[.D26])^2 - 1))" office:value-type="float" office:value="0.0500217609927863" calcext:value-type="float">
            <text:p>0.050</text:p>
          </table:table-cell>
          <table:table-cell table:style-name="ce4" table:formula="of:=[.H26] * 180/PI()" office:value-type="float" office:value="2.86603578869879" calcext:value-type="float">
            <text:p>2.866</text:p>
          </table:table-cell>
          <table:table-cell table:number-columns-repeated="1015"/>
        </table:table-row>
        <table:table-row table:style-name="ro2">
          <table:table-cell office:value-type="float" office:value="36" calcext:value-type="float">
            <text:p>36</text:p>
          </table:table-cell>
          <table:table-cell table:style-name="ce2" table:formula="of:=MAX([.$D$10]; [.A27]*[.$D$5]*SIN([.$E$6])/4/PI()/[.$D$9] * 100)" office:value-type="float" office:value="2" calcext:value-type="float">
            <text:p>2.0</text:p>
          </table:table-cell>
          <table:table-cell table:formula="of:=2*PI()/[.A27]/(1-[.B27]/100)" office:value-type="float" office:value="0.178094821632074" calcext:value-type="float">
            <text:p>0.178</text:p>
          </table:table-cell>
          <table:table-cell table:style-name="ce2" table:formula="of:=SQRT((-[.F27]+SQRT([.F27]^2 - 4 * [.E27] * [.G27]))/(2*[.E27]))" office:value-type="float" office:value="176.525260025689" calcext:value-type="float">
            <text:p>176.5</text:p>
          </table:table-cell>
          <table:table-cell table:formula="of:=SIN([.C27])^2" office:value-type="float" office:value="0.0313838415611662" calcext:value-type="float">
            <text:p>0.031</text:p>
          </table:table-cell>
          <table:table-cell table:formula="of:=([.$D$5]*SIN([.$E$6])*COS([.C27]))^2 - 2 * ([.$D$5]/2)^2 *(1 + COS([.C27])^2)" office:value-type="float" office:value="-978.023145706991" calcext:value-type="float">
            <text:p>-978</text:p>
          </table:table-cell>
          <table:table-cell table:formula="of:=([.$D$5]/2)^4 * SIN([.C27])^2" office:value-type="float" office:value="2056.77144055259" calcext:value-type="float">
            <text:p>2057</text:p>
          </table:table-cell>
          <table:table-cell table:style-name="ce4" table:formula="of:=ATAN(1/SQRT((2*[.$D$9]/[.D27])^2 - 1))" office:value-type="float" office:value="0.0529823625986171" calcext:value-type="float">
            <text:p>0.053</text:p>
          </table:table-cell>
          <table:table-cell table:style-name="ce4" table:formula="of:=[.H27] * 180/PI()" office:value-type="float" office:value="3.03566576553255" calcext:value-type="float">
            <text:p>3.036</text:p>
          </table:table-cell>
          <table:table-cell table:number-columns-repeated="1015"/>
        </table:table-row>
        <table:table-row table:style-name="ro2">
          <table:table-cell office:value-type="float" office:value="38" calcext:value-type="float">
            <text:p>38</text:p>
          </table:table-cell>
          <table:table-cell table:style-name="ce2" table:formula="of:=MAX([.$D$10]; [.A28]*[.$D$5]*SIN([.$E$6])/4/PI()/[.$D$9] * 100)" office:value-type="float" office:value="2" calcext:value-type="float">
            <text:p>2.0</text:p>
          </table:table-cell>
          <table:table-cell table:formula="of:=2*PI()/[.A28]/(1-[.B28]/100)" office:value-type="float" office:value="0.168721409967228" calcext:value-type="float">
            <text:p>0.169</text:p>
          </table:table-cell>
          <table:table-cell table:style-name="ce2" table:formula="of:=SQRT((-[.F28]+SQRT([.F28]^2 - 4 * [.E28] * [.G28]))/(2*[.E28]))" office:value-type="float" office:value="186.378199111782" calcext:value-type="float">
            <text:p>186.4</text:p>
          </table:table-cell>
          <table:table-cell table:formula="of:=SIN([.C28])^2" office:value-type="float" office:value="0.0281978156358574" calcext:value-type="float">
            <text:p>0.028</text:p>
          </table:table-cell>
          <table:table-cell table:formula="of:=([.$D$5]*SIN([.$E$6])*COS([.C28]))^2 - 2 * ([.$D$5]/2)^2 *(1 + COS([.C28])^2)" office:value-type="float" office:value="-979.556014853433" calcext:value-type="float">
            <text:p>-980</text:p>
          </table:table-cell>
          <table:table-cell table:formula="of:=([.$D$5]/2)^4 * SIN([.C28])^2" office:value-type="float" office:value="1847.97204551155" calcext:value-type="float">
            <text:p>1848</text:p>
          </table:table-cell>
          <table:table-cell table:style-name="ce4" table:formula="of:=ATAN(1/SQRT((2*[.$D$9]/[.D28])^2 - 1))" office:value-type="float" office:value="0.0559426346444681" calcext:value-type="float">
            <text:p>0.056</text:p>
          </table:table-cell>
          <table:table-cell table:style-name="ce4" table:formula="of:=[.H28] * 180/PI()" office:value-type="float" office:value="3.20527685997036" calcext:value-type="float">
            <text:p>3.205</text:p>
          </table:table-cell>
          <table:table-cell table:number-columns-repeated="1015"/>
        </table:table-row>
        <table:table-row table:style-name="ro2">
          <table:table-cell office:value-type="float" office:value="40" calcext:value-type="float">
            <text:p>40</text:p>
          </table:table-cell>
          <table:table-cell table:style-name="ce2" table:formula="of:=MAX([.$D$10]; [.A29]*[.$D$5]*SIN([.$E$6])/4/PI()/[.$D$9] * 100)" office:value-type="float" office:value="2" calcext:value-type="float">
            <text:p>2.0</text:p>
          </table:table-cell>
          <table:table-cell table:formula="of:=2*PI()/[.A29]/(1-[.B29]/100)" office:value-type="float" office:value="0.160285339468867" calcext:value-type="float">
            <text:p>0.160</text:p>
          </table:table-cell>
          <table:table-cell table:style-name="ce2" table:formula="of:=SQRT((-[.F29]+SQRT([.F29]^2 - 4 * [.E29] * [.G29]))/(2*[.E29]))" office:value-type="float" office:value="196.228892314668" calcext:value-type="float">
            <text:p>196.2</text:p>
          </table:table-cell>
          <table:table-cell table:formula="of:=SIN([.C29])^2" office:value-type="float" office:value="0.0254721264946657" calcext:value-type="float">
            <text:p>0.025</text:p>
          </table:table-cell>
          <table:table-cell table:formula="of:=([.$D$5]*SIN([.$E$6])*COS([.C29]))^2 - 2 * ([.$D$5]/2)^2 *(1 + COS([.C29])^2)" office:value-type="float" office:value="-980.867405559371" calcext:value-type="float">
            <text:p>-981</text:p>
          </table:table-cell>
          <table:table-cell table:formula="of:=([.$D$5]/2)^4 * SIN([.C29])^2" office:value-type="float" office:value="1669.34128195441" calcext:value-type="float">
            <text:p>1669</text:p>
          </table:table-cell>
          <table:table-cell table:style-name="ce4" table:formula="of:=ATAN(1/SQRT((2*[.$D$9]/[.D29])^2 - 1))" office:value-type="float" office:value="0.0589027225871368" calcext:value-type="float">
            <text:p>0.059</text:p>
          </table:table-cell>
          <table:table-cell table:style-name="ce4" table:formula="of:=[.H29] * 180/PI()" office:value-type="float" office:value="3.37487740607285" calcext:value-type="float">
            <text:p>3.375</text:p>
          </table:table-cell>
          <table:table-cell table:number-columns-repeated="1015"/>
        </table:table-row>
        <table:table-row table:style-name="ro2">
          <table:table-cell office:value-type="float" office:value="42" calcext:value-type="float">
            <text:p>42</text:p>
          </table:table-cell>
          <table:table-cell table:style-name="ce2" table:formula="of:=MAX([.$D$10]; [.A30]*[.$D$5]*SIN([.$E$6])/4/PI()/[.$D$9] * 100)" office:value-type="float" office:value="2" calcext:value-type="float">
            <text:p>2.0</text:p>
          </table:table-cell>
          <table:table-cell table:formula="of:=2*PI()/[.A30]/(1-[.B30]/100)" office:value-type="float" office:value="0.152652704256064" calcext:value-type="float">
            <text:p>0.153</text:p>
          </table:table-cell>
          <table:table-cell table:style-name="ce2" table:formula="of:=SQRT((-[.F30]+SQRT([.F30]^2 - 4 * [.E30] * [.G30]))/(2*[.E30]))" office:value-type="float" office:value="206.077661637733" calcext:value-type="float">
            <text:p>206.1</text:p>
          </table:table-cell>
          <table:table-cell table:formula="of:=SIN([.C30])^2" office:value-type="float" office:value="0.0231224020037106" calcext:value-type="float">
            <text:p>0.023</text:p>
          </table:table-cell>
          <table:table-cell table:formula="of:=([.$D$5]*SIN([.$E$6])*COS([.C30]))^2 - 2 * ([.$D$5]/2)^2 *(1 + COS([.C30])^2)" office:value-type="float" office:value="-981.997911167066" calcext:value-type="float">
            <text:p>-982</text:p>
          </table:table-cell>
          <table:table-cell table:formula="of:=([.$D$5]/2)^4 * SIN([.C30])^2" office:value-type="float" office:value="1515.34973771518" calcext:value-type="float">
            <text:p>1515</text:p>
          </table:table-cell>
          <table:table-cell table:style-name="ce4" table:formula="of:=ATAN(1/SQRT((2*[.$D$9]/[.D30])^2 - 1))" office:value-type="float" office:value="0.0618627490622693" calcext:value-type="float">
            <text:p>0.062</text:p>
          </table:table-cell>
          <table:table-cell table:style-name="ce4" table:formula="of:=[.H30] * 180/PI()" office:value-type="float" office:value="3.54447443034492" calcext:value-type="float">
            <text:p>3.544</text:p>
          </table:table-cell>
          <table:table-cell table:number-columns-repeated="1015"/>
        </table:table-row>
        <table:table-row table:style-name="ro2">
          <table:table-cell office:value-type="float" office:value="44" calcext:value-type="float">
            <text:p>44</text:p>
          </table:table-cell>
          <table:table-cell table:style-name="ce2" table:formula="of:=MAX([.$D$10]; [.A31]*[.$D$5]*SIN([.$E$6])/4/PI()/[.$D$9] * 100)" office:value-type="float" office:value="2" calcext:value-type="float">
            <text:p>2.0</text:p>
          </table:table-cell>
          <table:table-cell table:formula="of:=2*PI()/[.A31]/(1-[.B31]/100)" office:value-type="float" office:value="0.145713944971697" calcext:value-type="float">
            <text:p>0.146</text:p>
          </table:table-cell>
          <table:table-cell table:style-name="ce2" table:formula="of:=SQRT((-[.F31]+SQRT([.F31]^2 - 4 * [.E31] * [.G31]))/(2*[.E31]))" office:value-type="float" office:value="215.924770292137" calcext:value-type="float">
            <text:p>215.9</text:p>
          </table:table-cell>
          <table:table-cell table:formula="of:=SIN([.C31])^2" office:value-type="float" office:value="0.0210827047610522" calcext:value-type="float">
            <text:p>0.021</text:p>
          </table:table-cell>
          <table:table-cell table:formula="of:=([.$D$5]*SIN([.$E$6])*COS([.C31]))^2 - 2 * ([.$D$5]/2)^2 *(1 + COS([.C31])^2)" office:value-type="float" office:value="-982.979255652219" calcext:value-type="float">
            <text:p>-983</text:p>
          </table:table-cell>
          <table:table-cell table:formula="of:=([.$D$5]/2)^4 * SIN([.C31])^2" office:value-type="float" office:value="1381.67613922032" calcext:value-type="float">
            <text:p>1382</text:p>
          </table:table-cell>
          <table:table-cell table:style-name="ce4" table:formula="of:=ATAN(1/SQRT((2*[.$D$9]/[.D31])^2 - 1))" office:value-type="float" office:value="0.0648228191086211" calcext:value-type="float">
            <text:p>0.065</text:p>
          </table:table-cell>
          <table:table-cell table:style-name="ce4" table:formula="of:=[.H31] * 180/PI()" office:value-type="float" office:value="3.71407395106397" calcext:value-type="float">
            <text:p>3.714</text:p>
          </table:table-cell>
          <table:table-cell table:number-columns-repeated="1015"/>
        </table:table-row>
        <table:table-row table:style-name="ro2">
          <table:table-cell office:value-type="float" office:value="46" calcext:value-type="float">
            <text:p>46</text:p>
          </table:table-cell>
          <table:table-cell table:style-name="ce2" table:formula="of:=MAX([.$D$10]; [.A32]*[.$D$5]*SIN([.$E$6])/4/PI()/[.$D$9] * 100)" office:value-type="float" office:value="2" calcext:value-type="float">
            <text:p>2.0</text:p>
          </table:table-cell>
          <table:table-cell table:formula="of:=2*PI()/[.A32]/(1-[.B32]/100)" office:value-type="float" office:value="0.139378556059884" calcext:value-type="float">
            <text:p>0.139</text:p>
          </table:table-cell>
          <table:table-cell table:style-name="ce2" table:formula="of:=SQRT((-[.F32]+SQRT([.F32]^2 - 4 * [.E32] * [.G32]))/(2*[.E32]))" office:value-type="float" office:value="225.770435537714" calcext:value-type="float">
            <text:p>225.8</text:p>
          </table:table-cell>
          <table:table-cell table:formula="of:=SIN([.C32])^2" office:value-type="float" office:value="0.0193009124981365" calcext:value-type="float">
            <text:p>0.019</text:p>
          </table:table-cell>
          <table:table-cell table:formula="of:=([.$D$5]*SIN([.$E$6])*COS([.C32]))^2 - 2 * ([.$D$5]/2)^2 *(1 + COS([.C32])^2)" office:value-type="float" office:value="-983.836516217331" calcext:value-type="float">
            <text:p>-984</text:p>
          </table:table-cell>
          <table:table-cell table:formula="of:=([.$D$5]/2)^4 * SIN([.C32])^2" office:value-type="float" office:value="1264.90460147787" calcext:value-type="float">
            <text:p>1265</text:p>
          </table:table-cell>
          <table:table-cell table:style-name="ce4" table:formula="of:=ATAN(1/SQRT((2*[.$D$9]/[.D32])^2 - 1))" office:value-type="float" office:value="0.0677830240224199" calcext:value-type="float">
            <text:p>0.068</text:p>
          </table:table-cell>
          <table:table-cell table:style-name="ce4" table:formula="of:=[.H32] * 180/PI()" office:value-type="float" office:value="3.88368119911853" calcext:value-type="float">
            <text:p>3.884</text:p>
          </table:table-cell>
          <table:table-cell table:number-columns-repeated="1015"/>
        </table:table-row>
        <table:table-row table:style-name="ro2">
          <table:table-cell office:value-type="float" office:value="48" calcext:value-type="float">
            <text:p>48</text:p>
          </table:table-cell>
          <table:table-cell table:style-name="ce2" table:formula="of:=MAX([.$D$10]; [.A33]*[.$D$5]*SIN([.$E$6])/4/PI()/[.$D$9] * 100)" office:value-type="float" office:value="2" calcext:value-type="float">
            <text:p>2.0</text:p>
          </table:table-cell>
          <table:table-cell table:formula="of:=2*PI()/[.A33]/(1-[.B33]/100)" office:value-type="float" office:value="0.133571116224056" calcext:value-type="float">
            <text:p>0.134</text:p>
          </table:table-cell>
          <table:table-cell table:style-name="ce2" table:formula="of:=SQRT((-[.F33]+SQRT([.F33]^2 - 4 * [.E33] * [.G33]))/(2*[.E33]))" office:value-type="float" office:value="235.614838297254" calcext:value-type="float">
            <text:p>235.6</text:p>
          </table:table-cell>
          <table:table-cell table:formula="of:=SIN([.C33])^2" office:value-type="float" office:value="0.0177353918516288" calcext:value-type="float">
            <text:p>0.018</text:p>
          </table:table-cell>
          <table:table-cell table:formula="of:=([.$D$5]*SIN([.$E$6])*COS([.C33]))^2 - 2 * ([.$D$5]/2)^2 *(1 + COS([.C33])^2)" office:value-type="float" office:value="-984.589723615327" calcext:value-type="float">
            <text:p>-985</text:p>
          </table:table-cell>
          <table:table-cell table:formula="of:=([.$D$5]/2)^4 * SIN([.C33])^2" office:value-type="float" office:value="1162.30664038834" calcext:value-type="float">
            <text:p>1162</text:p>
          </table:table-cell>
          <table:table-cell table:style-name="ce4" table:formula="of:=ATAN(1/SQRT((2*[.$D$9]/[.D33])^2 - 1))" office:value-type="float" office:value="0.0707434442437567" calcext:value-type="float">
            <text:p>0.071</text:p>
          </table:table-cell>
          <table:table-cell table:style-name="ce4" table:formula="of:=[.H33] * 180/PI()" office:value-type="float" office:value="4.05330078338632" calcext:value-type="float">
            <text:p>4.053</text:p>
          </table:table-cell>
          <table:table-cell table:number-columns-repeated="1015"/>
        </table:table-row>
        <table:table-row table:style-name="ro2">
          <table:table-cell office:value-type="float" office:value="50" calcext:value-type="float">
            <text:p>50</text:p>
          </table:table-cell>
          <table:table-cell table:style-name="ce2" table:formula="of:=MAX([.$D$10]; [.A34]*[.$D$5]*SIN([.$E$6])/4/PI()/[.$D$9] * 100)" office:value-type="float" office:value="2" calcext:value-type="float">
            <text:p>2.0</text:p>
          </table:table-cell>
          <table:table-cell table:formula="of:=2*PI()/[.A34]/(1-[.B34]/100)" office:value-type="float" office:value="0.128228271575094" calcext:value-type="float">
            <text:p>0.128</text:p>
          </table:table-cell>
          <table:table-cell table:style-name="ce2" table:formula="of:=SQRT((-[.F34]+SQRT([.F34]^2 - 4 * [.E34] * [.G34]))/(2*[.E34]))" office:value-type="float" office:value="245.45813045256" calcext:value-type="float">
            <text:p>245.5</text:p>
          </table:table-cell>
          <table:table-cell table:formula="of:=SIN([.C34])^2" office:value-type="float" office:value="0.0163525684804853" calcext:value-type="float">
            <text:p>0.016</text:p>
          </table:table-cell>
          <table:table-cell table:formula="of:=([.$D$5]*SIN([.$E$6])*COS([.C34]))^2 - 2 * ([.$D$5]/2)^2 *(1 + COS([.C34])^2)" office:value-type="float" office:value="-985.255031221197" calcext:value-type="float">
            <text:p>-985</text:p>
          </table:table-cell>
          <table:table-cell table:formula="of:=([.$D$5]/2)^4 * SIN([.C34])^2" office:value-type="float" office:value="1071.68192793708" calcext:value-type="float">
            <text:p>1072</text:p>
          </table:table-cell>
          <table:table-cell table:style-name="ce4" table:formula="of:=ATAN(1/SQRT((2*[.$D$9]/[.D34])^2 - 1))" office:value-type="float" office:value="0.0737041515475195" calcext:value-type="float">
            <text:p>0.074</text:p>
          </table:table-cell>
          <table:table-cell table:style-name="ce4" table:formula="of:=[.H34] * 180/PI()" office:value-type="float" office:value="4.22293681626548" calcext:value-type="float">
            <text:p>4.223</text:p>
          </table:table-cell>
          <table:table-cell table:number-columns-repeated="1015"/>
        </table:table-row>
        <table:table-row table:style-name="ro2">
          <table:table-cell office:value-type="float" office:value="52" calcext:value-type="float">
            <text:p>52</text:p>
          </table:table-cell>
          <table:table-cell table:style-name="ce2" table:formula="of:=MAX([.$D$10]; [.A35]*[.$D$5]*SIN([.$E$6])/4/PI()/[.$D$9] * 100)" office:value-type="float" office:value="2" calcext:value-type="float">
            <text:p>2.0</text:p>
          </table:table-cell>
          <table:table-cell table:formula="of:=2*PI()/[.A35]/(1-[.B35]/100)" office:value-type="float" office:value="0.123296414976052" calcext:value-type="float">
            <text:p>0.123</text:p>
          </table:table-cell>
          <table:table-cell table:style-name="ce2" table:formula="of:=SQRT((-[.F35]+SQRT([.F35]^2 - 4 * [.E35] * [.G35]))/(2*[.E35]))" office:value-type="float" office:value="255.30044044954" calcext:value-type="float">
            <text:p>255.3</text:p>
          </table:table-cell>
          <table:table-cell table:formula="of:=SIN([.C35])^2" office:value-type="float" office:value="0.0151251282570771" calcext:value-type="float">
            <text:p>0.015</text:p>
          </table:table-cell>
          <table:table-cell table:formula="of:=([.$D$5]*SIN([.$E$6])*COS([.C35]))^2 - 2 * ([.$D$5]/2)^2 *(1 + COS([.C35])^2)" office:value-type="float" office:value="-985.845580479638" calcext:value-type="float">
            <text:p>-986</text:p>
          </table:table-cell>
          <table:table-cell table:formula="of:=([.$D$5]/2)^4 * SIN([.C35])^2" office:value-type="float" office:value="991.240405455803" calcext:value-type="float">
            <text:p>991</text:p>
          </table:table-cell>
          <table:table-cell table:style-name="ce4" table:formula="of:=ATAN(1/SQRT((2*[.$D$9]/[.D35])^2 - 1))" office:value-type="float" office:value="0.076665210727047" calcext:value-type="float">
            <text:p>0.077</text:p>
          </table:table-cell>
          <table:table-cell table:style-name="ce4" table:formula="of:=[.H35] * 180/PI()" office:value-type="float" office:value="4.39259301014088" calcext:value-type="float">
            <text:p>4.393</text:p>
          </table:table-cell>
          <table:table-cell table:number-columns-repeated="1015"/>
        </table:table-row>
        <table:table-row table:style-name="ro2">
          <table:table-cell office:value-type="float" office:value="54" calcext:value-type="float">
            <text:p>54</text:p>
          </table:table-cell>
          <table:table-cell table:style-name="ce2" table:formula="of:=MAX([.$D$10]; [.A36]*[.$D$5]*SIN([.$E$6])/4/PI()/[.$D$9] * 100)" office:value-type="float" office:value="2" calcext:value-type="float">
            <text:p>2.0</text:p>
          </table:table-cell>
          <table:table-cell table:formula="of:=2*PI()/[.A36]/(1-[.B36]/100)" office:value-type="float" office:value="0.11872988108805" calcext:value-type="float">
            <text:p>0.119</text:p>
          </table:table-cell>
          <table:table-cell table:style-name="ce2" table:formula="of:=SQRT((-[.F36]+SQRT([.F36]^2 - 4 * [.E36] * [.G36]))/(2*[.E36]))" office:value-type="float" office:value="265.141877652752" calcext:value-type="float">
            <text:p>265.1</text:p>
          </table:table-cell>
          <table:table-cell table:formula="of:=SIN([.C36])^2" office:value-type="float" office:value="0.0140306692610051" calcext:value-type="float">
            <text:p>0.014</text:p>
          </table:table-cell>
          <table:table-cell table:formula="of:=([.$D$5]*SIN([.$E$6])*COS([.C36]))^2 - 2 * ([.$D$5]/2)^2 *(1 + COS([.C36])^2)" office:value-type="float" office:value="-986.372149461327" calcext:value-type="float">
            <text:p>-986</text:p>
          </table:table-cell>
          <table:table-cell table:formula="of:=([.$D$5]/2)^4 * SIN([.C36])^2" office:value-type="float" office:value="919.513940689228" calcext:value-type="float">
            <text:p>920</text:p>
          </table:table-cell>
          <table:table-cell table:style-name="ce4" table:formula="of:=ATAN(1/SQRT((2*[.$D$9]/[.D36])^2 - 1))" office:value-type="float" office:value="0.0796266809026344" calcext:value-type="float">
            <text:p>0.080</text:p>
          </table:table-cell>
          <table:table-cell table:style-name="ce4" table:formula="of:=[.H36] * 180/PI()" office:value-type="float" office:value="4.5622727523559" calcext:value-type="float">
            <text:p>4.562</text:p>
          </table:table-cell>
          <table:table-cell table:number-columns-repeated="1015"/>
        </table:table-row>
        <table:table-row table:style-name="ro2">
          <table:table-cell office:value-type="float" office:value="56" calcext:value-type="float">
            <text:p>56</text:p>
          </table:table-cell>
          <table:table-cell table:style-name="ce2" table:formula="of:=MAX([.$D$10]; [.A37]*[.$D$5]*SIN([.$E$6])/4/PI()/[.$D$9] * 100)" office:value-type="float" office:value="2" calcext:value-type="float">
            <text:p>2.0</text:p>
          </table:table-cell>
          <table:table-cell table:formula="of:=2*PI()/[.A37]/(1-[.B37]/100)" office:value-type="float" office:value="0.114489528192048" calcext:value-type="float">
            <text:p>0.114</text:p>
          </table:table-cell>
          <table:table-cell table:style-name="ce2" table:formula="of:=SQRT((-[.F37]+SQRT([.F37]^2 - 4 * [.E37] * [.G37]))/(2*[.E37]))" office:value-type="float" office:value="274.982535763402" calcext:value-type="float">
            <text:p>275.0</text:p>
          </table:table-cell>
          <table:table-cell table:formula="of:=SIN([.C37])^2" office:value-type="float" office:value="0.0130506801383134" calcext:value-type="float">
            <text:p>0.013</text:p>
          </table:table-cell>
          <table:table-cell table:formula="of:=([.$D$5]*SIN([.$E$6])*COS([.C37]))^2 - 2 * ([.$D$5]/2)^2 *(1 + COS([.C37])^2)" office:value-type="float" office:value="-986.843644397414" calcext:value-type="float">
            <text:p>-987</text:p>
          </table:table-cell>
          <table:table-cell table:formula="of:=([.$D$5]/2)^4 * SIN([.C37])^2" office:value-type="float" office:value="855.289373544504" calcext:value-type="float">
            <text:p>855</text:p>
          </table:table-cell>
          <table:table-cell table:style-name="ce4" table:formula="of:=ATAN(1/SQRT((2*[.$D$9]/[.D37])^2 - 1))" office:value-type="float" office:value="0.0825886165490806" calcext:value-type="float">
            <text:p>0.083</text:p>
          </table:table-cell>
          <table:table-cell table:style-name="ce4" table:formula="of:=[.H37] * 180/PI()" office:value-type="float" office:value="4.73197916408662" calcext:value-type="float">
            <text:p>4.732</text:p>
          </table:table-cell>
          <table:table-cell table:number-columns-repeated="1015"/>
        </table:table-row>
        <table:table-row table:style-name="ro2">
          <table:table-cell office:value-type="float" office:value="58" calcext:value-type="float">
            <text:p>58</text:p>
          </table:table-cell>
          <table:table-cell table:style-name="ce2" table:formula="of:=MAX([.$D$10]; [.A38]*[.$D$5]*SIN([.$E$6])/4/PI()/[.$D$9] * 100)" office:value-type="float" office:value="2" calcext:value-type="float">
            <text:p>2.0</text:p>
          </table:table-cell>
          <table:table-cell table:formula="of:=2*PI()/[.A38]/(1-[.B38]/100)" office:value-type="float" office:value="0.110541613426805" calcext:value-type="float">
            <text:p>0.111</text:p>
          </table:table-cell>
          <table:table-cell table:style-name="ce2" table:formula="of:=SQRT((-[.F38]+SQRT([.F38]^2 - 4 * [.E38] * [.G38]))/(2*[.E38]))" office:value-type="float" office:value="284.822495527727" calcext:value-type="float">
            <text:p>284.8</text:p>
          </table:table-cell>
          <table:table-cell table:formula="of:=SIN([.C38])^2" office:value-type="float" office:value="0.0121697576802804" calcext:value-type="float">
            <text:p>0.012</text:p>
          </table:table-cell>
          <table:table-cell table:formula="of:=([.$D$5]*SIN([.$E$6])*COS([.C38]))^2 - 2 * ([.$D$5]/2)^2 *(1 + COS([.C38])^2)" office:value-type="float" office:value="-987.267476120062" calcext:value-type="float">
            <text:p>-987</text:p>
          </table:table-cell>
          <table:table-cell table:formula="of:=([.$D$5]/2)^4 * SIN([.C38])^2" office:value-type="float" office:value="797.557239334859" calcext:value-type="float">
            <text:p>798</text:p>
          </table:table-cell>
          <table:table-cell table:style-name="ce4" table:formula="of:=ATAN(1/SQRT((2*[.$D$9]/[.D38])^2 - 1))" office:value-type="float" office:value="0.0855510683103701" calcext:value-type="float">
            <text:p>0.086</text:p>
          </table:table-cell>
          <table:table-cell table:style-name="ce4" table:formula="of:=[.H38] * 180/PI()" office:value-type="float" office:value="4.90171514701961" calcext:value-type="float">
            <text:p>4.902</text:p>
          </table:table-cell>
          <table:table-cell table:number-columns-repeated="1015"/>
        </table:table-row>
        <table:table-row table:style-name="ro2">
          <table:table-cell office:value-type="float" office:value="60" calcext:value-type="float">
            <text:p>60</text:p>
          </table:table-cell>
          <table:table-cell table:style-name="ce2" table:formula="of:=MAX([.$D$10]; [.A39]*[.$D$5]*SIN([.$E$6])/4/PI()/[.$D$9] * 100)" office:value-type="float" office:value="2" calcext:value-type="float">
            <text:p>2.0</text:p>
          </table:table-cell>
          <table:table-cell table:formula="of:=2*PI()/[.A39]/(1-[.B39]/100)" office:value-type="float" office:value="0.106856892979245" calcext:value-type="float">
            <text:p>0.107</text:p>
          </table:table-cell>
          <table:table-cell table:style-name="ce2" table:formula="of:=SQRT((-[.F39]+SQRT([.F39]^2 - 4 * [.E39] * [.G39]))/(2*[.E39]))" office:value-type="float" office:value="294.661826901985" calcext:value-type="float">
            <text:p>294.7</text:p>
          </table:table-cell>
          <table:table-cell table:formula="of:=SIN([.C39])^2" office:value-type="float" office:value="0.011375001769728" calcext:value-type="float">
            <text:p>0.011</text:p>
          </table:table-cell>
          <table:table-cell table:formula="of:=([.$D$5]*SIN([.$E$6])*COS([.C39]))^2 - 2 * ([.$D$5]/2)^2 *(1 + COS([.C39])^2)" office:value-type="float" office:value="-987.649851167472" calcext:value-type="float">
            <text:p>-988</text:p>
          </table:table-cell>
          <table:table-cell table:formula="of:=([.$D$5]/2)^4 * SIN([.C39])^2" office:value-type="float" office:value="745.472115980893" calcext:value-type="float">
            <text:p>745</text:p>
          </table:table-cell>
          <table:table-cell table:style-name="ce4" table:formula="of:=ATAN(1/SQRT((2*[.$D$9]/[.D39])^2 - 1))" office:value-type="float" office:value="0.0885140836513444" calcext:value-type="float">
            <text:p>0.089</text:p>
          </table:table-cell>
          <table:table-cell table:style-name="ce4" table:formula="of:=[.H39] * 180/PI()" office:value-type="float" office:value="5.07148342068995" calcext:value-type="float">
            <text:p>5.071</text:p>
          </table:table-cell>
          <table:table-cell table:number-columns-repeated="1015"/>
        </table:table-row>
        <table:table-row table:style-name="ro2">
          <table:table-cell office:value-type="float" office:value="62" calcext:value-type="float">
            <text:p>62</text:p>
          </table:table-cell>
          <table:table-cell table:style-name="ce2" table:formula="of:=MAX([.$D$10]; [.A40]*[.$D$5]*SIN([.$E$6])/4/PI()/[.$D$9] * 100)" office:value-type="float" office:value="2" calcext:value-type="float">
            <text:p>2.0</text:p>
          </table:table-cell>
          <table:table-cell table:formula="of:=2*PI()/[.A40]/(1-[.B40]/100)" office:value-type="float" office:value="0.103409896431527" calcext:value-type="float">
            <text:p>0.103</text:p>
          </table:table-cell>
          <table:table-cell table:style-name="ce2" table:formula="of:=SQRT((-[.F40]+SQRT([.F40]^2 - 4 * [.E40] * [.G40]))/(2*[.E40]))" office:value-type="float" office:value="304.500590797157" calcext:value-type="float">
            <text:p>304.5</text:p>
          </table:table-cell>
          <table:table-cell table:formula="of:=SIN([.C40])^2" office:value-type="float" office:value="0.010655543246028" calcext:value-type="float">
            <text:p>0.011</text:p>
          </table:table-cell>
          <table:table-cell table:formula="of:=([.$D$5]*SIN([.$E$6])*COS([.C40]))^2 - 2 * ([.$D$5]/2)^2 *(1 + COS([.C40])^2)" office:value-type="float" office:value="-987.995998938701" calcext:value-type="float">
            <text:p>-988</text:p>
          </table:table-cell>
          <table:table-cell table:formula="of:=([.$D$5]/2)^4 * SIN([.C40])^2" office:value-type="float" office:value="698.321682171692" calcext:value-type="float">
            <text:p>698</text:p>
          </table:table-cell>
          <table:table-cell table:style-name="ce4" table:formula="of:=ATAN(1/SQRT((2*[.$D$9]/[.D40])^2 - 1))" office:value-type="float" office:value="0.0914777073833023" calcext:value-type="float">
            <text:p>0.091</text:p>
          </table:table-cell>
          <table:table-cell table:style-name="ce4" table:formula="of:=[.H40] * 180/PI()" office:value-type="float" office:value="5.24128655259595" calcext:value-type="float">
            <text:p>5.241</text:p>
          </table:table-cell>
          <table:table-cell table:number-columns-repeated="1015"/>
        </table:table-row>
        <table:table-row table:style-name="ro2">
          <table:table-cell office:value-type="float" office:value="64" calcext:value-type="float">
            <text:p>64</text:p>
          </table:table-cell>
          <table:table-cell table:style-name="ce2" table:formula="of:=MAX([.$D$10]; [.A41]*[.$D$5]*SIN([.$E$6])/4/PI()/[.$D$9] * 100)" office:value-type="float" office:value="2" calcext:value-type="float">
            <text:p>2.0</text:p>
          </table:table-cell>
          <table:table-cell table:formula="of:=2*PI()/[.A41]/(1-[.B41]/100)" office:value-type="float" office:value="0.100178337168042" calcext:value-type="float">
            <text:p>0.100</text:p>
          </table:table-cell>
          <table:table-cell table:style-name="ce2" table:formula="of:=SQRT((-[.F41]+SQRT([.F41]^2 - 4 * [.E41] * [.G41]))/(2*[.E41]))" office:value-type="float" office:value="314.338840495606" calcext:value-type="float">
            <text:p>314.3</text:p>
          </table:table-cell>
          <table:table-cell table:formula="of:=SIN([.C41])^2" office:value-type="float" office:value="0.0100021723746385" calcext:value-type="float">
            <text:p>0.010</text:p>
          </table:table-cell>
          <table:table-cell table:formula="of:=([.$D$5]*SIN([.$E$6])*COS([.C41]))^2 - 2 * ([.$D$5]/2)^2 *(1 + COS([.C41])^2)" office:value-type="float" office:value="-988.310350445379" calcext:value-type="float">
            <text:p>-988</text:p>
          </table:table-cell>
          <table:table-cell table:formula="of:=([.$D$5]/2)^4 * SIN([.C41])^2" office:value-type="float" office:value="655.502368744306" calcext:value-type="float">
            <text:p>656</text:p>
          </table:table-cell>
          <table:table-cell table:style-name="ce4" table:formula="of:=ATAN(1/SQRT((2*[.$D$9]/[.D41])^2 - 1))" office:value-type="float" office:value="0.0944419820912013" calcext:value-type="float">
            <text:p>0.094</text:p>
          </table:table-cell>
          <table:table-cell table:style-name="ce4" table:formula="of:=[.H41] * 180/PI()" office:value-type="float" office:value="5.41112698267594" calcext:value-type="float">
            <text:p>5.411</text:p>
          </table:table-cell>
          <table:table-cell table:number-columns-repeated="1015"/>
        </table:table-row>
        <table:table-row table:style-name="ro2" table:number-rows-repeated="65493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>
        <table:named-range table:name="psi" table:base-cell-address="$Pixels.$E$6" table:cell-range-address="$Strips.$F$6"/>
        <table:named-range table:name="w" table:base-cell-address="$Strips.$D$5" table:cell-range-address="$Strips.$E$5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DejaVu Sans" fo:language="en" fo:country="GB" style:font-name-asian="DejaVu Sans1" style:language-asian="zxx" style:country-asian="none" style:font-name-complex="DejaVu Sans1" style:language-complex="zxx" style:country-complex="none"/>
    </style:default-style>
    <number:number-style style:name="N0">
      <number:number number:min-integer-digits="1"/>
    </number:number-style>
    <number:currency-style style:name="N111P0" style:volatile="true">
      <number:currency-symbol number:language="en" number:country="IE">€</number:currency-symbol>
      <number:number number: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en" number:country="IE">€</number:currency-symbol>
      <number:number number:decimal-places="2" number:min-integer-digits="1" number:grouping="true"/>
      <style:map style:condition="value()&gt;=0" style:apply-style-name="N111P0"/>
    </number:currency-style>
    <number:number-style style:name="N112">
      <number:number number:decimal-places="4" number:min-integer-digits="1"/>
    </number:number-style>
    <number:number-style style:name="N113">
      <number:number number:decimal-places="3" number:min-integer-digits="1"/>
    </number:number-style>
    <number:number-style style:name="N114">
      <number:number number:decimal-places="6" number:min-integer-digits="1"/>
    </number:number-style>
    <number:number-style style:name="N115">
      <number:number number:decimal-places="1" number:min-integer-digits="1"/>
    </number:number-style>
    <number:currency-style style:name="N117P0" style:volatile="true">
      <number:currency-symbol number:language="ga" number:country="IE">€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ga" number:country="IE">€</number:currency-symbol>
      <number:number number:decimal-places="2" number:min-integer-digits="1" number:grouping="true"/>
      <style:map style:condition="value()&gt;=0" style:apply-style-name="N117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6-07">00/00/0000</text:date>, <text:time style:data-style-name="N2" text:time-value="09:54:52.782398017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7.2$Linux_X86_64 LibreOffice_project/430$Build-2</meta:generator>
    <meta:initial-creator>Nigel Hessey</meta:initial-creator>
    <meta:creation-date>2007-09-24T14:29:33</meta:creation-date>
    <dc:creator>Nigel Hessey</dc:creator>
    <dc:date>2017-06-07T13:32:15.800773398</dc:date>
    <dc:language>en-GB</dc:language>
    <meta:editing-cycles>20</meta:editing-cycles>
    <meta:editing-duration>P9DT5H16M14S</meta:editing-duration>
    <meta:document-statistic meta:table-count="2" meta:cell-count="866" meta:object-count="0"/>
    <meta:user-defined meta:name="Info 1"/>
    <meta:user-defined meta:name="Info 2"/>
    <meta:user-defined meta:name="Info 3"/>
    <meta:user-defined meta:name="Info 4"/>
  </office:meta>
</office:document-meta>
</file>